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Mangal1" svg:font-family="Mangal"/>
    <style:font-face style:name="細明體" svg:font-family="細明體, MingLiU" style:font-family-generic="modern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5.021cm" table:align="center" style:writing-mode="lr-tb"/>
    </style:style>
    <style:style style:name="表格1.A" style:family="table-column">
      <style:table-column-properties style:column-width="1.937cm"/>
    </style:style>
    <style:style style:name="表格1.B" style:family="table-column">
      <style:table-column-properties style:column-width="12.538cm"/>
    </style:style>
    <style:style style:name="表格1.C" style:family="table-column">
      <style:table-column-properties style:column-width="0.194cm"/>
    </style:style>
    <style:style style:name="表格1.D" style:family="table-column">
      <style:table-column-properties style:column-width="0.353cm"/>
    </style:style>
    <style:style style:name="表格1.1" style:family="table-row">
      <style:table-row-properties style:keep-together="true" fo:keep-together="auto"/>
    </style:style>
    <style:style style:name="表格1.A1" style:family="table-cell">
      <style:table-cell-properties style:vertical-align="middle" style:border-line-width="0.002cm 0.088cm 0.002cm" fo:padding="0.053cm" fo:border="0.092cm double #808080" style:writing-mode="lr-tb"/>
    </style:style>
    <style:style style:name="表格1.A2" style:family="table-cell">
      <style:table-cell-properties style:vertical-align="top" fo:background-color="#bbc2e8" style:border-line-width-left="0.002cm 0.088cm 0.002cm" style:border-line-width-top="0.002cm 0.088cm 0.002cm" style:border-line-width-bottom="0.002cm 0.088cm 0.002cm" fo:padding="0.053cm" fo:border-left="0.092cm double #808080" fo:border-right="none" fo:border-top="0.092cm double #808080" fo:border-bottom="0.092cm double #808080" style:writing-mode="lr-tb">
        <style:background-image/>
      </style:table-cell-properties>
    </style:style>
    <style:style style:name="表格1.C2" style:family="table-cell">
      <style:table-cell-properties style:vertical-align="middle" style:border-line-width-left="0.002cm 0.088cm 0.002cm" fo:padding="0.053cm" fo:border-left="0.092cm double #808080" fo:border-right="none" fo:border-top="none" fo:border-bottom="none" style:writing-mode="lr-tb"/>
    </style:style>
    <style:style style:name="表格1.D2" style:family="table-cell">
      <style:table-cell-properties style:vertical-align="middle" style:border-line-width-right="0.002cm 0.088cm 0.002cm" fo:padding="0.053cm" fo:border-left="none" fo:border-right="0.092cm double #808080" fo:border-top="none" fo:border-bottom="none" style:writing-mode="lr-tb"/>
    </style:style>
    <style:style style:name="表格1.A3" style:family="table-cell">
      <style:table-cell-properties style:vertical-align="top" fo:background-color="#b8cce8" style:border-line-width-left="0.002cm 0.088cm 0.002cm" style:border-line-width-top="0.002cm 0.088cm 0.002cm" style:border-line-width-bottom="0.002cm 0.088cm 0.002cm" fo:padding="0.053cm" fo:border-left="0.092cm double #808080" fo:border-right="none" fo:border-top="0.092cm double #808080" fo:border-bottom="0.092cm double #808080" style:writing-mode="lr-tb">
        <style:background-image/>
      </style:table-cell-properties>
    </style:style>
    <style:style style:name="表格1.B3" style:family="table-cell">
      <style:table-cell-properties style:vertical-align="middle" fo:background-color="#e4eaf8" style:border-line-width-left="0.002cm 0.088cm 0.002cm" style:border-line-width-top="0.002cm 0.088cm 0.002cm" style:border-line-width-bottom="0.002cm 0.088cm 0.002cm" fo:padding="0.053cm" fo:border-left="0.092cm double #808080" fo:border-right="none" fo:border-top="0.092cm double #808080" fo:border-bottom="0.092cm double #808080" style:writing-mode="lr-tb">
        <style:background-image/>
      </style:table-cell-properties>
    </style:style>
    <style:style style:name="表格1.C87" style:family="table-cell">
      <style:table-cell-properties style:vertical-align="middle" style:border-line-width-left="0.002cm 0.088cm 0.002cm" style:border-line-width-bottom="0.002cm 0.088cm 0.002cm" fo:padding="0.053cm" fo:border-left="0.092cm double #808080" fo:border-right="none" fo:border-top="none" fo:border-bottom="0.092cm double #808080" style:writing-mode="lr-tb"/>
    </style:style>
    <style:style style:name="表格1.D87" style:family="table-cell">
      <style:table-cell-properties style:vertical-align="middle" style:border-line-width-right="0.002cm 0.088cm 0.002cm" style:border-line-width-bottom="0.002cm 0.088cm 0.002cm" fo:padding="0.053cm" fo:border-left="none" fo:border-right="0.092cm double #808080" fo:border-top="none" fo:border-bottom="0.092cm double #808080" style:writing-mode="lr-tb"/>
    </style:style>
    <style:style style:name="表格2" style:family="table">
      <style:table-properties style:width="14.236cm" table:align="left" style:writing-mode="lr-tb"/>
    </style:style>
    <style:style style:name="表格2.A" style:family="table-column">
      <style:table-column-properties style:column-width="13.91cm"/>
    </style:style>
    <style:style style:name="表格2.B" style:family="table-column">
      <style:table-column-properties style:column-width="0.326cm"/>
    </style:style>
    <style:style style:name="表格2.1" style:family="table-row">
      <style:table-row-properties style:keep-together="true" fo:keep-together="auto"/>
    </style:style>
    <style:style style:name="表格2.A1" style:family="table-cell">
      <style:table-cell-properties style:vertical-align="middle" fo:padding="0cm" fo:border="none" style:writing-mode="lr-tb"/>
    </style:style>
    <style:style style:name="表格3" style:family="table">
      <style:table-properties style:width="14.236cm" table:align="left" style:writing-mode="lr-tb"/>
    </style:style>
    <style:style style:name="表格3.A" style:family="table-column">
      <style:table-column-properties style:column-width="13.91cm"/>
    </style:style>
    <style:style style:name="表格3.B" style:family="table-column">
      <style:table-column-properties style:column-width="0.326cm"/>
    </style:style>
    <style:style style:name="表格3.1" style:family="table-row">
      <style:table-row-properties style:keep-together="true" fo:keep-together="auto"/>
    </style:style>
    <style:style style:name="表格3.A1" style:family="table-cell">
      <style:table-cell-properties style:vertical-align="middle" fo:padding="0cm" fo:border="none" style:writing-mode="lr-tb"/>
    </style:style>
    <style:style style:name="表格4" style:family="table">
      <style:table-properties style:width="14.236cm" table:align="left" style:writing-mode="lr-tb"/>
    </style:style>
    <style:style style:name="表格4.A" style:family="table-column">
      <style:table-column-properties style:column-width="13.91cm"/>
    </style:style>
    <style:style style:name="表格4.B" style:family="table-column">
      <style:table-column-properties style:column-width="0.326cm"/>
    </style:style>
    <style:style style:name="表格4.1" style:family="table-row">
      <style:table-row-properties style:keep-together="true" fo:keep-together="auto"/>
    </style:style>
    <style:style style:name="表格4.A1" style:family="table-cell">
      <style:table-cell-properties style:vertical-align="middle" fo:padding="0cm" fo:border="none" style:writing-mode="lr-tb"/>
    </style:style>
    <style:style style:name="表格5" style:family="table">
      <style:table-properties style:width="14.236cm" table:align="left" style:writing-mode="lr-tb"/>
    </style:style>
    <style:style style:name="表格5.A" style:family="table-column">
      <style:table-column-properties style:column-width="13.91cm"/>
    </style:style>
    <style:style style:name="表格5.B" style:family="table-column">
      <style:table-column-properties style:column-width="0.326cm"/>
    </style:style>
    <style:style style:name="表格5.1" style:family="table-row">
      <style:table-row-properties style:keep-together="true" fo:keep-together="auto"/>
    </style:style>
    <style:style style:name="表格5.A1" style:family="table-cell">
      <style:table-cell-properties style:vertical-align="middle" fo:padding="0cm" fo:border="none" style:writing-mode="lr-tb"/>
    </style:style>
    <style:style style:name="表格6" style:family="table">
      <style:table-properties style:width="14.236cm" table:align="left" style:writing-mode="lr-tb"/>
    </style:style>
    <style:style style:name="表格6.A" style:family="table-column">
      <style:table-column-properties style:column-width="13.91cm"/>
    </style:style>
    <style:style style:name="表格6.B" style:family="table-column">
      <style:table-column-properties style:column-width="0.326cm"/>
    </style:style>
    <style:style style:name="表格6.1" style:family="table-row">
      <style:table-row-properties style:keep-together="true" fo:keep-together="auto"/>
    </style:style>
    <style:style style:name="表格6.A1" style:family="table-cell">
      <style:table-cell-properties style:vertical-align="middle" fo:padding="0cm" fo:border="none" style:writing-mode="lr-tb"/>
    </style:style>
    <style:style style:name="表格7" style:family="table">
      <style:table-properties style:width="14.236cm" table:align="left" style:writing-mode="lr-tb"/>
    </style:style>
    <style:style style:name="表格7.A" style:family="table-column">
      <style:table-column-properties style:column-width="13.91cm"/>
    </style:style>
    <style:style style:name="表格7.B" style:family="table-column">
      <style:table-column-properties style:column-width="0.326cm"/>
    </style:style>
    <style:style style:name="表格7.1" style:family="table-row">
      <style:table-row-properties style:keep-together="true" fo:keep-together="auto"/>
    </style:style>
    <style:style style:name="表格7.A1" style:family="table-cell">
      <style:table-cell-properties style:vertical-align="middle" fo:padding="0cm" fo:border="none" style:writing-mode="lr-tb"/>
    </style:style>
    <style:style style:name="表格8" style:family="table">
      <style:table-properties style:width="14.236cm" table:align="left" style:writing-mode="lr-tb"/>
    </style:style>
    <style:style style:name="表格8.A" style:family="table-column">
      <style:table-column-properties style:column-width="13.91cm"/>
    </style:style>
    <style:style style:name="表格8.B" style:family="table-column">
      <style:table-column-properties style:column-width="0.326cm"/>
    </style:style>
    <style:style style:name="表格8.1" style:family="table-row">
      <style:table-row-properties style:keep-together="true" fo:keep-together="auto"/>
    </style:style>
    <style:style style:name="表格8.A1" style:family="table-cell">
      <style:table-cell-properties style:vertical-align="middle" fo:padding="0cm" fo:border="none" style:writing-mode="lr-tb"/>
    </style:style>
    <style:style style:name="表格9" style:family="table">
      <style:table-properties style:width="14.236cm" table:align="left" style:writing-mode="lr-tb"/>
    </style:style>
    <style:style style:name="表格9.A" style:family="table-column">
      <style:table-column-properties style:column-width="13.91cm"/>
    </style:style>
    <style:style style:name="表格9.B" style:family="table-column">
      <style:table-column-properties style:column-width="0.326cm"/>
    </style:style>
    <style:style style:name="表格9.1" style:family="table-row">
      <style:table-row-properties style:keep-together="true" fo:keep-together="auto"/>
    </style:style>
    <style:style style:name="表格9.A1" style:family="table-cell">
      <style:table-cell-properties style:vertical-align="middle" fo:padding="0cm" fo:border="none" style:writing-mode="lr-tb"/>
    </style:style>
    <style:style style:name="表格10" style:family="table">
      <style:table-properties style:width="14.236cm" table:align="left" style:writing-mode="lr-tb"/>
    </style:style>
    <style:style style:name="表格10.A" style:family="table-column">
      <style:table-column-properties style:column-width="13.91cm"/>
    </style:style>
    <style:style style:name="表格10.B" style:family="table-column">
      <style:table-column-properties style:column-width="0.326cm"/>
    </style:style>
    <style:style style:name="表格10.1" style:family="table-row">
      <style:table-row-properties style:keep-together="true" fo:keep-together="auto"/>
    </style:style>
    <style:style style:name="表格10.A1" style:family="table-cell">
      <style:table-cell-properties style:vertical-align="middle" fo:padding="0cm" fo:border="none" style:writing-mode="lr-tb"/>
    </style:style>
    <style:style style:name="表格11" style:family="table">
      <style:table-properties style:width="14.236cm" table:align="left" style:writing-mode="lr-tb"/>
    </style:style>
    <style:style style:name="表格11.A" style:family="table-column">
      <style:table-column-properties style:column-width="13.91cm"/>
    </style:style>
    <style:style style:name="表格11.B" style:family="table-column">
      <style:table-column-properties style:column-width="0.326cm"/>
    </style:style>
    <style:style style:name="表格11.1" style:family="table-row">
      <style:table-row-properties style:keep-together="true" fo:keep-together="auto"/>
    </style:style>
    <style:style style:name="表格11.A1" style:family="table-cell">
      <style:table-cell-properties style:vertical-align="middle" fo:padding="0cm" fo:border="none" style:writing-mode="lr-tb"/>
    </style:style>
    <style:style style:name="表格12" style:family="table">
      <style:table-properties style:width="14.236cm" table:align="left" style:writing-mode="lr-tb"/>
    </style:style>
    <style:style style:name="表格12.A" style:family="table-column">
      <style:table-column-properties style:column-width="13.97cm"/>
    </style:style>
    <style:style style:name="表格12.B" style:family="table-column">
      <style:table-column-properties style:column-width="0.266cm"/>
    </style:style>
    <style:style style:name="表格12.1" style:family="table-row">
      <style:table-row-properties style:keep-together="true" fo:keep-together="auto"/>
    </style:style>
    <style:style style:name="表格12.A1" style:family="table-cell">
      <style:table-cell-properties style:vertical-align="middle" fo:padding="0cm" fo:border="none" style:writing-mode="lr-tb"/>
    </style:style>
    <style:style style:name="表格13" style:family="table">
      <style:table-properties style:width="14.236cm" table:align="left" style:writing-mode="lr-tb"/>
    </style:style>
    <style:style style:name="表格13.A" style:family="table-column">
      <style:table-column-properties style:column-width="13.97cm"/>
    </style:style>
    <style:style style:name="表格13.B" style:family="table-column">
      <style:table-column-properties style:column-width="0.266cm"/>
    </style:style>
    <style:style style:name="表格13.1" style:family="table-row">
      <style:table-row-properties style:keep-together="true" fo:keep-together="auto"/>
    </style:style>
    <style:style style:name="表格13.A1" style:family="table-cell">
      <style:table-cell-properties style:vertical-align="middle" fo:padding="0cm" fo:border="none" style:writing-mode="lr-tb"/>
    </style:style>
    <style:style style:name="表格14" style:family="table">
      <style:table-properties style:width="14.236cm" table:align="left" style:writing-mode="lr-tb"/>
    </style:style>
    <style:style style:name="表格14.A" style:family="table-column">
      <style:table-column-properties style:column-width="13.97cm"/>
    </style:style>
    <style:style style:name="表格14.B" style:family="table-column">
      <style:table-column-properties style:column-width="0.266cm"/>
    </style:style>
    <style:style style:name="表格14.1" style:family="table-row">
      <style:table-row-properties style:keep-together="true" fo:keep-together="auto"/>
    </style:style>
    <style:style style:name="表格14.A1" style:family="table-cell">
      <style:table-cell-properties style:vertical-align="middle" fo:padding="0cm" fo:border="none" style:writing-mode="lr-tb"/>
    </style:style>
    <style:style style:name="表格15" style:family="table">
      <style:table-properties style:width="14.236cm" table:align="left" style:writing-mode="lr-tb"/>
    </style:style>
    <style:style style:name="表格15.A" style:family="table-column">
      <style:table-column-properties style:column-width="13.97cm"/>
    </style:style>
    <style:style style:name="表格15.B" style:family="table-column">
      <style:table-column-properties style:column-width="0.266cm"/>
    </style:style>
    <style:style style:name="表格15.1" style:family="table-row">
      <style:table-row-properties style:keep-together="true" fo:keep-together="auto"/>
    </style:style>
    <style:style style:name="表格15.A1" style:family="table-cell">
      <style:table-cell-properties style:vertical-align="middle" fo:padding="0cm" fo:border="none" style:writing-mode="lr-tb"/>
    </style:style>
    <style:style style:name="表格16" style:family="table">
      <style:table-properties style:width="14.236cm" table:align="left" style:writing-mode="lr-tb"/>
    </style:style>
    <style:style style:name="表格16.A" style:family="table-column">
      <style:table-column-properties style:column-width="13.97cm"/>
    </style:style>
    <style:style style:name="表格16.B" style:family="table-column">
      <style:table-column-properties style:column-width="0.266cm"/>
    </style:style>
    <style:style style:name="表格16.1" style:family="table-row">
      <style:table-row-properties style:keep-together="true" fo:keep-together="auto"/>
    </style:style>
    <style:style style:name="表格16.A1" style:family="table-cell">
      <style:table-cell-properties style:vertical-align="middle" fo:padding="0cm" fo:border="none" style:writing-mode="lr-tb"/>
    </style:style>
    <style:style style:name="表格17" style:family="table">
      <style:table-properties style:width="14.236cm" table:align="left" style:writing-mode="lr-tb"/>
    </style:style>
    <style:style style:name="表格17.A" style:family="table-column">
      <style:table-column-properties style:column-width="13.97cm"/>
    </style:style>
    <style:style style:name="表格17.B" style:family="table-column">
      <style:table-column-properties style:column-width="0.266cm"/>
    </style:style>
    <style:style style:name="表格17.1" style:family="table-row">
      <style:table-row-properties style:keep-together="true" fo:keep-together="auto"/>
    </style:style>
    <style:style style:name="表格17.A1" style:family="table-cell">
      <style:table-cell-properties style:vertical-align="middle" fo:padding="0cm" fo:border="none" style:writing-mode="lr-tb"/>
    </style:style>
    <style:style style:name="表格18" style:family="table">
      <style:table-properties style:width="14.236cm" table:align="left" style:writing-mode="lr-tb"/>
    </style:style>
    <style:style style:name="表格18.A" style:family="table-column">
      <style:table-column-properties style:column-width="13.97cm"/>
    </style:style>
    <style:style style:name="表格18.B" style:family="table-column">
      <style:table-column-properties style:column-width="0.266cm"/>
    </style:style>
    <style:style style:name="表格18.1" style:family="table-row">
      <style:table-row-properties style:keep-together="true" fo:keep-together="auto"/>
    </style:style>
    <style:style style:name="表格18.A1" style:family="table-cell">
      <style:table-cell-properties style:vertical-align="middle" fo:padding="0cm" fo:border="none" style:writing-mode="lr-tb"/>
    </style:style>
    <style:style style:name="表格19" style:family="table">
      <style:table-properties style:width="14.236cm" table:align="left" style:writing-mode="lr-tb"/>
    </style:style>
    <style:style style:name="表格19.A" style:family="table-column">
      <style:table-column-properties style:column-width="13.97cm"/>
    </style:style>
    <style:style style:name="表格19.B" style:family="table-column">
      <style:table-column-properties style:column-width="0.266cm"/>
    </style:style>
    <style:style style:name="表格19.1" style:family="table-row">
      <style:table-row-properties style:keep-together="true" fo:keep-together="auto"/>
    </style:style>
    <style:style style:name="表格19.A1" style:family="table-cell">
      <style:table-cell-properties style:vertical-align="middle" fo:padding="0cm" fo:border="none" style:writing-mode="lr-tb"/>
    </style:style>
    <style:style style:name="表格20" style:family="table">
      <style:table-properties style:width="14.236cm" table:align="left" style:writing-mode="lr-tb"/>
    </style:style>
    <style:style style:name="表格20.A" style:family="table-column">
      <style:table-column-properties style:column-width="13.97cm"/>
    </style:style>
    <style:style style:name="表格20.B" style:family="table-column">
      <style:table-column-properties style:column-width="0.266cm"/>
    </style:style>
    <style:style style:name="表格20.1" style:family="table-row">
      <style:table-row-properties style:keep-together="true" fo:keep-together="auto"/>
    </style:style>
    <style:style style:name="表格20.A1" style:family="table-cell">
      <style:table-cell-properties style:vertical-align="middle" fo:padding="0cm" fo:border="none" style:writing-mode="lr-tb"/>
    </style:style>
    <style:style style:name="表格21" style:family="table">
      <style:table-properties style:width="14.236cm" table:align="left" style:writing-mode="lr-tb"/>
    </style:style>
    <style:style style:name="表格21.A" style:family="table-column">
      <style:table-column-properties style:column-width="13.97cm"/>
    </style:style>
    <style:style style:name="表格21.B" style:family="table-column">
      <style:table-column-properties style:column-width="0.266cm"/>
    </style:style>
    <style:style style:name="表格21.1" style:family="table-row">
      <style:table-row-properties style:keep-together="true" fo:keep-together="auto"/>
    </style:style>
    <style:style style:name="表格21.A1" style:family="table-cell">
      <style:table-cell-properties style:vertical-align="middle" fo:padding="0cm" fo:border="none" style:writing-mode="lr-tb"/>
    </style:style>
    <style:style style:name="表格22" style:family="table">
      <style:table-properties style:width="14.236cm" table:align="left" style:writing-mode="lr-tb"/>
    </style:style>
    <style:style style:name="表格22.A" style:family="table-column">
      <style:table-column-properties style:column-width="14.012cm"/>
    </style:style>
    <style:style style:name="表格22.B" style:family="table-column">
      <style:table-column-properties style:column-width="0.224cm"/>
    </style:style>
    <style:style style:name="表格22.1" style:family="table-row">
      <style:table-row-properties style:keep-together="true" fo:keep-together="auto"/>
    </style:style>
    <style:style style:name="表格22.A1" style:family="table-cell">
      <style:table-cell-properties style:vertical-align="middle" fo:padding="0cm" fo:border="none" style:writing-mode="lr-tb"/>
    </style:style>
    <style:style style:name="表格23" style:family="table">
      <style:table-properties style:width="14.236cm" table:align="left" style:writing-mode="lr-tb"/>
    </style:style>
    <style:style style:name="表格23.A" style:family="table-column">
      <style:table-column-properties style:column-width="14.012cm"/>
    </style:style>
    <style:style style:name="表格23.B" style:family="table-column">
      <style:table-column-properties style:column-width="0.224cm"/>
    </style:style>
    <style:style style:name="表格23.1" style:family="table-row">
      <style:table-row-properties style:keep-together="true" fo:keep-together="auto"/>
    </style:style>
    <style:style style:name="表格23.A1" style:family="table-cell">
      <style:table-cell-properties style:vertical-align="middle" fo:padding="0cm" fo:border="none" style:writing-mode="lr-tb"/>
    </style:style>
    <style:style style:name="表格24" style:family="table">
      <style:table-properties style:width="14.236cm" table:align="left" style:writing-mode="lr-tb"/>
    </style:style>
    <style:style style:name="表格24.A" style:family="table-column">
      <style:table-column-properties style:column-width="14.012cm"/>
    </style:style>
    <style:style style:name="表格24.B" style:family="table-column">
      <style:table-column-properties style:column-width="0.224cm"/>
    </style:style>
    <style:style style:name="表格24.1" style:family="table-row">
      <style:table-row-properties style:keep-together="true" fo:keep-together="auto"/>
    </style:style>
    <style:style style:name="表格24.A1" style:family="table-cell">
      <style:table-cell-properties style:vertical-align="middle" fo:padding="0cm" fo:border="none" style:writing-mode="lr-tb"/>
    </style:style>
    <style:style style:name="表格25" style:family="table">
      <style:table-properties style:width="14.236cm" table:align="left" style:writing-mode="lr-tb"/>
    </style:style>
    <style:style style:name="表格25.A" style:family="table-column">
      <style:table-column-properties style:column-width="14.012cm"/>
    </style:style>
    <style:style style:name="表格25.B" style:family="table-column">
      <style:table-column-properties style:column-width="0.224cm"/>
    </style:style>
    <style:style style:name="表格25.1" style:family="table-row">
      <style:table-row-properties style:keep-together="true" fo:keep-together="auto"/>
    </style:style>
    <style:style style:name="表格25.A1" style:family="table-cell">
      <style:table-cell-properties style:vertical-align="middle" fo:padding="0cm" fo:border="none" style:writing-mode="lr-tb"/>
    </style:style>
    <style:style style:name="表格26" style:family="table">
      <style:table-properties style:width="14.236cm" table:align="left" style:writing-mode="lr-tb"/>
    </style:style>
    <style:style style:name="表格26.A" style:family="table-column">
      <style:table-column-properties style:column-width="14.012cm"/>
    </style:style>
    <style:style style:name="表格26.B" style:family="table-column">
      <style:table-column-properties style:column-width="0.224cm"/>
    </style:style>
    <style:style style:name="表格26.1" style:family="table-row">
      <style:table-row-properties style:keep-together="true" fo:keep-together="auto"/>
    </style:style>
    <style:style style:name="表格26.A1" style:family="table-cell">
      <style:table-cell-properties style:vertical-align="middle" fo:padding="0cm" fo:border="none" style:writing-mode="lr-tb"/>
    </style:style>
    <style:style style:name="表格27" style:family="table">
      <style:table-properties style:width="14.236cm" table:align="left" style:writing-mode="lr-tb"/>
    </style:style>
    <style:style style:name="表格27.A" style:family="table-column">
      <style:table-column-properties style:column-width="14.012cm"/>
    </style:style>
    <style:style style:name="表格27.B" style:family="table-column">
      <style:table-column-properties style:column-width="0.224cm"/>
    </style:style>
    <style:style style:name="表格27.1" style:family="table-row">
      <style:table-row-properties style:keep-together="true" fo:keep-together="auto"/>
    </style:style>
    <style:style style:name="表格27.A1" style:family="table-cell">
      <style:table-cell-properties style:vertical-align="middle" fo:padding="0cm" fo:border="none" style:writing-mode="lr-tb"/>
    </style:style>
    <style:style style:name="表格28" style:family="table">
      <style:table-properties style:width="14.236cm" table:align="left" style:writing-mode="lr-tb"/>
    </style:style>
    <style:style style:name="表格28.A" style:family="table-column">
      <style:table-column-properties style:column-width="14.012cm"/>
    </style:style>
    <style:style style:name="表格28.B" style:family="table-column">
      <style:table-column-properties style:column-width="0.224cm"/>
    </style:style>
    <style:style style:name="表格28.1" style:family="table-row">
      <style:table-row-properties style:keep-together="true" fo:keep-together="auto"/>
    </style:style>
    <style:style style:name="表格28.A1" style:family="table-cell">
      <style:table-cell-properties style:vertical-align="middle" fo:padding="0cm" fo:border="none" style:writing-mode="lr-tb"/>
    </style:style>
    <style:style style:name="表格29" style:family="table">
      <style:table-properties style:width="14.236cm" table:align="left" style:writing-mode="lr-tb"/>
    </style:style>
    <style:style style:name="表格29.A" style:family="table-column">
      <style:table-column-properties style:column-width="14.012cm"/>
    </style:style>
    <style:style style:name="表格29.B" style:family="table-column">
      <style:table-column-properties style:column-width="0.224cm"/>
    </style:style>
    <style:style style:name="表格29.1" style:family="table-row">
      <style:table-row-properties style:keep-together="true" fo:keep-together="auto"/>
    </style:style>
    <style:style style:name="表格29.A1" style:family="table-cell">
      <style:table-cell-properties style:vertical-align="middle" fo:padding="0cm" fo:border="none" style:writing-mode="lr-tb"/>
    </style:style>
    <style:style style:name="表格30" style:family="table">
      <style:table-properties style:width="14.236cm" table:align="left" style:writing-mode="lr-tb"/>
    </style:style>
    <style:style style:name="表格30.A" style:family="table-column">
      <style:table-column-properties style:column-width="14.012cm"/>
    </style:style>
    <style:style style:name="表格30.B" style:family="table-column">
      <style:table-column-properties style:column-width="0.224cm"/>
    </style:style>
    <style:style style:name="表格30.1" style:family="table-row">
      <style:table-row-properties style:keep-together="true" fo:keep-together="auto"/>
    </style:style>
    <style:style style:name="表格30.A1" style:family="table-cell">
      <style:table-cell-properties style:vertical-align="middle" fo:padding="0cm" fo:border="none" style:writing-mode="lr-tb"/>
    </style:style>
    <style:style style:name="表格31" style:family="table">
      <style:table-properties style:width="14.236cm" table:align="left" style:writing-mode="lr-tb"/>
    </style:style>
    <style:style style:name="表格31.A" style:family="table-column">
      <style:table-column-properties style:column-width="13.982cm"/>
    </style:style>
    <style:style style:name="表格31.B" style:family="table-column">
      <style:table-column-properties style:column-width="0.254cm"/>
    </style:style>
    <style:style style:name="表格31.1" style:family="table-row">
      <style:table-row-properties style:keep-together="true" fo:keep-together="auto"/>
    </style:style>
    <style:style style:name="表格31.A1" style:family="table-cell">
      <style:table-cell-properties style:vertical-align="middle" fo:padding="0cm" fo:border="none" style:writing-mode="lr-tb"/>
    </style:style>
    <style:style style:name="表格32" style:family="table">
      <style:table-properties style:width="14.236cm" table:align="left" style:writing-mode="lr-tb"/>
    </style:style>
    <style:style style:name="表格32.A" style:family="table-column">
      <style:table-column-properties style:column-width="14.012cm"/>
    </style:style>
    <style:style style:name="表格32.B" style:family="table-column">
      <style:table-column-properties style:column-width="0.224cm"/>
    </style:style>
    <style:style style:name="表格32.1" style:family="table-row">
      <style:table-row-properties style:keep-together="true" fo:keep-together="auto"/>
    </style:style>
    <style:style style:name="表格32.A1" style:family="table-cell">
      <style:table-cell-properties style:vertical-align="middle" fo:padding="0cm" fo:border="none" style:writing-mode="lr-tb"/>
    </style:style>
    <style:style style:name="表格33" style:family="table">
      <style:table-properties style:width="14.236cm" table:align="left" style:writing-mode="lr-tb"/>
    </style:style>
    <style:style style:name="表格33.A" style:family="table-column">
      <style:table-column-properties style:column-width="14.012cm"/>
    </style:style>
    <style:style style:name="表格33.B" style:family="table-column">
      <style:table-column-properties style:column-width="0.224cm"/>
    </style:style>
    <style:style style:name="表格33.1" style:family="table-row">
      <style:table-row-properties style:keep-together="true" fo:keep-together="auto"/>
    </style:style>
    <style:style style:name="表格33.A1" style:family="table-cell">
      <style:table-cell-properties style:vertical-align="middle" fo:padding="0cm" fo:border="none" style:writing-mode="lr-tb"/>
    </style:style>
    <style:style style:name="表格34" style:family="table">
      <style:table-properties style:width="14.236cm" table:align="left" style:writing-mode="lr-tb"/>
    </style:style>
    <style:style style:name="表格34.A" style:family="table-column">
      <style:table-column-properties style:column-width="14.012cm"/>
    </style:style>
    <style:style style:name="表格34.B" style:family="table-column">
      <style:table-column-properties style:column-width="0.224cm"/>
    </style:style>
    <style:style style:name="表格34.1" style:family="table-row">
      <style:table-row-properties style:keep-together="true" fo:keep-together="auto"/>
    </style:style>
    <style:style style:name="表格34.A1" style:family="table-cell">
      <style:table-cell-properties style:vertical-align="middle" fo:padding="0cm" fo:border="none" style:writing-mode="lr-tb"/>
    </style:style>
    <style:style style:name="表格35" style:family="table">
      <style:table-properties style:width="14.236cm" table:align="left" style:writing-mode="lr-tb"/>
    </style:style>
    <style:style style:name="表格35.A" style:family="table-column">
      <style:table-column-properties style:column-width="14.012cm"/>
    </style:style>
    <style:style style:name="表格35.B" style:family="table-column">
      <style:table-column-properties style:column-width="0.224cm"/>
    </style:style>
    <style:style style:name="表格35.1" style:family="table-row">
      <style:table-row-properties style:keep-together="true" fo:keep-together="auto"/>
    </style:style>
    <style:style style:name="表格35.A1" style:family="table-cell">
      <style:table-cell-properties style:vertical-align="middle" fo:padding="0cm" fo:border="none" style:writing-mode="lr-tb"/>
    </style:style>
    <style:style style:name="表格36" style:family="table">
      <style:table-properties style:width="14.236cm" table:align="left" style:writing-mode="lr-tb"/>
    </style:style>
    <style:style style:name="表格36.A" style:family="table-column">
      <style:table-column-properties style:column-width="14.012cm"/>
    </style:style>
    <style:style style:name="表格36.B" style:family="table-column">
      <style:table-column-properties style:column-width="0.224cm"/>
    </style:style>
    <style:style style:name="表格36.1" style:family="table-row">
      <style:table-row-properties style:keep-together="true" fo:keep-together="auto"/>
    </style:style>
    <style:style style:name="表格36.A1" style:family="table-cell">
      <style:table-cell-properties style:vertical-align="middle" fo:padding="0cm" fo:border="none" style:writing-mode="lr-tb"/>
    </style:style>
    <style:style style:name="表格37" style:family="table">
      <style:table-properties style:width="14.236cm" table:align="left" style:writing-mode="lr-tb"/>
    </style:style>
    <style:style style:name="表格37.A" style:family="table-column">
      <style:table-column-properties style:column-width="14.012cm"/>
    </style:style>
    <style:style style:name="表格37.B" style:family="table-column">
      <style:table-column-properties style:column-width="0.224cm"/>
    </style:style>
    <style:style style:name="表格37.1" style:family="table-row">
      <style:table-row-properties style:keep-together="true" fo:keep-together="auto"/>
    </style:style>
    <style:style style:name="表格37.A1" style:family="table-cell">
      <style:table-cell-properties style:vertical-align="middle" fo:padding="0cm" fo:border="none" style:writing-mode="lr-tb"/>
    </style:style>
    <style:style style:name="表格38" style:family="table">
      <style:table-properties style:width="14.236cm" table:align="left" style:writing-mode="lr-tb"/>
    </style:style>
    <style:style style:name="表格38.A" style:family="table-column">
      <style:table-column-properties style:column-width="14.012cm"/>
    </style:style>
    <style:style style:name="表格38.B" style:family="table-column">
      <style:table-column-properties style:column-width="0.224cm"/>
    </style:style>
    <style:style style:name="表格38.1" style:family="table-row">
      <style:table-row-properties style:keep-together="true" fo:keep-together="auto"/>
    </style:style>
    <style:style style:name="表格38.A1" style:family="table-cell">
      <style:table-cell-properties style:vertical-align="middle" fo:padding="0cm" fo:border="none" style:writing-mode="lr-tb"/>
    </style:style>
    <style:style style:name="表格39" style:family="table">
      <style:table-properties style:width="14.236cm" table:align="left" style:writing-mode="lr-tb"/>
    </style:style>
    <style:style style:name="表格39.A" style:family="table-column">
      <style:table-column-properties style:column-width="14.012cm"/>
    </style:style>
    <style:style style:name="表格39.B" style:family="table-column">
      <style:table-column-properties style:column-width="0.224cm"/>
    </style:style>
    <style:style style:name="表格39.1" style:family="table-row">
      <style:table-row-properties style:keep-together="true" fo:keep-together="auto"/>
    </style:style>
    <style:style style:name="表格39.A1" style:family="table-cell">
      <style:table-cell-properties style:vertical-align="middle" fo:padding="0cm" fo:border="none" style:writing-mode="lr-tb"/>
    </style:style>
    <style:style style:name="表格40" style:family="table">
      <style:table-properties style:width="14.236cm" table:align="left" style:writing-mode="lr-tb"/>
    </style:style>
    <style:style style:name="表格40.A" style:family="table-column">
      <style:table-column-properties style:column-width="14.012cm"/>
    </style:style>
    <style:style style:name="表格40.B" style:family="table-column">
      <style:table-column-properties style:column-width="0.224cm"/>
    </style:style>
    <style:style style:name="表格40.1" style:family="table-row">
      <style:table-row-properties style:keep-together="true" fo:keep-together="auto"/>
    </style:style>
    <style:style style:name="表格40.A1" style:family="table-cell">
      <style:table-cell-properties style:vertical-align="middle" fo:padding="0cm" fo:border="none" style:writing-mode="lr-tb"/>
    </style:style>
    <style:style style:name="表格41" style:family="table">
      <style:table-properties style:width="14.236cm" table:align="left" style:writing-mode="lr-tb"/>
    </style:style>
    <style:style style:name="表格41.A" style:family="table-column">
      <style:table-column-properties style:column-width="13.97cm"/>
    </style:style>
    <style:style style:name="表格41.B" style:family="table-column">
      <style:table-column-properties style:column-width="0.266cm"/>
    </style:style>
    <style:style style:name="表格41.1" style:family="table-row">
      <style:table-row-properties style:keep-together="true" fo:keep-together="auto"/>
    </style:style>
    <style:style style:name="表格41.A1" style:family="table-cell">
      <style:table-cell-properties style:vertical-align="middle" fo:padding="0cm" fo:border="none" style:writing-mode="lr-tb"/>
    </style:style>
    <style:style style:name="P1" style:family="paragraph" style:parent-style-name="Standard">
      <style:paragraph-properties style:snap-to-layout-grid="false"/>
      <style:text-properties fo:font-size="10pt" style:font-size-asian="10pt" style:font-size-complex="10pt"/>
    </style:style>
    <style:style style:name="P2" style:family="paragraph" style:parent-style-name="Standard">
      <style:text-properties style:font-name="新細明體" fo:font-size="10pt" style:font-size-asian="10pt" style:font-name-complex="新細明體" style:font-size-complex="10pt"/>
    </style:style>
    <style:style style:name="P3" style:family="paragraph" style:parent-style-name="Standard">
      <style:paragraph-properties style:snap-to-layout-grid="false"/>
      <style:text-properties style:font-name="新細明體" fo:font-size="10pt" style:font-size-asian="10pt" style:font-name-complex="新細明體" style:font-size-complex="10pt"/>
    </style:style>
    <style:style style:name="P4" style:family="paragraph" style:parent-style-name="Standard">
      <style:paragraph-properties fo:text-align="end" style:justify-single-word="false" style:snap-to-layout-grid="false"/>
      <style:text-properties style:font-name="新細明體" style:font-name-complex="新細明體"/>
    </style:style>
    <style:style style:name="P5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</style:style>
    <style:style style:name="P6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size="10pt" style:font-name-asian="細明體" style:font-size-asian="10pt" style:font-name-complex="細明體" style:font-size-complex="10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fo:font-size="20pt" fo:font-weight="bold" style:font-size-asian="20pt" style:font-weight-asian="bold" style:font-size-complex="20pt"/>
    </style:style>
    <style:style style:name="T1" style:family="text">
      <style:text-properties style:font-name="新細明體" fo:font-size="10pt" style:font-size-asian="10pt" style:font-name-complex="新細明體" style:font-size-complex="10pt"/>
    </style:style>
    <style:style style:name="T2" style:family="text">
      <style:text-properties style:font-name="新細明體" style:font-name-complex="新細明體"/>
    </style:style>
    <style:style style:name="T3" style:family="text">
      <style:text-properties fo:color="#ffffff" style:font-name="新細明體" style:font-name-complex="新細明體"/>
    </style:style>
    <style:style style:name="T4" style:family="text">
      <style:text-properties style:font-name="細明體" fo:font-size="10pt" style:font-name-asian="細明體" style:font-size-asian="10pt" style:font-name-complex="細明體" style:font-size-complex="10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物品管理手冊</text:p>
      <text:p text:style-name="Standard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4" office:value-type="string">
            <text:p text:style-name="P2">  第一章   總則 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able:table table:name="表格2" table:style-name="表格2">
              <table:table-column table:style-name="表格2.A"/>
              <table:table-column table:style-name="表格2.B"/>
              <table:table-row table:style-name="表格2.1">
                <table:table-cell table:style-name="表格2.A1" office:value-type="string">
                  <text:p text:style-name="Standard"><text:span text:style-name="T1">一、　　 </text:span><text:span text:style-name="T3">  </text:span></text:p>
                </table:table-cell>
                <table:table-cell table:style-name="表格2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為健全公用物品（以下簡稱物品）管理作業制度，提升使用效能，特訂定本手冊</text:p>
            <text:p text:style-name="P6">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" table:style-name="表格3">
              <table:table-column table:style-name="表格3.A"/>
              <table:table-column table:style-name="表格3.B"/>
              <table:table-row table:style-name="表格3.1">
                <table:table-cell table:style-name="表格3.A1" office:value-type="string">
                  <text:p text:style-name="Standard"><text:span text:style-name="T1">二、　　 </text:span><text:span text:style-name="T3">  </text:span></text:p>
                </table:table-cell>
                <table:table-cell table:style-name="表格3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中央政府機關、國立學校及國營事業（以下簡稱各機關）物品之管理，除國營事</text:p>
            <text:p text:style-name="P6">業生產用物品外，依本手冊之規定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4" table:style-name="表格4">
              <table:table-column table:style-name="表格4.A"/>
              <table:table-column table:style-name="表格4.B"/>
              <table:table-row table:style-name="表格4.1">
                <table:table-cell table:style-name="表格4.A1" office:value-type="string">
                  <text:p text:style-name="Standard"><text:span text:style-name="T1">三、　　 </text:span><text:span text:style-name="T3">  </text:span></text:p>
                </table:table-cell>
                <table:table-cell table:style-name="表格4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本手冊所稱物品管理，指關於物品之採購、收發、保管、登記、報核及廢品之處</text:p>
            <text:p text:style-name="P6">理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5" table:style-name="表格5">
              <table:table-column table:style-name="表格5.A"/>
              <table:table-column table:style-name="表格5.B"/>
              <table:table-row table:style-name="表格5.1">
                <table:table-cell table:style-name="表格5.A1" office:value-type="string">
                  <text:p text:style-name="Standard"><text:span text:style-name="T1">四、　　 </text:span><text:span text:style-name="T3">  </text:span></text:p>
                </table:table-cell>
                <table:table-cell table:style-name="表格5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本手冊所稱物品，指金額未達新臺幣一萬元，或使用年限未達二年之設備、用品</text:p>
            <text:p text:style-name="P6">等。並按性質、效能及使用期限分類如下：</text:p>
            <text:p text:style-name="P6">（一）消耗用品：指物品經使用後喪失其原有效能或使用價值者，如事務用品、</text:p>
            <text:p text:style-name="P6"><text:s text:c="6"/>紙張用品、衛生用品等。</text:p>
            <text:p text:style-name="P6">（二）非消耗品：指物品質料堅固，不易損耗者，如事務用具、餐飲用具、陳設</text:p>
            <text:p text:style-name="P6"><text:s text:c="6"/>用具等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6" table:style-name="表格6">
              <table:table-column table:style-name="表格6.A"/>
              <table:table-column table:style-name="表格6.B"/>
              <table:table-row table:style-name="表格6.1">
                <table:table-cell table:style-name="表格6.A1" office:value-type="string">
                  <text:p text:style-name="Standard"><text:span text:style-name="T1">五、　　 </text:span><text:span text:style-name="T3">  </text:span></text:p>
                </table:table-cell>
                <table:table-cell table:style-name="表格6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各機關採購物品之經費預算，應衡酌以往年度實際需求狀況及庫存情形，以及本</text:p>
            <text:p text:style-name="P6">年度預估需求覈實編列，不得有浮編預算之情形，並應擬訂周妥之採購計畫，依</text:p>
            <text:p text:style-name="P6">計畫及實際需求辦理採購，除確須存備安全存量（以一個月所需數量為度）外，</text:p>
            <text:p text:style-name="P6">不得有超額採購消化預算之情形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7" table:style-name="表格7">
              <table:table-column table:style-name="表格7.A"/>
              <table:table-column table:style-name="表格7.B"/>
              <table:table-row table:style-name="表格7.1">
                <table:table-cell table:style-name="表格7.A1" office:value-type="string">
                  <text:p text:style-name="Standard"><text:span text:style-name="T1">六、　　 </text:span><text:span text:style-name="T3">  </text:span></text:p>
                </table:table-cell>
                <table:table-cell table:style-name="表格7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之規格，除有統一規定者外，應視實際需要定之，在採購之目的及效果上不</text:p>
            <text:p text:style-name="P6">得限制競爭。同類物品之式樣、大小、顏色、品質，應力求劃一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8" table:style-name="表格8">
              <table:table-column table:style-name="表格8.A"/>
              <table:table-column table:style-name="表格8.B"/>
              <table:table-row table:style-name="表格8.1">
                <table:table-cell table:style-name="表格8.A1" office:value-type="string">
                  <text:p text:style-name="Standard"><text:span text:style-name="T1">七、　　 </text:span><text:span text:style-name="T3">  </text:span></text:p>
                </table:table-cell>
                <table:table-cell table:style-name="表格8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各單位請購之物品，應依前點規格訂定原則辦理。但確因特殊需要，經機關首長</text:p>
            <text:p text:style-name="P6">核准者，不在此限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9" table:style-name="表格9">
              <table:table-column table:style-name="表格9.A"/>
              <table:table-column table:style-name="表格9.B"/>
              <table:table-row table:style-name="表格9.1">
                <table:table-cell table:style-name="表格9.A1" office:value-type="string">
                  <text:p text:style-name="Standard"><text:span text:style-name="T1">八、　　 </text:span><text:span text:style-name="T3">  </text:span></text:p>
                </table:table-cell>
                <table:table-cell table:style-name="表格9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應參考財物標準分類之規定分類，並得以號碼代替名稱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10" table:style-name="表格10">
              <table:table-column table:style-name="表格10.A"/>
              <table:table-column table:style-name="表格10.B"/>
              <table:table-row table:style-name="表格10.1">
                <table:table-cell table:style-name="表格10.A1" office:value-type="string">
                  <text:p text:style-name="Standard"><text:span text:style-name="T1">九、　　 </text:span><text:span text:style-name="T3">  </text:span></text:p>
                </table:table-cell>
                <table:table-cell table:style-name="表格10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各機關物品管理工作之計畫及分配，應依其組織及業務狀況自行訂定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11" table:style-name="表格11">
              <table:table-column table:style-name="表格11.A"/>
              <table:table-column table:style-name="表格11.B"/>
              <table:table-row table:style-name="表格11.1">
                <table:table-cell table:style-name="表格11.A1" office:value-type="string">
                  <text:p text:style-name="Standard"><text:span text:style-name="T1">十、　　 </text:span><text:span text:style-name="T3">  </text:span></text:p>
                </table:table-cell>
                <table:table-cell table:style-name="表格11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各機關之物品管理，得以電腦化作業為之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12" table:style-name="表格12">
              <table:table-column table:style-name="表格12.A"/>
              <table:table-column table:style-name="表格12.B"/>
              <table:table-row table:style-name="表格12.1">
                <table:table-cell table:style-name="表格12.A1" office:value-type="string">
                  <text:p text:style-name="Standard"><text:span text:style-name="T1">十一、　　 </text:span><text:span text:style-name="T3">  </text:span></text:p>
                </table:table-cell>
                <table:table-cell table:style-name="表格12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帳簿及表單採用電腦作業處理者，其電腦貯存體中之紀錄，視為帳簿及表單</text:p>
            <text:p text:style-name="P6">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ext:soft-page-break/>
        <table:table-row table:style-name="表格1.1">
          <table:table-cell table:style-name="表格1.A1" table:number-columns-spanned="4" office:value-type="string">
            <text:p text:style-name="P2">      第二章   採購 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able:table table:name="表格13" table:style-name="表格13">
              <table:table-column table:style-name="表格13.A"/>
              <table:table-column table:style-name="表格13.B"/>
              <table:table-row table:style-name="表格13.1">
                <table:table-cell table:style-name="表格13.A1" office:value-type="string">
                  <text:p text:style-name="Standard"><text:span text:style-name="T1">十二、　　 </text:span><text:span text:style-name="T3">  </text:span></text:p>
                </table:table-cell>
                <table:table-cell table:style-name="表格13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之採購，應依政府採購法及其相關規定辦理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14" table:style-name="表格14">
              <table:table-column table:style-name="表格14.A"/>
              <table:table-column table:style-name="表格14.B"/>
              <table:table-row table:style-name="表格14.1">
                <table:table-cell table:style-name="表格14.A1" office:value-type="string">
                  <text:p text:style-name="Standard"><text:span text:style-name="T1">十三、　　 </text:span><text:span text:style-name="T3">  </text:span></text:p>
                </table:table-cell>
                <table:table-cell table:style-name="表格14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採購物品應依下列原則辦理：</text:p>
            <text:p text:style-name="P6">（一）物品管理單位應參照以往年度物品使用情形，估計下年度需求數量，於年</text:p>
            <text:p text:style-name="P6"><text:s text:c="6"/>度開始前一個月，擬定採購計畫，編列採購概算表（格式如附件一）。</text:p>
            <text:p text:style-name="P6">（二）物品管理單位於編製前款採購計畫前應通知各單位，就業務所需開列物品</text:p>
            <text:p text:style-name="P6"><text:s text:c="6"/>清單，送物品管理單位彙案辦理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15" table:style-name="表格15">
              <table:table-column table:style-name="表格15.A"/>
              <table:table-column table:style-name="表格15.B"/>
              <table:table-row table:style-name="表格15.1">
                <table:table-cell table:style-name="表格15.A1" office:value-type="string">
                  <text:p text:style-name="Standard"><text:span text:style-name="T1">十四、　　 </text:span><text:span text:style-name="T3">  </text:span></text:p>
                </table:table-cell>
                <table:table-cell table:style-name="表格15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採購物品應注意下列要領：</text:p>
            <text:p text:style-name="P6">（一）物品採購規格之訂定，在無限制競爭之原則下，應以品質、性能及使用效</text:p>
            <text:p text:style-name="P6"><text:s text:c="6"/>益等為優先考量因素。</text:p>
            <text:p text:style-name="P6">（二）採購之物品，應儘可能附加本機關之標誌。</text:p>
            <text:p text:style-name="P6">（三）採購人員，應憑核定之物品請購單或簽文辦理，不得無故稽延，並須注意</text:p>
            <text:p text:style-name="P6"><text:s text:c="6"/>與請購所列之種類、規格、數量等條件是否相符。</text:p>
            <text:p text:style-name="P6">（四）物品受有氣候、物理或化學等作用之影響者，應慎酌採購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16" table:style-name="表格16">
              <table:table-column table:style-name="表格16.A"/>
              <table:table-column table:style-name="表格16.B"/>
              <table:table-row table:style-name="表格16.1">
                <table:table-cell table:style-name="表格16.A1" office:value-type="string">
                  <text:p text:style-name="Standard"><text:span text:style-name="T1">十五、　　 </text:span><text:span text:style-name="T3">  </text:span></text:p>
                </table:table-cell>
                <table:table-cell table:style-name="表格16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採購依照各機關分層授權範圍辦理，其程序如下：</text:p>
            <text:p text:style-name="P6">（一）物品之採購，採購單位應依採購計畫並配合預算，簽准後辦理，並優先適</text:p>
            <text:p text:style-name="P6"><text:s text:c="6"/>用集中採購之共同供應契約。</text:p>
            <text:p text:style-name="P6">（二）非共同供應契約採購之一般辦公物品或專用物品，分別由物品管理單位統</text:p>
            <text:p text:style-name="P6"><text:s text:c="6"/>籌請購或使用單位請購。均應填具物品請購單（格式如附件二），經機關</text:p>
            <text:p text:style-name="P6"><text:s text:c="6"/>首長或其授權人員核准後，送採購單位採購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1" table:number-columns-spanned="4" office:value-type="string">
            <text:p text:style-name="P2">      第三章   收發及保管 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able:table table:name="表格17" table:style-name="表格17">
              <table:table-column table:style-name="表格17.A"/>
              <table:table-column table:style-name="表格17.B"/>
              <table:table-row table:style-name="表格17.1">
                <table:table-cell table:style-name="表格17.A1" office:value-type="string">
                  <text:p text:style-name="Standard"><text:span text:style-name="T1">十六、　　 </text:span><text:span text:style-name="T3">  </text:span></text:p>
                </table:table-cell>
                <table:table-cell table:style-name="表格17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採購驗收完畢後，採購單位應將支出憑證、消耗用品驗收單或非消耗品增加</text:p>
            <text:p text:style-name="P6">單（格式如附件三）及有關文件，送主（會）計單位辦理公款核付，並由物品管</text:p>
            <text:p text:style-name="P6">理單位為物品增加之登記。</text:p>
            <text:p text:style-name="P6">物品之增加，另由其他機關撥交、接管或接受捐贈、廢品加工製成等方式取得者</text:p>
            <text:p text:style-name="P6">，經辦單位應於取得程序完成後，將消耗用品驗收單或非消耗品增加單及有關文</text:p>
            <text:p text:style-name="P6">件，送物品管理單位為物品增加之登記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18" table:style-name="表格18">
              <table:table-column table:style-name="表格18.A"/>
              <table:table-column table:style-name="表格18.B"/>
              <table:table-row table:style-name="表格18.1">
                <table:table-cell table:style-name="表格18.A1" office:value-type="string">
                  <text:p text:style-name="Standard"><text:span text:style-name="T1">十七、　　 </text:span><text:span text:style-name="T3">  </text:span></text:p>
                </table:table-cell>
                <table:table-cell table:style-name="表格18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非消耗品經物品管理單位完成登記後，送交保管或使用單位於非消耗品增加單簽</text:p>
            <text:p text:style-name="P6">收，並登錄管理。 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19" table:style-name="表格19">
              <table:table-column table:style-name="表格19.A"/>
              <table:table-column table:style-name="表格19.B"/>
              <table:table-row table:style-name="表格19.1">
                <table:table-cell table:style-name="表格19.A1" office:value-type="string">
                  <text:p text:style-name="Standard"><text:span text:style-name="T1">十八、　　 </text:span><text:span text:style-name="T3">  </text:span></text:p>
                </table:table-cell>
                <table:table-cell table:style-name="表格19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保管應注意下列事項：</text:p>
            <text:p text:style-name="P6">（一）未經驗收之物品，不得存放於物品儲藏處所。</text:p>
            <text:p text:style-name="P6">（二）消耗用品與非消耗品，應分別分類存儲。</text:p>
            <text:p text:style-name="P6">（三）保管之物品應分類編號，其編號與標籤製作方法如下：</text:p>
            <text:p text:style-name="P6"><text:s text:c="5"/>1.消耗用品編號，以簡明扼要為原則，包括機關名稱、分類字軌及編定號數</text:p>
            <text:p text:style-name="P6"><text:s text:c="6"/>，並應與消耗用品收發分類帳編號目錄相符。編號標籤，黏貼於分格儲藏</text:p>
            <text:p text:style-name="P6"><text:s text:c="6"/>之橫額上，物品本身不必加蓋編號標誌。（格式如附件四）</text:p>
            <text:p text:style-name="P6"><text:s text:c="5"/>2.非消耗品之編號方法與消耗用品同。但須註明採購日期，視事實需要編<text:soft-page-break/>號</text:p>
            <text:p text:style-name="P6"><text:s text:c="6"/>末尾增添一序數編號，編號標籤黏附於物品本身。（格式如附件五）</text:p>
            <text:p text:style-name="P6"><text:s text:c="5"/>3.物品編號標籤之質地須經久耐用，視事實需要，可以金屬或塑膠製成。</text:p>
            <text:p text:style-name="P6">（四）數量較多或體積較大之物品，應存放於倉庫或儲藏室內易於堆高之適當地</text:p>
            <text:p text:style-name="P6"><text:s text:c="6"/>點。</text:p>
            <text:p text:style-name="P6">（五）需經常發領之物品，用櫥櫃存貯，安置於易於取放之適當地點。</text:p>
            <text:p text:style-name="P6">（六）物品之儲放，應分別種類，按其形態、體積、數量放置整齊。</text:p>
            <text:p text:style-name="P6">（七）儲藏處所之大小，應配合物品之多寡，作適當分配，不宜過狹。</text:p>
            <text:p text:style-name="P6">（八）物品儲藏處所應力求堅固、乾燥、通風、防水，以免腐蝕發霉，並應配置</text:p>
            <text:p text:style-name="P6"><text:s text:c="6"/>消防及防盜設備，注意安全。</text:p>
            <text:p text:style-name="P6">（九）物品儲藏處所應禁絕煙火，非保管人員未經許可不得進入；消防用品如滅</text:p>
            <text:p text:style-name="P6"><text:s text:c="6"/>火機、滅火彈等，應標明使用方法及應注意事項；並應經常注意檢查電線</text:p>
            <text:p text:style-name="P6"><text:s text:c="6"/>，以防火災。</text:p>
            <text:p text:style-name="P6">（十）危險物品、藥品及化學品，應與普通物品隔離儲存，其處所應隨時檢查；</text:p>
            <text:p text:style-name="P6"><text:s text:c="6"/>並應標示警語，提醒注意，以防意外。</text:p>
            <text:p text:style-name="P6">（十一）下列物品，得選擇適當之露天地點存儲，但應注意安全防護：</text:p>
            <text:p text:style-name="P6"><text:s text:c="7"/>1.體積及重量龐大，不便庫存，或難以搬運之物品。</text:p>
            <text:p text:style-name="P6"><text:s text:c="7"/>2.包裝良好，不受氣候影響，或短期內即行配發之物品。</text:p>
            <text:p text:style-name="P6"><text:s text:c="7"/>3.廢品。</text:p>
            <text:p text:style-name="P6">（十二）損壞之物品，經評估尚有使用價值者，宜修復利用，不得棄置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20" table:style-name="表格20">
              <table:table-column table:style-name="表格20.A"/>
              <table:table-column table:style-name="表格20.B"/>
              <table:table-row table:style-name="表格20.1">
                <table:table-cell table:style-name="表格20.A1" office:value-type="string">
                  <text:p text:style-name="Standard"><text:span text:style-name="T1">十九、　　 </text:span><text:span text:style-name="T3">  </text:span></text:p>
                </table:table-cell>
                <table:table-cell table:style-name="表格20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管理單位對各單位所保管或使用物品，應隨時檢查收發及存管之數量。非消</text:p>
            <text:p text:style-name="P6">耗品每年至少應實施盤點一次及作成盤點紀錄（格式如附件六），並由機關長官</text:p>
            <text:p text:style-name="P6">指定政風、主（會）計、檢核或稽核單位派員監盤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21" table:style-name="表格21">
              <table:table-column table:style-name="表格21.A"/>
              <table:table-column table:style-name="表格21.B"/>
              <table:table-row table:style-name="表格21.1">
                <table:table-cell table:style-name="表格21.A1" office:value-type="string">
                  <text:p text:style-name="Standard"><text:span text:style-name="T1">二十、　　 </text:span><text:span text:style-name="T3">  </text:span></text:p>
                </table:table-cell>
                <table:table-cell table:style-name="表格21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非消耗品經盤點後，應注意下列事項：</text:p>
            <text:p text:style-name="P6">（一）由盤點人員於盤點紀錄註明盤點日期及結果。</text:p>
            <text:p text:style-name="P6">（二）如有毀損者，應即查明原因，其由於保管或使用人之過失所致者，保管或</text:p>
            <text:p text:style-name="P6"><text:s text:c="6"/>使用人應負賠償責任，其因意外事故或為正常使用自然毀損者，應依照規</text:p>
            <text:p text:style-name="P6"><text:s text:c="6"/>定手續報廢或報損。</text:p>
            <text:p text:style-name="P6">（三）如有盤盈或盤虧情事，應分別查明原因，並按照規定補為物品增減之登</text:p>
            <text:p text:style-name="P6"><text:s text:c="6"/>記。</text:p>
            <text:p text:style-name="P6">（四）盤點完竣後，並應將盤存情形連同盤點紀錄報請機關首長核閱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22" table:style-name="表格22">
              <table:table-column table:style-name="表格22.A"/>
              <table:table-column table:style-name="表格22.B"/>
              <table:table-row table:style-name="表格22.1">
                <table:table-cell table:style-name="表格22.A1" office:value-type="string">
                  <text:p text:style-name="Standard"><text:span text:style-name="T1">二十一、　　 </text:span><text:span text:style-name="T3">  </text:span></text:p>
                </table:table-cell>
                <table:table-cell table:style-name="表格22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消耗用品之核發，依下列規定辦理：</text:p>
            <text:p text:style-name="P6">（一）消耗用品之核發，必須根據領用標準辦理，領用人應填送領物單（格式如</text:p>
            <text:p text:style-name="P6"><text:s text:c="6"/>附件七）向核發單位領用。</text:p>
            <text:p text:style-name="P6">（二）消耗用品領用標準訂定後，應在規定標準內核發；其因特殊情形，超過領</text:p>
            <text:p text:style-name="P6"><text:s text:c="6"/>用標準時，由物品管理單位主管與使用單位主管會核辦理。</text:p>
            <text:p text:style-name="P6">（三）領用人於領物單上簽章後，應經單位主管審核蓋章，再送物品管理單位核</text:p>
            <text:p text:style-name="P6"><text:s text:c="6"/>發。</text:p>
            <text:p text:style-name="P6">（四）消耗用品核發人接到領物單，應先行核對無誤後，始得發給。</text:p>
            <text:p text:style-name="P6">（五）同類物品，先購者先發，以免久存變質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23" table:style-name="表格23">
              <table:table-column table:style-name="表格23.A"/>
              <table:table-column table:style-name="表格23.B"/>
              <table:table-row table:style-name="表格23.1">
                <table:table-cell table:style-name="表格23.A1" office:value-type="string">
                  <text:p text:style-name="Standard"><text:span text:style-name="T1">二十二、　　 </text:span><text:span text:style-name="T3">  </text:span></text:p>
                </table:table-cell>
                <table:table-cell table:style-name="表格23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之驗收人、保管人或使用人應負之責任如下：</text:p>
            <text:p text:style-name="P6">（一）驗收人點收之物品，有短收或不合規格，或舞弊情事，應視情節輕重，依</text:p>
            <text:p text:style-name="P6"><text:s text:c="6"/>法賠償或議處。</text:p>
            <text:p text:style-name="P6">（二）保管人應將物品妥慎保管，因疏忽而遭致損失或損壞時，應視情節輕重，</text:p>
            <text:p text:style-name="P6"><text:soft-page-break/><text:s text:c="6"/>依法賠償或議處。</text:p>
            <text:p text:style-name="P6">（三）保管人發現存管物品缺少時，應查明原因，據實報告，不得隱匿。</text:p>
            <text:p text:style-name="P6">（四）遇有竊盜事件發生，應立即報警，並保持現場原狀，留備偵查，並將損失</text:p>
            <text:p text:style-name="P6"><text:s text:c="6"/>物品名稱、數量開列清單，備文報案。</text:p>
            <text:p text:style-name="P6">（五）保管人或使用人對於保管或使用之物品，如有侵占、盜賣等情事，一經發</text:p>
            <text:p text:style-name="P6"><text:s text:c="6"/>覺，應由物品管理單位陳報機關首長懲處，並依法究辦。</text:p>
            <text:p text:style-name="P6">（六）物品之賠償，應依照遺失或損壞時之市價計算；如係舊品，按已使用時間</text:p>
            <text:p text:style-name="P6"><text:s text:c="6"/>折價賠償。</text:p>
            <text:p text:style-name="P6">（七）物品之保管或使用，因天災事變或其他不可抗力致毀損滅失者，應依審計</text:p>
            <text:p text:style-name="P5"><text:span text:style-name="T4"><text:s text:c="6"/>法施行細則第四十一條規定，檢同有關證明文件，經主管機關查明屬實轉</text:span></text:p>
            <text:p text:style-name="P6"><text:s text:c="6"/>請審計機關核准解除其責任。</text:p>
            <text:p text:style-name="P6">（八）保管或使用之非消耗品有異動時，保管人或使用人應填具非消耗品移動單</text:p>
            <text:p text:style-name="P6"><text:s text:c="6"/>（格式如附件八），送物品管理單位據以變更列管資料。</text:p>
            <text:p text:style-name="P6">（九）各機關員工離職時，應將保管或使用之物品交還，如有短缺而未賠償者，</text:p>
            <text:p text:style-name="P6"><text:s text:c="6"/>除不發給給離職證明文件，應追究損害賠償責任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1" table:number-columns-spanned="4" office:value-type="string">
            <text:p text:style-name="P2">      第四章   登記及報核 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able:table table:name="表格24" table:style-name="表格24">
              <table:table-column table:style-name="表格24.A"/>
              <table:table-column table:style-name="表格24.B"/>
              <table:table-row table:style-name="表格24.1">
                <table:table-cell table:style-name="表格24.A1" office:value-type="string">
                  <text:p text:style-name="Standard"><text:span text:style-name="T1">二十三、　　 </text:span><text:span text:style-name="T3">  </text:span></text:p>
                </table:table-cell>
                <table:table-cell table:style-name="表格24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辦理物品登記應注意下列事項：</text:p>
            <text:p text:style-name="P6">（一）物品管理單位應設置消耗用品收發分類帳（格式如附件九）及非消耗品清</text:p>
            <text:p text:style-name="P6"><text:s text:c="6"/>冊（格式如附件十）登錄管理。</text:p>
            <text:p text:style-name="P6">（二）消耗用品之收發，除分類帳外，得視事務之繁簡需要，另立分戶帳。</text:p>
            <text:p text:style-name="P6">（三）消耗用品之登記，收入應憑驗收單；發出應憑領物單，分別登帳。</text:p>
            <text:p text:style-name="P6">（四）登記工作應隨收隨登，隨發隨登，不得積壓、遺漏或錯誤。</text:p>
            <text:p text:style-name="P6">（五）各種單證均應編號整理，裝訂成冊，以供查核。</text:p>
            <text:p text:style-name="P6">（六）物品依法定度量衡單位辦理登記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25" table:style-name="表格25">
              <table:table-column table:style-name="表格25.A"/>
              <table:table-column table:style-name="表格25.B"/>
              <table:table-row table:style-name="表格25.1">
                <table:table-cell table:style-name="表格25.A1" office:value-type="string">
                  <text:p text:style-name="Standard"><text:span text:style-name="T1">二十四、　　 </text:span><text:span text:style-name="T3">  </text:span></text:p>
                </table:table-cell>
                <table:table-cell table:style-name="表格25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管理單位應注意消耗用品收發帳目結存數量與庫存數量相符，並應於每月月</text:p>
            <text:p text:style-name="P6">終編製下列報表：</text:p>
            <text:p text:style-name="P6">（一）消耗用品收發月報表（格式如附件十一），於次月十日以前報請機關首長</text:p>
            <text:p text:style-name="P6"><text:s text:c="6"/>核閱。</text:p>
            <text:p text:style-name="P6">（二）將各單位每月領用消耗用品之品名、數量統計列表（格式如附件十二），</text:p>
            <text:p text:style-name="P6"><text:s text:c="6"/>於次月十日以前送請各單位主管核閱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1" table:number-columns-spanned="4" office:value-type="string">
            <text:p text:style-name="P2">      第五章   廢品之處理 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able:table table:name="表格26" table:style-name="表格26">
              <table:table-column table:style-name="表格26.A"/>
              <table:table-column table:style-name="表格26.B"/>
              <table:table-row table:style-name="表格26.1">
                <table:table-cell table:style-name="表格26.A1" office:value-type="string">
                  <text:p text:style-name="Standard"><text:span text:style-name="T1">二十五、　　 </text:span><text:span text:style-name="T3">  </text:span></text:p>
                </table:table-cell>
                <table:table-cell table:style-name="表格26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消耗用品一經領用，即作消耗登帳，不必再行報廢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27" table:style-name="表格27">
              <table:table-column table:style-name="表格27.A"/>
              <table:table-column table:style-name="表格27.B"/>
              <table:table-row table:style-name="表格27.1">
                <table:table-cell table:style-name="表格27.A1" office:value-type="string">
                  <text:p text:style-name="Standard"><text:span text:style-name="T1">二十六、　　 </text:span><text:span text:style-name="T3">  </text:span></text:p>
                </table:table-cell>
                <table:table-cell table:style-name="表格27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非消耗品之使用期限，應依下列原則訂定：</text:p>
            <text:p text:style-name="P6">（一）比照財物標準分類中相類似財產之使用年限，或予以酌減。</text:p>
            <text:p text:style-name="P6">（二）無前款資料者，由經管機關依其質料、性能、構造及用途，自行酌訂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28" table:style-name="表格28">
              <table:table-column table:style-name="表格28.A"/>
              <table:table-column table:style-name="表格28.B"/>
              <table:table-row table:style-name="表格28.1">
                <table:table-cell table:style-name="表格28.A1" office:value-type="string">
                  <text:p text:style-name="Standard"><text:span text:style-name="T1">二十七、　　 </text:span><text:span text:style-name="T3">  </text:span></text:p>
                </table:table-cell>
                <table:table-cell table:style-name="表格28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有下列情形之一者，得予報廢：</text:p>
            <text:p text:style-name="P6">（一）庫存消耗用品，因儲存過久，以致變質（如化學藥品或墨水等）、蟲傷及</text:p>
            <text:p text:style-name="P6"><text:s text:c="6"/>鼠害或更改規格式樣（如印刷品等），失去原有效能，不能使用。</text:p>
            <text:p text:style-name="P6">（二）消耗用品未經領用，而在庫存或遷移搬運中，遭受不可抗力之事由而致毀</text:p>
            <text:p text:style-name="P6"><text:s text:c="6"/>壞，不能修復利用。</text:p>
            <text:p text:style-name="P6">（三）非消耗品已逾使用期限，失去原有效能，不能整修再用。</text:p>
            <text:p text:style-name="P6"><text:soft-page-break/>（四）非消耗品未滿使用期限，因特殊情形而致損壞不能修復利用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29" table:style-name="表格29">
              <table:table-column table:style-name="表格29.A"/>
              <table:table-column table:style-name="表格29.B"/>
              <table:table-row table:style-name="表格29.1">
                <table:table-cell table:style-name="表格29.A1" office:value-type="string">
                  <text:p text:style-name="Standard"><text:span text:style-name="T1">二十八、　　 </text:span><text:span text:style-name="T3">  </text:span></text:p>
                </table:table-cell>
                <table:table-cell table:style-name="表格29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損壞不堪修復之物品，於未經核准報廢前，應妥予保管，不得毀棄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0" table:style-name="表格30">
              <table:table-column table:style-name="表格30.A"/>
              <table:table-column table:style-name="表格30.B"/>
              <table:table-row table:style-name="表格30.1">
                <table:table-cell table:style-name="表格30.A1" office:value-type="string">
                  <text:p text:style-name="Standard"><text:span text:style-name="T1">二十九、　　 </text:span><text:span text:style-name="T3">  </text:span></text:p>
                </table:table-cell>
                <table:table-cell table:style-name="表格30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之報廢手續如下：</text:p>
            <text:p text:style-name="P6">（一）由申請報廢人填具物品報廢單（格式如附件十三），註明報廢物品品名、</text:p>
            <text:p text:style-name="P6"><text:s text:c="6"/>數量、規定使用期限、已使用期間、報廢原因等，以供審核。</text:p>
            <text:p text:style-name="P6">（二）非消耗品未達使用期限，而必須報廢者，申請人應敘明特殊之原因。</text:p>
            <text:p text:style-name="P6">（三）物品報廢單應經申請報廢單位之主管核准後，連同報廢物品送交物品管理</text:p>
            <text:p text:style-name="P6"><text:s text:c="6"/>單位點收。</text:p>
            <text:p text:style-name="P6">（四）物品報廢之核定，經視報廢物品每件原價，依照行政院訂定之各機關財物</text:p>
            <text:p text:style-name="P6"><text:s text:c="6"/>報廢分級核定金額表（以下簡稱財物報廢分級核定金額表）之規定，報經</text:p>
            <text:p text:style-name="P6"><text:s text:c="6"/>主管機關核定或轉送審計機關審核同意後為之，其屬經管機關權限者，由</text:p>
            <text:p text:style-name="P6"><text:s text:c="6"/>機關首長核定後辦理。</text:p>
            <text:p text:style-name="P6">（五）報廢物品得由物品管理人員先予檢驗，於物品報廢單上簽章證明，送請事</text:p>
            <text:p text:style-name="P6"><text:s text:c="6"/>務主管及監驗人查核。</text:p>
            <text:p text:style-name="P6">（六）物品報廢經核定後，無論變賣、利用、轉撥、交換或銷毀，均應在物品帳</text:p>
            <text:p text:style-name="P6"><text:s text:c="6"/>內，予以註銷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1" table:style-name="表格31">
              <table:table-column table:style-name="表格31.A"/>
              <table:table-column table:style-name="表格31.B"/>
              <table:table-row table:style-name="表格31.1">
                <table:table-cell table:style-name="表格31.A1" office:value-type="string">
                  <text:p text:style-name="Standard"><text:span text:style-name="T1">三十 、　　 </text:span><text:span text:style-name="T3">  </text:span></text:p>
                </table:table-cell>
                <table:table-cell table:style-name="表格31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廢品應按下列規定整理，不得隨意棄置：</text:p>
            <text:p text:style-name="P6">（一）分類儲存：</text:p>
            <text:p text:style-name="P6"><text:s text:c="5"/>1.廢品應按其品質，分類妥為儲存（如五金類、木質類、紙質類、磁質類等</text:p>
            <text:p text:style-name="P6"><text:s text:c="7"/>）。</text:p>
            <text:p text:style-name="P6"><text:s text:c="5"/>2.廢品可供利用者，應分別選出，另行儲存。</text:p>
            <text:p text:style-name="P6">（二）計量登帳：</text:p>
            <text:p text:style-name="P6"><text:s text:c="5"/>1.不能作其他利用之廢品，應折計其品質重量（如五金廢品屬於銅質者，即</text:p>
            <text:p text:style-name="P6"><text:s text:c="7"/>折計其廢銅若干公斤；屬於鐵質者，即折計其廢鐵若干公斤；如木器廢品</text:p>
            <text:p text:style-name="P6"><text:s text:c="7"/>，即折計其廢木若干才或若干公斤）。</text:p>
            <text:p text:style-name="P6"><text:s text:c="5"/>2.利用廢品，依其形態、單位、數量分別登帳（如廢箱若干個等）以便處理</text:p>
            <text:p text:style-name="P6"><text:s text:c="7"/>。</text:p>
            <text:p text:style-name="P6">（三）廢品經整理後，應列清單（格式如附件十四），報請處理。</text:p>
            <text:p text:style-name="P6">（四）報廢物品之保存期限，應視實際情形，予以規定，但每年至少清理一次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2" table:style-name="表格32">
              <table:table-column table:style-name="表格32.A"/>
              <table:table-column table:style-name="表格32.B"/>
              <table:table-row table:style-name="表格32.1">
                <table:table-cell table:style-name="表格32.A1" office:value-type="string">
                  <text:p text:style-name="Standard"><text:span text:style-name="T1">三十一、　　 </text:span><text:span text:style-name="T3">  </text:span></text:p>
                </table:table-cell>
                <table:table-cell table:style-name="表格32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變賣廢品（含下腳料處理）應注意下列事項：</text:p>
            <text:p text:style-name="P6">（一）無法利用之廢品，但仍存有殘餘價值者，可予變賣。</text:p>
            <text:p text:style-name="P6">（二）無法利用且不具機密性之印刷品或辦公室廢紙，得售與紙廠製作再生紙漿</text:p>
            <text:p text:style-name="P6"><text:s text:c="6"/>。</text:p>
            <text:p text:style-name="P6">（三）廢品之變賣，應先預估底價，視其金額之多寡，依照規定程序辦理現狀標 </text:p>
            <text:p text:style-name="P6"><text:s text:c="6"/>售。</text:p>
            <text:p text:style-name="P6">（四）廢品標定，得標人提貨時，比照驗收之規定辦理點交。</text:p>
            <text:p text:style-name="P6">（五）廢品變賣所得之價款，除編製附屬單位預算之基金應依有關規定處理者外</text:p>
            <text:p text:style-name="P6"><text:s text:c="6"/>，其餘各機關應一律解庫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3" table:style-name="表格33">
              <table:table-column table:style-name="表格33.A"/>
              <table:table-column table:style-name="表格33.B"/>
              <table:table-row table:style-name="表格33.1">
                <table:table-cell table:style-name="表格33.A1" office:value-type="string">
                  <text:p text:style-name="Standard"><text:span text:style-name="T1">三十二、　　 </text:span><text:span text:style-name="T3">  </text:span></text:p>
                </table:table-cell>
                <table:table-cell table:style-name="表格33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ext:soft-page-break/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廢品利用之方式如下：</text:p>
            <text:p text:style-name="P6">（一）廢品失其原有效能，但可轉為其他用途者，應即加以利用。</text:p>
            <text:p text:style-name="P6">（二）廢品原件中有可供利用部分，應拆除作為可供利用之備件。</text:p>
            <text:p text:style-name="P6">（三）廢品原件不能利用。但經成本效益評估後，認定加工後可再利用者，應儘</text:p>
            <text:p text:style-name="P6"><text:s text:c="6"/>量予以加工利用。</text:p>
            <text:p text:style-name="P6">（四）可利用之廢品，應另予登錄使用。</text:p>
            <text:p text:style-name="P6">（五）加工後利用之廢品，無論自行加工或招商加工，均依照規定程序辦理，加</text:p>
            <text:p text:style-name="P6"><text:s text:c="6"/>工後製成之新品，比照驗收及登記之規定，辦理驗收登帳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4" table:style-name="表格34">
              <table:table-column table:style-name="表格34.A"/>
              <table:table-column table:style-name="表格34.B"/>
              <table:table-row table:style-name="表格34.1">
                <table:table-cell table:style-name="表格34.A1" office:value-type="string">
                  <text:p text:style-name="Standard"><text:span text:style-name="T1">三十三、　　 </text:span><text:span text:style-name="T3">  </text:span></text:p>
                </table:table-cell>
                <table:table-cell table:style-name="表格34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本機關不能利用之廢品，而其他機關或團體可予利用者，得作價或無償轉撥供其</text:p>
            <text:p text:style-name="P6">再利用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5" table:style-name="表格35">
              <table:table-column table:style-name="表格35.A"/>
              <table:table-column table:style-name="表格35.B"/>
              <table:table-row table:style-name="表格35.1">
                <table:table-cell table:style-name="表格35.A1" office:value-type="string">
                  <text:p text:style-name="Standard"><text:span text:style-name="T1">三十四、　　 </text:span><text:span text:style-name="T3">  </text:span></text:p>
                </table:table-cell>
                <table:table-cell table:style-name="表格35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廢品銷毀應注意下列事項：</text:p>
            <text:p text:style-name="P6">（一）木質、布質、化學藥品等變質之廢品，得視同垃圾，依廢棄物清理相關規</text:p>
            <text:p text:style-name="P6"><text:s text:c="6"/>定妥善處理。</text:p>
            <text:p text:style-name="P6">（二）廢品銷毀應經權責機關核定。</text:p>
            <text:p text:style-name="P6">（三）銷毀不能利用之物品，依照財物報廢分級核定金額表規定金額造具清冊，</text:p>
            <text:p text:style-name="P6"><text:s text:c="6"/>報經主管機關核定或轉送審計機關審核同意後為之；其屬經管機關權限者</text:p>
            <text:p text:style-name="P6"><text:s text:c="6"/>，由機關首長核定後辦理。</text:p>
            <text:p text:style-name="P6">（四）廢品銷毀後，應於原核准之廢品處理清單備註欄，註明銷毀日期，並加蓋</text:p>
            <text:p text:style-name="P6"><text:s text:c="6"/>銷毀人及監毀人印章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1" table:number-columns-spanned="4" office:value-type="string">
            <text:p text:style-name="P2">      第六章   物品管理之檢核 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able:table table:name="表格36" table:style-name="表格36">
              <table:table-column table:style-name="表格36.A"/>
              <table:table-column table:style-name="表格36.B"/>
              <table:table-row table:style-name="表格36.1">
                <table:table-cell table:style-name="表格36.A1" office:value-type="string">
                  <text:p text:style-name="Standard"><text:span text:style-name="T1">三十五、　　 </text:span><text:span text:style-name="T3">  </text:span></text:p>
                </table:table-cell>
                <table:table-cell table:style-name="表格36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各機關對於物品管理，應定期或不定期辦理檢核，每年至少辦理一次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7" table:style-name="表格37">
              <table:table-column table:style-name="表格37.A"/>
              <table:table-column table:style-name="表格37.B"/>
              <table:table-row table:style-name="表格37.1">
                <table:table-cell table:style-name="表格37.A1" office:value-type="string">
                  <text:p text:style-name="Standard"><text:span text:style-name="T1">三十六、　　 </text:span><text:span text:style-name="T3">  </text:span></text:p>
                </table:table-cell>
                <table:table-cell table:style-name="表格37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各機關實施物品管理檢核，得組成檢核小組執行之，其成員由事務（物品管理人</text:p>
            <text:p text:style-name="P6">員除外）、政風、主（會）計、檢核或稽核等相關單位派員參加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8" table:style-name="表格38">
              <table:table-column table:style-name="表格38.A"/>
              <table:table-column table:style-name="表格38.B"/>
              <table:table-row table:style-name="表格38.1">
                <table:table-cell table:style-name="表格38.A1" office:value-type="string">
                  <text:p text:style-name="Standard"><text:span text:style-name="T1">三十七、　　 </text:span><text:span text:style-name="T3">  </text:span></text:p>
                </table:table-cell>
                <table:table-cell table:style-name="表格38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物品管理之檢核要項如下：</text:p>
            <text:p text:style-name="P6">（一）各類非消耗品之使用期限，有無詳細規定。</text:p>
            <text:p text:style-name="P6">（二）物品採購作業，是否依規定辦理請購並經核准，採購是否依政府採購法規</text:p>
            <text:p text:style-name="P6"><text:s text:c="6"/>定辦理。</text:p>
            <text:p text:style-name="P6">（三）物品驗收，是否依照規定手續辦理。</text:p>
            <text:p text:style-name="P6">（四）庫存物品，是否帳物相符。</text:p>
            <text:p text:style-name="P6">（五）庫存物品是否分類，放置是否整齊。</text:p>
            <text:p text:style-name="P6">（六）物品之核發，是否按照領用標準及程序，切實執行。</text:p>
            <text:p text:style-name="P6">（七）物品登記，是否確實。</text:p>
            <text:p text:style-name="P6">（八）物品是否儲藏適當處所。</text:p>
            <text:p text:style-name="P6">（九）廢品是否依規定辦理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39" table:style-name="表格39">
              <table:table-column table:style-name="表格39.A"/>
              <table:table-column table:style-name="表格39.B"/>
              <table:table-row table:style-name="表格39.1">
                <table:table-cell table:style-name="表格39.A1" office:value-type="string">
                  <text:p text:style-name="Standard"><text:span text:style-name="T1">三十八、　　 </text:span><text:span text:style-name="T3">  </text:span></text:p>
                </table:table-cell>
                <table:table-cell table:style-name="表格39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各機關實施物品管理檢核之結果，應報告機關首長。除部會本身以外，並應報上</text:p>
            <text:p text:style-name="P6">級機關備查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1" table:number-columns-spanned="4" office:value-type="string">
            <text:p text:style-name="P2">      第七章   附則 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able:table table:name="表格40" table:style-name="表格40">
              <table:table-column table:style-name="表格40.A"/>
              <table:table-column table:style-name="表格40.B"/>
              <table:table-row table:style-name="表格40.1">
                <table:table-cell table:style-name="表格40.A1" office:value-type="string">
                  <text:p text:style-name="Standard"><text:span text:style-name="T1">三十九、　　 </text:span><text:span text:style-name="T3">  </text:span></text:p>
                </table:table-cell>
                <table:table-cell table:style-name="表格40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ext:soft-page-break/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本機關多餘堪用之物品，而其他機關可予利用者，得依「機關堪用財物無償讓與</text:p>
            <text:p text:style-name="P6">辦法」移撥供其利用。</text:p>
          </table:table-cell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2" table:number-columns-spanned="2" office:value-type="string">
            <table:table table:name="表格41" table:style-name="表格41">
              <table:table-column table:style-name="表格41.A"/>
              <table:table-column table:style-name="表格41.B"/>
              <table:table-row table:style-name="表格41.1">
                <table:table-cell table:style-name="表格41.A1" office:value-type="string">
                  <text:p text:style-name="Standard"><text:span text:style-name="T1">四十、　　 </text:span><text:span text:style-name="T3">  </text:span></text:p>
                </table:table-cell>
                <table:table-cell table:style-name="表格41.A1" office:value-type="string">
                  <text:p text:style-name="P4"/>
                </table:table-cell>
              </table:table-row>
            </table:table>
          </table:table-cell>
          <table:covered-table-cell/>
          <table:table-cell table:style-name="表格1.C2" office:value-type="string">
            <text:p text:style-name="P1"/>
          </table:table-cell>
          <table:table-cell table:style-name="表格1.D2" office:value-type="string">
            <text:p text:style-name="P1"/>
          </table:table-cell>
        </table:table-row>
        <table:table-row table:style-name="表格1.1">
          <table:table-cell table:style-name="表格1.A3" office:value-type="string">
            <text:p text:style-name="P3"/>
          </table:table-cell>
          <table:table-cell table:style-name="表格1.B3" office:value-type="string">
            <text:p text:style-name="P6">地方政府之物品管理，得參照本手冊辦理。</text:p>
          </table:table-cell>
          <table:table-cell table:style-name="表格1.C87" office:value-type="string">
            <text:p text:style-name="P1"/>
          </table:table-cell>
          <table:table-cell table:style-name="表格1.D87" office:value-type="string">
            <text:p text:style-name="P1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Mangal1" svg:font-family="Mangal"/>
    <style:font-face style:name="細明體" svg:font-family="細明體, MingLiU" style:font-family-generic="modern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en" fo:country="US" style:font-name-asian="新細明體1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en" fo:country="US" style:font-name-asian="新細明體" style:font-size-asian="12pt" style:language-asian="zh" style:country-asian="TW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新細明體1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TML_20_Preformatted" style:display-name="HTML Preformatted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style:font-name-asian="細明體" style:font-name-complex="細明體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物品管理手冊</dc:title>
    <meta:initial-creator>user</meta:initial-creator>
    <meta:creation-date>2009-07-23T13:40:00</meta:creation-date>
    <dc:creator>user</dc:creator>
    <dc:date>2009-07-23T13:41:00</dc:date>
    <meta:editing-cycles>1</meta:editing-cycles>
    <meta:editing-duration>PT1M</meta:editing-duration>
    <meta:document-statistic meta:table-count="41" meta:image-count="0" meta:object-count="0" meta:page-count="7" meta:paragraph-count="266" meta:word-count="5464" meta:character-count="6090"/>
    <meta:generator>OpenOffice.org/3.4.1$Win32 OpenOffice.org_project/341m1$Build-9593</meta:generator>
  </office:meta>
</office:document-meta>
</file>