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5B40000004DF8B9B997.png"/>
  <manifest:file-entry manifest:media-type="image/png" manifest:full-path="Pictures/1000020100000400000003003D26AD63.png"/>
  <manifest:file-entry manifest:media-type="image/png" manifest:full-path="Pictures/1000020100001F3D000001E29292CA41.png"/>
  <manifest:file-entry manifest:media-type="image/png" manifest:full-path="Pictures/100002010000040000000300D07927F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内海フォント-Bold" svg:font-family="内海フォント-Bold, 微軟正黑體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内海フォント-Bold" fo:font-size="28pt" fo:letter-spacing="0.353cm" fo:font-weight="bold" style:font-name-asian="内海フォント-Bold" style:font-size-asian="28pt" style:font-weight-asian="bold" style:font-name-complex="内海フォント-Bold" style:font-size-complex="28pt"/>
    </style:style>
    <style:style style:name="P2" style:family="paragraph" style:parent-style-name="Standard">
      <style:text-properties style:font-name="内海フォント-Bold" fo:font-size="16pt" fo:font-weight="bold" style:font-name-asian="内海フォント-Bold" style:font-size-asian="16pt" style:font-weight-asian="bold" style:font-name-complex="内海フォント-Bold" style:font-size-complex="16pt"/>
    </style:style>
    <style:style style:name="P3" style:family="paragraph" style:parent-style-name="Standard">
      <style:paragraph-properties style:snap-to-layout-grid="false"/>
    </style:style>
    <style:style style:name="P4" style:family="paragraph" style:parent-style-name="Standard">
      <style:paragraph-properties fo:margin-left="-0.004cm" fo:margin-right="0cm" fo:text-indent="0.002cm" style:auto-text-indent="false"/>
    </style:style>
    <style:style style:name="P5" style:family="paragraph" style:parent-style-name="Standard">
      <style:paragraph-properties fo:margin-left="0.25cm" fo:margin-right="0cm" fo:line-height="115%" fo:text-indent="0cm" style:auto-text-indent="false">
        <style:tab-stops>
          <style:tab-stop style:position="9.502cm"/>
        </style:tab-stops>
      </style:paragraph-properties>
    </style:style>
    <style:style style:name="P6" style:family="paragraph" style:parent-style-name="Standard">
      <style:paragraph-properties fo:margin-left="0.25cm" fo:margin-right="0cm" fo:line-height="115%" fo:text-indent="0cm" style:auto-text-indent="false">
        <style:tab-stops>
          <style:tab-stop style:position="9.502cm"/>
        </style:tab-stops>
      </style:paragraph-properties>
      <style:text-properties style:font-name="内海フォント-Bold" fo:font-size="11pt" fo:letter-spacing="-0.018cm" style:font-name-asian="内海フォント-Bold" style:font-size-asian="11pt" style:font-name-complex="内海フォント-Bold" style:font-size-complex="11pt"/>
    </style:style>
    <style:style style:name="P7" style:family="paragraph" style:parent-style-name="Standard">
      <style:paragraph-properties fo:margin-left="0.25cm" fo:margin-right="0cm" fo:line-height="115%" fo:text-indent="0cm" style:auto-text-indent="false">
        <style:tab-stops>
          <style:tab-stop style:position="9.502cm"/>
        </style:tab-stops>
      </style:paragraph-properties>
      <style:text-properties style:font-name="内海フォント-Bold" fo:font-size="11pt" fo:letter-spacing="-0.021cm" fo:language="none" fo:country="none" style:font-name-asian="内海フォント-Bold" style:font-size-asian="11pt" style:language-asian="none" style:country-asian="none" style:font-name-complex="内海フォント-Bold" style:font-size-complex="11pt"/>
    </style:style>
    <style:style style:name="P8" style:family="paragraph" style:parent-style-name="Standard">
      <style:paragraph-properties fo:margin-left="0.25cm" fo:margin-right="0cm" fo:line-height="0.706cm" fo:text-indent="0cm" style:auto-text-indent="false">
        <style:tab-stops>
          <style:tab-stop style:position="8.752cm"/>
        </style:tab-stops>
      </style:paragraph-properties>
      <style:text-properties style:font-name="内海フォント-Bold" style:font-name-asian="内海フォント-Bold" style:font-name-complex="内海フォント-Bold" style:font-size-complex="16pt"/>
    </style:style>
    <style:style style:name="P9" style:family="paragraph" style:parent-style-name="Standard">
      <style:paragraph-properties fo:margin-left="1.753cm" fo:margin-right="0cm" fo:text-indent="-1.753cm" style:auto-text-indent="false" style:snap-to-layout-grid="false"/>
      <style:text-properties style:font-name="内海フォント-Bold" fo:font-size="11pt" style:font-name-asian="内海フォント-Bold" style:font-size-asian="11pt" style:font-name-complex="内海フォント-Bold" style:font-size-complex="11pt"/>
    </style:style>
    <style:style style:name="P10" style:family="paragraph" style:parent-style-name="Standard">
      <style:paragraph-properties fo:margin-left="0.388cm" fo:margin-right="0cm" fo:text-indent="-0.388cm" style:auto-text-indent="false" style:snap-to-layout-grid="false"/>
      <style:text-properties style:font-name="内海フォント-Bold" fo:font-size="11pt" style:font-name-asian="内海フォント-Bold" style:font-size-asian="11pt" style:font-name-complex="内海フォント-Bold" style:font-size-complex="11pt"/>
    </style:style>
    <style:style style:name="P11" style:family="paragraph" style:parent-style-name="Standard">
      <style:paragraph-properties fo:margin-left="0.582cm" fo:margin-right="0cm" fo:text-indent="-0.582cm" style:auto-text-indent="false" style:snap-to-layout-grid="false"/>
      <style:text-properties style:font-name="内海フォント-Bold" fo:font-size="11pt" style:font-name-asian="内海フォント-Bold" style:font-size-asian="11pt" style:font-name-complex="内海フォント-Bold" style:font-size-complex="11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font-name="内海フォント-Bold" fo:language="none" fo:country="none" style:font-name-asian="内海フォント-Bold" style:language-asian="none" style:country-asian="none" style:font-name-complex="内海フォント-Bold"/>
    </style:style>
    <style:style style:name="P13" style:family="paragraph">
      <style:paragraph-properties style:writing-mode="lr-tb"/>
    </style:style>
    <style:style style:name="T1" style:family="text">
      <style:text-properties style:font-name="内海フォント-Bold" fo:font-size="28pt" fo:letter-spacing="0.353cm" fo:font-weight="bold" style:font-name-asian="内海フォント-Bold" style:font-size-asian="28pt" style:font-weight-asian="bold" style:font-name-complex="内海フォント-Bold" style:font-size-complex="28pt"/>
    </style:style>
    <style:style style:name="T2" style:family="text">
      <style:text-properties style:font-name="内海フォント-Bold" fo:font-size="16pt" fo:font-weight="bold" style:font-name-asian="内海フォント-Bold" style:font-size-asian="16pt" style:font-weight-asian="bold" style:font-name-complex="内海フォント-Bold" style:font-size-complex="16pt"/>
    </style:style>
    <style:style style:name="T3" style:family="text">
      <style:text-properties style:font-name="内海フォント-Bold" fo:font-size="16pt" fo:font-weight="bold" style:font-name-asian="内海フォント-Bold" style:font-size-asian="16pt" style:font-weight-asian="bold" style:font-name-complex="内海フォント-Bold" style:font-size-complex="16pt"/>
    </style:style>
    <style:style style:name="T4" style:family="text">
      <style:text-properties style:font-name="内海フォント-Bold" fo:font-size="16pt" style:font-name-asian="内海フォント-Bold" style:font-size-asian="16pt" style:font-name-complex="内海フォント-Bold" style:font-size-complex="16pt"/>
    </style:style>
    <style:style style:name="T5" style:family="text">
      <style:text-properties style:font-name="内海フォント-Bold" fo:font-size="16pt" style:font-name-asian="内海フォント-Bold" style:font-size-asian="16pt" style:font-name-complex="内海フォント-Bold" style:font-size-complex="16pt"/>
    </style:style>
    <style:style style:name="T6" style:family="text">
      <style:text-properties style:font-name="内海フォント-Bold" fo:font-size="16pt" fo:letter-spacing="-0.035cm" style:font-name-asian="内海フォント-Bold" style:font-size-asian="16pt" style:font-name-complex="内海フォント-Bold" style:font-size-complex="16pt"/>
    </style:style>
    <style:style style:name="T7" style:family="text">
      <style:text-properties style:font-name="内海フォント-Bold" fo:font-size="16pt" fo:letter-spacing="-0.035cm" style:font-name-asian="内海フォント-Bold" style:font-size-asian="16pt" style:font-name-complex="内海フォント-Bold" style:font-size-complex="16pt"/>
    </style:style>
    <style:style style:name="T8" style:family="text">
      <style:text-properties style:font-name="内海フォント-Bold" fo:font-size="16pt" fo:letter-spacing="-0.035cm" style:text-underline-style="solid" style:text-underline-width="auto" style:text-underline-color="font-color" style:font-name-asian="内海フォント-Bold" style:font-size-asian="16pt" style:font-name-complex="内海フォント-Bold" style:font-size-complex="16pt"/>
    </style:style>
    <style:style style:name="T9" style:family="text">
      <style:text-properties style:font-name="内海フォント-Bold" fo:font-size="16pt" style:text-underline-style="solid" style:text-underline-width="auto" style:text-underline-color="font-color" style:font-name-asian="内海フォント-Bold" style:font-size-asian="16pt" style:font-name-complex="内海フォント-Bold" style:font-size-complex="16pt"/>
    </style:style>
    <style:style style:name="T10" style:family="text">
      <style:text-properties style:font-name="内海フォント-Bold" fo:letter-spacing="-0.035cm" style:font-name-asian="内海フォント-Bold" style:font-name-complex="内海フォント-Bold"/>
    </style:style>
    <style:style style:name="T11" style:family="text">
      <style:text-properties style:font-name="内海フォント-Bold" fo:font-size="11pt" fo:letter-spacing="-0.018cm" style:font-name-asian="内海フォント-Bold" style:font-size-asian="11pt" style:font-name-complex="内海フォント-Bold" style:font-size-complex="11pt"/>
    </style:style>
    <style:style style:name="T12" style:family="text">
      <style:text-properties style:font-name="内海フォント-Bold" fo:font-size="11pt" fo:letter-spacing="-0.021cm" style:font-name-asian="内海フォント-Bold" style:font-size-asian="11pt" style:font-name-complex="内海フォント-Bold" style:font-size-complex="11pt"/>
    </style:style>
    <style:style style:name="T13" style:family="text">
      <style:text-properties style:font-name="内海フォント-Bold" fo:font-size="11pt" fo:letter-spacing="-0.021cm" style:font-name-asian="内海フォント-Bold" style:font-size-asian="11pt" style:font-name-complex="内海フォント-Bold" style:font-size-complex="11pt"/>
    </style:style>
    <style:style style:name="T14" style:family="text">
      <style:text-properties style:font-name="内海フォント-Bold" fo:font-size="11pt" style:font-name-asian="内海フォント-Bold" style:font-size-asian="11pt" style:font-name-complex="内海フォント-Bold" style:font-size-complex="11pt"/>
    </style:style>
    <style:style style:name="T15" style:family="text">
      <style:text-properties style:font-name="内海フォント-Bold" fo:font-size="11pt" style:font-name-asian="内海フォント-Bold" style:font-size-asian="11pt" style:font-name-complex="内海フォント-Bold" style:font-size-complex="11pt"/>
    </style:style>
    <style:style style:name="T16" style:family="text">
      <style:text-properties style:font-name="内海フォント-Bold" style:text-underline-style="solid" style:text-underline-width="auto" style:text-underline-color="font-color" style:font-name-asian="内海フォント-Bold" style:font-name-complex="内海フォント-Bold" style:font-size-complex="16pt"/>
    </style:style>
    <style:style style:name="T17" style:family="text">
      <style:text-properties style:font-name="内海フォント-Bold" fo:font-size="14pt" style:font-name-asian="内海フォント-Bold" style:font-size-asian="14pt" style:font-name-complex="内海フォント-Bold" style:font-size-complex="14pt"/>
    </style:style>
    <style:style style:name="T18" style:family="text">
      <style:text-properties style:font-name="内海フォント-Bold" fo:font-size="14pt" style:font-name-asian="内海フォント-Bold" style:font-size-asian="14pt" style:font-name-complex="内海フォント-Bold" style:font-size-complex="14pt"/>
    </style:style>
    <style:style style:name="T19" style:family="text">
      <style:text-properties style:font-name="内海フォント-Bold" fo:font-size="14pt" style:text-underline-style="solid" style:text-underline-width="auto" style:text-underline-color="font-color" style:font-name-asian="内海フォント-Bold" style:font-size-asian="14pt" style:font-name-complex="内海フォント-Bold" style:font-size-complex="14pt"/>
    </style:style>
    <style:style style:name="T20" style:family="text">
      <style:text-properties style:font-name="内海フォント-Bold" style:font-name-asian="内海フォント-Bold" style:font-name-complex="内海フォント-Bold"/>
    </style:style>
    <style:style style:name="fr1" style:family="graphic" style:parent-style-name="Graphics">
      <style:graphic-properties fo:margin-left="0.319cm" fo:margin-right="0.319cm" style:wrap="run-through" style:number-wrapped-paragraphs="no-limit" style:vertical-pos="from-top" style:vertical-rel="page-content" style:horizontal-pos="from-left" style:horizontal-rel="page-content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solid" draw:fill-color="#a20000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draw:fill="solid" draw:fill-color="#000000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draw:frame draw:style-name="fr1" draw:name="圖形1" text:anchor-type="char" svg:x="-1.115cm" svg:y="1.431cm" svg:width="5.729cm" svg:height="4.29cm" draw:z-index="3"><draw:image xlink:href="Pictures/100002010000040000000300D07927FA.png" xlink:type="simple" xlink:show="embed" xlink:actuate="onLoad"/></draw:frame><draw:frame draw:style-name="fr2" draw:name="圖片 2" text:anchor-type="as-char" svg:width="18.281cm" svg:height="0.997cm" draw:z-index="0"><draw:image xlink:href="Pictures/1000020100001F3D000001E29292CA41.png" xlink:type="simple" xlink:show="embed" xlink:actuate="onLoad"/></draw:frame></text:p>
      <text:p text:style-name="P1"><draw:frame draw:style-name="fr1" draw:name="圖形2" text:anchor-type="char" svg:x="13.908cm" svg:y="1.54cm" svg:width="5.717cm" svg:height="4.286cm" draw:z-index="2"><draw:image xlink:href="Pictures/1000020100000400000003003D26AD63.png" xlink:type="simple" xlink:show="embed" xlink:actuate="onLoad"/></draw:frame>結婚書約</text:p>
      <text:p text:style-name="P4"><text:span text:style-name="T2"><text:s text:c="20"/></text:span><text:span text:style-name="T2"><text:s text:c="6"/></text:span><text:span text:style-name="T2"><text:s text:c="3"/>（ <text:s text:c="5"/>年 <text:s text:c="3"/>月 <text:s text:c="3"/>日出生）</text:span></text:p>
      <text:p text:style-name="P2"><text:s text:c="29"/>（ <text:s text:c="5"/>年 <text:s text:c="3"/>月 <text:s text:c="3"/>日出生）</text:p>
      <text:p text:style-name="P2">合意結婚，依民法第982條規定由雙方當事人向戶政事務所為結婚登記。</text:p>
      <text:p text:style-name="P5"><text:span text:style-name="T4">結婚人：</text:span><text:span text:style-name="T4"><text:tab/></text:span><text:span text:style-name="T4">結婚人：</text:span></text:p>
      <text:p text:style-name="P5"><text:span text:style-name="T10">(親自簽章）</text:span><text:span text:style-name="T4"><text:tab/></text:span><text:span text:style-name="T10">(親自簽章）</text:span></text:p>
      <text:p text:style-name="P5"><text:span text:style-name="T6">身分證統一編號：</text:span><text:span text:style-name="T6"><text:tab/></text:span><text:span text:style-name="T6">身分證統一編號：</text:span></text:p>
      <text:p text:style-name="P6">（護照號碼、居留證號碼）<text:tab/>（護照號碼、居留證號碼）</text:p>
      <text:p text:style-name="P5"><text:span text:style-name="T6">戶籍住址：</text:span><text:span text:style-name="T6"><text:tab/></text:span><text:span text:style-name="T6">戶籍住址：</text:span></text:p>
      <text:p text:style-name="P5"><text:span text:style-name="T12">（國外居住地址）</text:span><text:span text:style-name="T12"><text:tab/></text:span><text:span text:style-name="T12">（國外居住地址）</text:span></text:p>
      <text:p text:style-name="P7"><draw:custom-shape text:anchor-type="char" draw:z-index="19" draw:style-name="gr2" draw:text-style-name="P13" svg:width="0.9cm" svg:height="0.265cm" svg:x="17.383cm" svg:y="0.534cm"><text:p/><draw:enhanced-geometry svg:viewBox="0 0 21600 21600" draw:type="rectangle" draw:enhanced-path="M 0 0 L 21600 0 21600 21600 0 21600 0 0 Z N"/></draw:custom-shape><draw:custom-shape text:anchor-type="char" draw:z-index="17" draw:style-name="gr2" draw:text-style-name="P13" svg:width="0.9cm" svg:height="0.265cm" svg:x="14.94cm" svg:y="0.958cm"><text:p/><draw:enhanced-geometry svg:viewBox="0 0 21600 21600" draw:type="rectangle" draw:enhanced-path="M 0 0 L 21600 0 21600 21600 0 21600 0 0 Z N"/></draw:custom-shape><draw:custom-shape text:anchor-type="char" draw:z-index="16" draw:style-name="gr1" draw:text-style-name="P13" svg:width="0.9cm" svg:height="0.265cm" svg:x="13.908cm" svg:y="0.534cm"><text:p/><draw:enhanced-geometry svg:viewBox="0 0 21600 21600" draw:type="rectangle" draw:enhanced-path="M 0 0 L 21600 0 21600 21600 0 21600 0 0 Z N"/></draw:custom-shape><draw:custom-shape text:anchor-type="char" draw:z-index="18" draw:style-name="gr1" draw:text-style-name="P13" svg:width="0.9cm" svg:height="0.265cm" svg:x="15.946cm" svg:y="0.534cm"><text:p/><draw:enhanced-geometry svg:viewBox="0 0 21600 21600" draw:type="rectangle" draw:enhanced-path="M 0 0 L 21600 0 21600 21600 0 21600 0 0 Z N"/></draw:custom-shape><draw:custom-shape text:anchor-type="char" draw:z-index="14" draw:style-name="gr1" draw:text-style-name="P13" svg:width="0.9cm" svg:height="0.265cm" svg:x="11.456cm" svg:y="0.958cm"><text:p/><draw:enhanced-geometry svg:viewBox="0 0 21600 21600" draw:type="rectangle" draw:enhanced-path="M 0 0 L 21600 0 21600 21600 0 21600 0 0 Z N"/></draw:custom-shape><draw:custom-shape text:anchor-type="char" draw:z-index="13" draw:style-name="gr2" draw:text-style-name="P13" svg:width="0.9cm" svg:height="0.265cm" svg:x="10.425cm" svg:y="0.534cm"><text:p/><draw:enhanced-geometry svg:viewBox="0 0 21600 21600" draw:type="rectangle" draw:enhanced-path="M 0 0 L 21600 0 21600 21600 0 21600 0 0 Z N"/></draw:custom-shape><draw:custom-shape text:anchor-type="char" draw:z-index="15" draw:style-name="gr2" draw:text-style-name="P13" svg:width="0.9cm" svg:height="0.265cm" svg:x="12.462cm" svg:y="0.534cm"><text:p/><draw:enhanced-geometry svg:viewBox="0 0 21600 21600" draw:type="rectangle" draw:enhanced-path="M 0 0 L 21600 0 21600 21600 0 21600 0 0 Z N"/></draw:custom-shape><draw:custom-shape text:anchor-type="char" draw:z-index="10" draw:style-name="gr1" draw:text-style-name="P13" svg:width="0.9cm" svg:height="0.265cm" svg:x="6.985cm" svg:y="0.534cm"><text:p/><draw:enhanced-geometry svg:viewBox="0 0 21600 21600" draw:type="rectangle" draw:enhanced-path="M 0 0 L 21600 0 21600 21600 0 21600 0 0 Z N"/></draw:custom-shape><draw:custom-shape text:anchor-type="char" draw:z-index="12" draw:style-name="gr1" draw:text-style-name="P13" svg:width="0.9cm" svg:height="0.265cm" svg:x="9.022cm" svg:y="0.534cm"><text:p/><draw:enhanced-geometry svg:viewBox="0 0 21600 21600" draw:type="rectangle" draw:enhanced-path="M 0 0 L 21600 0 21600 21600 0 21600 0 0 Z N"/></draw:custom-shape><draw:custom-shape text:anchor-type="char" draw:z-index="11" draw:style-name="gr2" draw:text-style-name="P13" svg:width="0.9cm" svg:height="0.265cm" svg:x="8.017cm" svg:y="0.958cm"><text:p/><draw:enhanced-geometry svg:viewBox="0 0 21600 21600" draw:type="rectangle" draw:enhanced-path="M 0 0 L 21600 0 21600 21600 0 21600 0 0 Z N"/></draw:custom-shape><draw:custom-shape text:anchor-type="char" draw:z-index="7" draw:style-name="gr2" draw:text-style-name="P13" svg:width="0.9cm" svg:height="0.265cm" svg:x="3.545cm" svg:y="0.534cm"><text:p/><draw:enhanced-geometry svg:viewBox="0 0 21600 21600" draw:type="rectangle" draw:enhanced-path="M 0 0 L 21600 0 21600 21600 0 21600 0 0 Z N"/></draw:custom-shape><draw:custom-shape text:anchor-type="char" draw:z-index="9" draw:style-name="gr2" draw:text-style-name="P13" svg:width="0.9cm" svg:height="0.265cm" svg:x="5.583cm" svg:y="0.534cm"><text:p/><draw:enhanced-geometry svg:viewBox="0 0 21600 21600" draw:type="rectangle" draw:enhanced-path="M 0 0 L 21600 0 21600 21600 0 21600 0 0 Z N"/></draw:custom-shape><draw:custom-shape text:anchor-type="char" draw:z-index="8" draw:style-name="gr1" draw:text-style-name="P13" svg:width="0.9cm" svg:height="0.265cm" svg:x="4.577cm" svg:y="0.958cm"><text:p/><draw:enhanced-geometry svg:viewBox="0 0 21600 21600" draw:type="rectangle" draw:enhanced-path="M 0 0 L 21600 0 21600 21600 0 21600 0 0 Z N"/></draw:custom-shape><draw:custom-shape text:anchor-type="char" draw:z-index="5" draw:style-name="gr2" draw:text-style-name="P13" svg:width="0.9cm" svg:height="0.265cm" svg:x="1.217cm" svg:y="0.958cm"><text:p/><draw:enhanced-geometry svg:viewBox="0 0 21600 21600" draw:type="rectangle" draw:enhanced-path="M 0 0 L 21600 0 21600 21600 0 21600 0 0 Z N"/></draw:custom-shape><draw:custom-shape text:anchor-type="char" draw:z-index="6" draw:style-name="gr1" draw:text-style-name="P13" svg:width="0.9cm" svg:height="0.265cm" svg:x="2.223cm" svg:y="0.534cm"><text:p/><draw:enhanced-geometry svg:viewBox="0 0 21600 21600" draw:type="rectangle" draw:enhanced-path="M 0 0 L 21600 0 21600 21600 0 21600 0 0 Z N"/></draw:custom-shape><draw:custom-shape text:anchor-type="char" draw:z-index="4" draw:style-name="gr1" draw:text-style-name="P13" svg:width="0.9cm" svg:height="0.265cm" svg:x="0.185cm" svg:y="0.534cm"><text:p/><draw:enhanced-geometry svg:viewBox="0 0 21600 21600" draw:type="rectangle" draw:enhanced-path="M 0 0 L 21600 0 21600 21600 0 21600 0 0 Z N"/></draw:custom-shape></text:p>
      <text:p text:style-name="P5"><text:span text:style-name="T4">證人：</text:span><text:span text:style-name="T4"><text:tab/></text:span><text:span text:style-name="T4">證人：</text:span></text:p>
      <text:p text:style-name="P5"><text:span text:style-name="T6">身分證統一編號：</text:span><text:span text:style-name="T6"><text:tab/></text:span><text:span text:style-name="T6">身分證統一編號：</text:span></text:p>
      <text:p text:style-name="P5"><text:span text:style-name="T6">出生年月日：</text:span><text:span text:style-name="T6"><text:tab/></text:span><text:span text:style-name="T6">出生年月日：</text:span></text:p>
      <text:p text:style-name="P5"><text:span text:style-name="T6">戶籍住址：</text:span><text:span text:style-name="T6"><text:tab/></text:span><text:span text:style-name="T6">戶籍住址：</text:span></text:p>
      <text:p text:style-name="P5"><text:span text:style-name="T12">（國外居住地址）</text:span><text:span text:style-name="T12"><text:tab/></text:span><text:span text:style-name="T12">（國外居住地址）</text:span></text:p>
      <text:p text:style-name="P8">※證人須為有行為能力人並親自簽名。</text:p>
      <text:p text:style-name="Standard"><text:span text:style-name="T17">中華民國</text:span><text:span text:style-name="T19"> <text:s text:c="4"/></text:span><text:span text:style-name="T17">年</text:span><text:span text:style-name="T19"> <text:s text:c="2"/></text:span><text:span text:style-name="T17">月</text:span><text:span text:style-name="T19"> <text:s text:c="2"/></text:span><text:span text:style-name="T17">日申請結婚登記;中華民國</text:span><text:span text:style-name="T19"> <text:s text:c="4"/></text:span><text:span text:style-name="T17">年</text:span><text:span text:style-name="T19"> <text:s text:c="2"/></text:span><text:span text:style-name="T17">月</text:span><text:span text:style-name="T19"> <text:s text:c="2"/></text:span><text:span text:style-name="T17">日結婚生效</text:span></text:p>
      <text:p text:style-name="P9">說明：</text:p>
      <text:p text:style-name="P10">1.民法第982條規定：「結婚應以書面為之，有二人以上證人之簽名，並應由雙方當事人向戶政機關為結婚之登記。」</text:p>
      <text:p text:style-name="P11">2.不得違反民法第983條相關規定。未成年人結婚者，應查驗法定代理人之同意書。</text:p>
      <text:p text:style-name="P3"><draw:frame draw:style-name="fr3" draw:name="圖片 1" text:anchor-type="char" svg:x="0.051cm" svg:y="0.653cm" svg:width="18.269cm" svg:height="0.882cm" draw:z-index="1"><draw:image xlink:href="Pictures/10000201000005B40000004DF8B9B997.png" xlink:type="simple" xlink:show="embed" xlink:actuate="onLoad"/><draw:contour-polygon svg:width="16.857cm" svg:height="0.837cm" svg:viewBox="0 0 16857 837" draw:points="464,26 0,458 0,863 16857,863 16857,458 16588,188 16392,26" draw:recreate-on-edit="false"/></draw:frame><text:span text:style-name="T14">3.有行為能力者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内海フォント-Bold" svg:font-family="内海フォント-Bold, 微軟正黑體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font-name-asian="Microsoft YaHei" style:font-size-asian="12pt" style:language-asian="zh" style:country-asian="TW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size="12pt" fo:language="en" fo:country="US" style:letter-kerning="true" style:font-name-asian="新細明體1" style:font-size-asian="12pt" style:language-asian="zh" style:country-asian="TW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註解方塊文字" style:family="paragraph" style:parent-style-name="Standard">
      <style:text-properties style:font-name="Calibri Light" fo:font-size="9pt" style:font-name-asian="新細明體1" style:font-size-asian="9pt" style:font-name-complex="Times New Roman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註解方塊文字_20_字元" style:display-name="註解方塊文字 字元" style:family="text">
      <style:text-properties style:font-name="Calibri Light" fo:font-size="9pt" style:font-name-asian="新細明體1" style:font-size-asian="9pt" style:font-name-complex="Times New Roman" style:font-size-complex="9pt"/>
    </style:style>
    <style:style style:name="頁首_20_字元" style:display-name="頁首 字元" style:family="text">
      <style:text-properties style:font-name="Times New Roman" style:letter-kerning="true" style:font-name-complex="Times New Roman"/>
    </style:style>
    <style:style style:name="頁尾_20_字元" style:display-name="頁尾 字元" style:family="text">
      <style:text-properties style:font-name="Times New Roman" style:letter-kerning="true" style:font-name-complex="Times New Roman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 style:page-usage="mirrored">
      <style:page-layout-properties fo:page-width="21.001cm" fo:page-height="29.7cm" style:num-format="1" style:print-orientation="portrait" fo:margin-top="1cm" fo:margin-bottom="1cm" fo:margin-left="1.27cm" fo:margin-right="1.27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ser</meta:initial-creator>
    <meta:creation-date>2019-02-20T11:03:00</meta:creation-date>
    <dc:creator>復興區戶政事務所 桃園市</dc:creator>
    <dc:date>2023-09-19T14:16:00</dc:date>
    <meta:print-date>2023-09-18T14:48:00</meta:print-date>
    <meta:editing-cycles>9</meta:editing-cycles>
    <meta:document-statistic meta:table-count="0" meta:image-count="4" meta:object-count="0" meta:page-count="1" meta:paragraph-count="22" meta:word-count="335" meta:character-count="464"/>
    <meta:generator>OpenOffice/4.1.11$Win32 OpenOffice.org_project/4111m1$Build-9808</meta:generator>
  </office:meta>
</office:document-meta>
</file>