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974cm"/>
    </style:style>
    <style:style style:name="co3" style:family="table-column">
      <style:table-column-properties fo:break-before="auto" style:column-width="2.94cm"/>
    </style:style>
    <style:style style:name="co4" style:family="table-column">
      <style:table-column-properties fo:break-before="auto" style:column-width="3.575cm"/>
    </style:style>
    <style:style style:name="co5" style:family="table-column">
      <style:table-column-properties fo:break-before="auto" style:column-width="2.822cm"/>
    </style:style>
    <style:style style:name="co6" style:family="table-column">
      <style:table-column-properties fo:break-before="auto" style:column-width="1.6cm"/>
    </style:style>
    <style:style style:name="co7" style:family="table-column">
      <style:table-column-properties fo:break-before="auto" style:column-width="1.247cm"/>
    </style:style>
    <style:style style:name="co8" style:family="table-column">
      <style:table-column-properties fo:break-before="auto" style:column-width="1.953cm"/>
    </style:style>
    <style:style style:name="co9" style:family="table-column">
      <style:table-column-properties fo:break-before="auto" style:column-width="1.318cm"/>
    </style:style>
    <style:style style:name="co10" style:family="table-column">
      <style:table-column-properties fo:break-before="auto" style:column-width="2.267cm"/>
    </style:style>
    <style:style style:name="co11" style:family="table-column">
      <style:table-column-properties fo:break-before="auto" style:column-width="4.634cm"/>
    </style:style>
    <style:style style:name="co12" style:family="table-column">
      <style:table-column-properties fo:break-before="auto" style:column-width="2.469cm"/>
    </style:style>
    <style:style style:name="co13" style:family="table-column">
      <style:table-column-properties fo:break-before="auto" style:column-width="2.235cm"/>
    </style:style>
    <style:style style:name="co14" style:family="table-column">
      <style:table-column-properties fo:break-before="auto" style:column-width="2.517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393cm" fo:break-before="auto" style:use-optimal-row-height="true"/>
    </style:style>
    <style:style style:name="ro7" style:family="table-row">
      <style:table-row-properties style:row-height="0.369cm" fo:break-before="auto" style:use-optimal-row-height="true"/>
    </style:style>
    <style:style style:name="ro8" style:family="table-row">
      <style:table-row-properties style:row-height="0.45cm" fo:break-before="auto" style:use-optimal-row-height="true"/>
    </style:style>
    <style:style style:name="ro9" style:family="table-row">
      <style:table-row-properties style:row-height="0.37cm" fo:break-before="auto" style:use-optimal-row-height="true"/>
    </style:style>
    <style:style style:name="ta1" style:family="table" style:master-page-name="PageStyle_5f_附表1">
      <style:table-properties table:display="true" style:writing-mode="lr-tb"/>
    </style:style>
    <style:style style:name="ta2" style:family="table" style:master-page-name="PageStyle_5f_附表2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1.764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</style:style>
    <style:style style:name="ce1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附表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6"/>
        <table:table-column table:style-name="co3" table:number-columns-repeated="2" table:default-cell-style-name="ce9"/>
        <table:table-column table:style-name="co4" table:default-cell-style-name="ce9"/>
        <table:table-column table:style-name="co5" table:default-cell-style-name="ce9"/>
        <table:table-column table:style-name="co3" table:number-columns-repeated="2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42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3" table:number-rows-spanned="1">
              <text:p>預算數</text:p>
            </table:table-cell>
            <table:covered-table-cell table:number-columns-repeated="2" table:style-name="ce7"/>
            <table:table-cell table:style-name="ce8" office:value-type="string" table:number-columns-spanned="1" table:number-rows-spanned="5">
              <text:p>截至本月止</text:p>
              <text:p>累計分配數</text:p>
              <text:p>(1)</text:p>
            </table:table-cell>
            <table:table-cell table:style-name="ce11" office:value-type="string">
              <text:p>執行數</text:p>
            </table:table-cell>
            <table:table-cell table:style-name="ce8" office:value-type="string" table:number-columns-spanned="1" table:number-rows-spanned="3">
              <text:p>執行較</text:p>
              <text:p>分配增減數</text:p>
              <text:p>(4)=(1)-(2)-(3)</text:p>
            </table:table-cell>
            <table:table-cell table:number-columns-repeated="1013"/>
          </table:table-row>
          <table:table-row table:style-name="ro2">
            <table:table-cell table:style-name="ce2" office:value-type="string" table:number-columns-spanned="1" table:number-rows-spanned="4">
              <text:p>款</text:p>
            </table:table-cell>
            <table:table-cell table:style-name="ce2" office:value-type="string" table:number-columns-spanned="1" table:number-rows-spanned="4">
              <text:p>項</text:p>
            </table:table-cell>
            <table:table-cell table:style-name="ce2" office:value-type="string" table:number-columns-spanned="1" table:number-rows-spanned="4">
              <text:p>目</text:p>
            </table:table-cell>
            <table:table-cell table:style-name="ce2" office:value-type="string" table:number-columns-spanned="1" table:number-rows-spanned="4">
              <text:p>節</text:p>
            </table:table-cell>
            <table:table-cell table:style-name="ce5" office:value-type="string" table:number-columns-spanned="1" table:number-rows-spanned="4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二預備金</text:p>
            </table:table-cell>
            <table:table-cell table:style-name="ce10" office:value-type="string" table:number-columns-spanned="1" table:number-rows-spanned="4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covered-table-cell table:style-name="ce13"/>
            <table:table-cell table:style-name="ce15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8" office:value-type="string">
              <text:p>追加(減)數</text:p>
            </table:table-cell>
            <table:table-cell table:style-name="ce8" office:value-type="string">
              <text:p>經費流用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15" table:number-columns-repeated="1013"/>
          </table:table-row>
          <table:table-row table:style-name="ro3">
            <table:covered-table-cell table:number-columns-repeated="4" table:style-name="ce2"/>
            <table:covered-table-cell table:style-name="ce5"/>
            <table:table-cell table:style-name="ce8" office:value-type="string">
              <text:p>第一預備金</text:p>
            </table:table-cell>
            <table:table-cell table:style-name="ce8" office:value-type="string">
              <text:p>調整待遇準備</text:p>
            </table:table-cell>
            <table:covered-table-cell table:style-name="ce10"/>
            <table:covered-table-cell table:style-name="ce8"/>
            <table:table-cell table:style-name="ce8" office:value-type="string" table:number-columns-spanned="1" table:number-rows-spanned="2">
              <text:p>應付數(3)</text:p>
            </table:table-cell>
            <table:table-cell table:style-name="ce8" office:value-type="string" table:number-columns-spanned="1" table:number-rows-spanned="2">
              <text:p>備註(預付款)</text:p>
            </table:table-cell>
            <table:table-cell table:style-name="ce15" table:number-columns-repeated="1013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covered-table-cell table:number-columns-repeated="2" table:style-name="ce12"/>
            <table:table-cell table:style-name="ce15" table:number-columns-repeated="1013"/>
          </table:table-row>
        </table:table-header-rows>
        <table:table-row table:style-name="ro5">
          <table:table-cell table:style-name="ce3"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223680000">
            <text:p>223,680,000</text:p>
          </table:table-cell>
          <table:table-cell office:value-type="string">
            <text:p>-</text:p>
          </table:table-cell>
          <table:table-cell office:value-type="float" office:value="223680000" table:number-columns-spanned="1" table:number-rows-spanned="4">
            <text:p>223,680,000</text:p>
          </table:table-cell>
          <table:table-cell office:value-type="float" office:value="68599000" table:number-columns-spanned="1" table:number-rows-spanned="4">
            <text:p>68,599,000</text:p>
          </table:table-cell>
          <table:table-cell office:value-type="float" office:value="13662660">
            <text:p>13,662,660</text:p>
          </table:table-cell>
          <table:table-cell office:value-type="float" office:value="18759984" table:number-columns-spanned="1" table:number-rows-spanned="2">
            <text:p>18,759,9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9839016">
            <text:p>49,839,0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</text:p>
          </table:table-cell>
          <table:table-cell office:value-type="float" office:value="223680000">
            <text:p>223,680,000</text:p>
          </table:table-cell>
          <table:table-cell office:value-type="string">
            <text:p>-</text:p>
          </table:table-cell>
          <table:table-cell office:value-type="float" office:value="223680000" table:number-columns-spanned="1" table:number-rows-spanned="4">
            <text:p>223,680,000</text:p>
          </table:table-cell>
          <table:table-cell office:value-type="float" office:value="68599000" table:number-columns-spanned="1" table:number-rows-spanned="4">
            <text:p>68,599,000</text:p>
          </table:table-cell>
          <table:table-cell office:value-type="float" office:value="13662660">
            <text:p>13,662,660</text:p>
          </table:table-cell>
          <table:table-cell office:value-type="float" office:value="18759984" table:number-columns-spanned="1" table:number-rows-spanned="2">
            <text:p>18,759,9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9839016">
            <text:p>49,839,0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1</text:p>
            <text:p>　　人員維持費</text:p>
          </table:table-cell>
          <table:table-cell office:value-type="float" office:value="164734000">
            <text:p>164,734,000</text:p>
          </table:table-cell>
          <table:table-cell office:value-type="string">
            <text:p>-</text:p>
          </table:table-cell>
          <table:table-cell office:value-type="float" office:value="164734000" table:number-columns-spanned="1" table:number-rows-spanned="4">
            <text:p>164,734,000</text:p>
          </table:table-cell>
          <table:table-cell office:value-type="float" office:value="57065000" table:number-columns-spanned="1" table:number-rows-spanned="4">
            <text:p>57,065,000</text:p>
          </table:table-cell>
          <table:table-cell office:value-type="float" office:value="10086844">
            <text:p>10,086,844</text:p>
          </table:table-cell>
          <table:table-cell office:value-type="float" office:value="17480917" table:number-columns-spanned="1" table:number-rows-spanned="2">
            <text:p>17,480,91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9584083">
            <text:p>39,584,08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164734000">
            <text:p>164,734,000</text:p>
          </table:table-cell>
          <table:table-cell office:value-type="string">
            <text:p>-</text:p>
          </table:table-cell>
          <table:table-cell office:value-type="float" office:value="164734000" table:number-columns-spanned="1" table:number-rows-spanned="4">
            <text:p>164,734,000</text:p>
          </table:table-cell>
          <table:table-cell office:value-type="float" office:value="57065000" table:number-columns-spanned="1" table:number-rows-spanned="4">
            <text:p>57,065,000</text:p>
          </table:table-cell>
          <table:table-cell office:value-type="float" office:value="10086844">
            <text:p>10,086,844</text:p>
          </table:table-cell>
          <table:table-cell office:value-type="float" office:value="17480917" table:number-columns-spanned="1" table:number-rows-spanned="2">
            <text:p>17,480,91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9584083">
            <text:p>39,584,08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2</text:p>
            <text:p>　　一般業務</text:p>
          </table:table-cell>
          <table:table-cell office:value-type="float" office:value="58946000">
            <text:p>58,946,000</text:p>
          </table:table-cell>
          <table:table-cell office:value-type="string">
            <text:p>-</text:p>
          </table:table-cell>
          <table:table-cell office:value-type="float" office:value="58946000" table:number-columns-spanned="1" table:number-rows-spanned="4">
            <text:p>58,946,000</text:p>
          </table:table-cell>
          <table:table-cell office:value-type="float" office:value="11534000" table:number-columns-spanned="1" table:number-rows-spanned="4">
            <text:p>11,534,000</text:p>
          </table:table-cell>
          <table:table-cell office:value-type="float" office:value="3575816">
            <text:p>3,575,816</text:p>
          </table:table-cell>
          <table:table-cell office:value-type="float" office:value="1279067" table:number-columns-spanned="1" table:number-rows-spanned="2">
            <text:p>1,279,06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0254933">
            <text:p>10,254,93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58238000">
            <text:p>58,238,000</text:p>
          </table:table-cell>
          <table:table-cell office:value-type="string">
            <text:p>-</text:p>
          </table:table-cell>
          <table:table-cell office:value-type="float" office:value="58238000" table:number-columns-spanned="1" table:number-rows-spanned="4">
            <text:p>58,238,000</text:p>
          </table:table-cell>
          <table:table-cell office:value-type="float" office:value="11298000" table:number-columns-spanned="1" table:number-rows-spanned="4">
            <text:p>11,298,000</text:p>
          </table:table-cell>
          <table:table-cell office:value-type="float" office:value="3575816">
            <text:p>3,575,816</text:p>
          </table:table-cell>
          <table:table-cell office:value-type="float" office:value="1257067" table:number-columns-spanned="1" table:number-rows-spanned="2">
            <text:p>1,257,06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0040933">
            <text:p>10,040,93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　獎補助費</text:p>
          </table:table-cell>
          <table:table-cell office:value-type="float" office:value="708000">
            <text:p>708,000</text:p>
          </table:table-cell>
          <table:table-cell office:value-type="string">
            <text:p>-</text:p>
          </table:table-cell>
          <table:table-cell office:value-type="float" office:value="708000" table:number-columns-spanned="1" table:number-rows-spanned="4">
            <text:p>708,000</text:p>
          </table:table-cell>
          <table:table-cell office:value-type="float" office:value="236000" table:number-columns-spanned="1" table:number-rows-spanned="4">
            <text:p>236,000</text:p>
          </table:table-cell>
          <table:table-cell office:value-type="string">
            <text:p>-</text:p>
          </table:table-cell>
          <table:table-cell office:value-type="float" office:value="22000" table:number-columns-spanned="1" table:number-rows-spanned="2">
            <text:p>22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14000">
            <text:p>214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247785000">
            <text:p>247,785,000</text:p>
          </table:table-cell>
          <table:table-cell office:value-type="string">
            <text:p>-</text:p>
          </table:table-cell>
          <table:table-cell office:value-type="float" office:value="247785000" table:number-columns-spanned="1" table:number-rows-spanned="4">
            <text:p>247,785,000</text:p>
          </table:table-cell>
          <table:table-cell office:value-type="float" office:value="20722000" table:number-columns-spanned="1" table:number-rows-spanned="4">
            <text:p>20,722,000</text:p>
          </table:table-cell>
          <table:table-cell office:value-type="float" office:value="8450371">
            <text:p>8,450,371</text:p>
          </table:table-cell>
          <table:table-cell office:value-type="float" office:value="6878588" table:number-columns-spanned="1" table:number-rows-spanned="2">
            <text:p>6,878,58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843412">
            <text:p>13,843,41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</text:p>
          </table:table-cell>
          <table:table-cell office:value-type="float" office:value="247785000">
            <text:p>247,785,000</text:p>
          </table:table-cell>
          <table:table-cell office:value-type="string">
            <text:p>-</text:p>
          </table:table-cell>
          <table:table-cell office:value-type="float" office:value="247785000" table:number-columns-spanned="1" table:number-rows-spanned="4">
            <text:p>247,785,000</text:p>
          </table:table-cell>
          <table:table-cell office:value-type="float" office:value="20722000" table:number-columns-spanned="1" table:number-rows-spanned="4">
            <text:p>20,722,000</text:p>
          </table:table-cell>
          <table:table-cell office:value-type="float" office:value="8450371">
            <text:p>8,450,371</text:p>
          </table:table-cell>
          <table:table-cell office:value-type="float" office:value="6878588" table:number-columns-spanned="1" table:number-rows-spanned="2">
            <text:p>6,878,58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843412">
            <text:p>13,843,41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241000">
            <text:p>1,241,000</text:p>
          </table:table-cell>
          <table:table-cell office:value-type="string">
            <text:p>-</text:p>
          </table:table-cell>
          <table:table-cell office:value-type="float" office:value="1241000" table:number-columns-spanned="1" table:number-rows-spanned="4">
            <text:p>1,241,000</text:p>
          </table:table-cell>
          <table:table-cell office:value-type="float" office:value="161000" table:number-columns-spanned="1" table:number-rows-spanned="4">
            <text:p>161,000</text:p>
          </table:table-cell>
          <table:table-cell office:value-type="float" office:value="36316">
            <text:p>36,316</text:p>
          </table:table-cell>
          <table:table-cell office:value-type="float" office:value="40579" table:number-columns-spanned="1" table:number-rows-spanned="2">
            <text:p>40,57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0421">
            <text:p>120,42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40544000">
            <text:p>240,544,000</text:p>
          </table:table-cell>
          <table:table-cell office:value-type="string">
            <text:p>-</text:p>
          </table:table-cell>
          <table:table-cell office:value-type="float" office:value="240544000" table:number-columns-spanned="1" table:number-rows-spanned="4">
            <text:p>240,544,000</text:p>
          </table:table-cell>
          <table:table-cell office:value-type="float" office:value="20361000" table:number-columns-spanned="1" table:number-rows-spanned="4">
            <text:p>20,361,000</text:p>
          </table:table-cell>
          <table:table-cell office:value-type="float" office:value="8354055">
            <text:p>8,354,055</text:p>
          </table:table-cell>
          <table:table-cell office:value-type="float" office:value="6718009" table:number-columns-spanned="1" table:number-rows-spanned="2">
            <text:p>6,718,00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642991">
            <text:p>13,642,99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6000000">
            <text:p>6,000,000</text:p>
          </table:table-cell>
          <table:table-cell office:value-type="string">
            <text:p>-</text:p>
          </table:table-cell>
          <table:table-cell office:value-type="float" office:value="6000000" table:number-columns-spanned="1" table:number-rows-spanned="4">
            <text:p>6,000,000</text:p>
          </table:table-cell>
          <table:table-cell office:value-type="float" office:value="200000" table:number-columns-spanned="1" table:number-rows-spanned="4">
            <text:p>200,000</text:p>
          </table:table-cell>
          <table:table-cell office:value-type="float" office:value="60000">
            <text:p>60,000</text:p>
          </table:table-cell>
          <table:table-cell office:value-type="float" office:value="120000" table:number-columns-spanned="1" table:number-rows-spanned="2">
            <text:p>12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80000">
            <text:p>80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19896000">
            <text:p>19,896,000</text:p>
          </table:table-cell>
          <table:table-cell office:value-type="string">
            <text:p>-</text:p>
          </table:table-cell>
          <table:table-cell office:value-type="float" office:value="19896000" table:number-columns-spanned="1" table:number-rows-spanned="4">
            <text:p>19,896,000</text:p>
          </table:table-cell>
          <table:table-cell office:value-type="float" office:value="380000" table:number-columns-spanned="1" table:number-rows-spanned="4">
            <text:p>380,000</text:p>
          </table:table-cell>
          <table:table-cell office:value-type="float" office:value="283558">
            <text:p>283,558</text:p>
          </table:table-cell>
          <table:table-cell office:value-type="float" office:value="63402" table:number-columns-spanned="1" table:number-rows-spanned="2">
            <text:p>63,40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16598">
            <text:p>316,59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</text:p>
          </table:table-cell>
          <table:table-cell office:value-type="float" office:value="19896000">
            <text:p>19,896,000</text:p>
          </table:table-cell>
          <table:table-cell office:value-type="string">
            <text:p>-</text:p>
          </table:table-cell>
          <table:table-cell office:value-type="float" office:value="19896000" table:number-columns-spanned="1" table:number-rows-spanned="4">
            <text:p>19,896,000</text:p>
          </table:table-cell>
          <table:table-cell office:value-type="float" office:value="380000" table:number-columns-spanned="1" table:number-rows-spanned="4">
            <text:p>380,000</text:p>
          </table:table-cell>
          <table:table-cell office:value-type="float" office:value="283558">
            <text:p>283,558</text:p>
          </table:table-cell>
          <table:table-cell office:value-type="float" office:value="63402" table:number-columns-spanned="1" table:number-rows-spanned="2">
            <text:p>63,40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16598">
            <text:p>316,59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12000">
            <text:p>112,000</text:p>
          </table:table-cell>
          <table:table-cell office:value-type="string">
            <text:p>-</text:p>
          </table:table-cell>
          <table:table-cell office:value-type="float" office:value="112000" table:number-columns-spanned="1" table:number-rows-spanned="4">
            <text:p>112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18084000">
            <text:p>18,084,000</text:p>
          </table:table-cell>
          <table:table-cell office:value-type="string">
            <text:p>-</text:p>
          </table:table-cell>
          <table:table-cell office:value-type="float" office:value="18084000" table:number-columns-spanned="1" table:number-rows-spanned="4">
            <text:p>18,084,000</text:p>
          </table:table-cell>
          <table:table-cell office:value-type="float" office:value="360000" table:number-columns-spanned="1" table:number-rows-spanned="4">
            <text:p>360,000</text:p>
          </table:table-cell>
          <table:table-cell office:value-type="float" office:value="263558">
            <text:p>263,558</text:p>
          </table:table-cell>
          <table:table-cell office:value-type="float" office:value="63402" table:number-columns-spanned="1" table:number-rows-spanned="2">
            <text:p>63,40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96598">
            <text:p>296,59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1700000">
            <text:p>1,700,000</text:p>
          </table:table-cell>
          <table:table-cell office:value-type="string">
            <text:p>-</text:p>
          </table:table-cell>
          <table:table-cell office:value-type="float" office:value="1700000" table:number-columns-spanned="1" table:number-rows-spanned="4">
            <text:p>1,700,000</text:p>
          </table:table-cell>
          <table:table-cell office:value-type="float" office:value="20000" table:number-columns-spanned="1" table:number-rows-spanned="4">
            <text:p>20,000</text:p>
          </table:table-cell>
          <table:table-cell office:value-type="float" office:value="20000">
            <text:p>20,00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0000">
            <text:p>20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143819000">
            <text:p>143,819,000</text:p>
          </table:table-cell>
          <table:table-cell office:value-type="string">
            <text:p>-</text:p>
          </table:table-cell>
          <table:table-cell office:value-type="float" office:value="143819000" table:number-columns-spanned="1" table:number-rows-spanned="4">
            <text:p>143,819,000</text:p>
          </table:table-cell>
          <table:table-cell office:value-type="float" office:value="4728000" table:number-columns-spanned="1" table:number-rows-spanned="4">
            <text:p>4,728,000</text:p>
          </table:table-cell>
          <table:table-cell office:value-type="float" office:value="1165050">
            <text:p>1,165,050</text:p>
          </table:table-cell>
          <table:table-cell office:value-type="float" office:value="1967862" table:number-columns-spanned="1" table:number-rows-spanned="2">
            <text:p>1,967,86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760138">
            <text:p>2,760,13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317472" table:number-columns-spanned="1" table:number-rows-spanned="2">
            <text:p>317,4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</text:p>
          </table:table-cell>
          <table:table-cell office:value-type="float" office:value="143819000">
            <text:p>143,819,000</text:p>
          </table:table-cell>
          <table:table-cell office:value-type="string">
            <text:p>-</text:p>
          </table:table-cell>
          <table:table-cell office:value-type="float" office:value="143819000" table:number-columns-spanned="1" table:number-rows-spanned="4">
            <text:p>143,819,000</text:p>
          </table:table-cell>
          <table:table-cell office:value-type="float" office:value="4728000" table:number-columns-spanned="1" table:number-rows-spanned="4">
            <text:p>4,728,000</text:p>
          </table:table-cell>
          <table:table-cell office:value-type="float" office:value="1165050">
            <text:p>1,165,050</text:p>
          </table:table-cell>
          <table:table-cell office:value-type="float" office:value="1967862" table:number-columns-spanned="1" table:number-rows-spanned="2">
            <text:p>1,967,86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760138">
            <text:p>2,760,13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317472" table:number-columns-spanned="1" table:number-rows-spanned="2">
            <text:p>317,4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1</text:p>
            <text:p>　　農經業務</text:p>
          </table:table-cell>
          <table:table-cell office:value-type="float" office:value="22503000">
            <text:p>22,503,000</text:p>
          </table:table-cell>
          <table:table-cell office:value-type="string">
            <text:p>-</text:p>
          </table:table-cell>
          <table:table-cell office:value-type="float" office:value="22503000" table:number-columns-spanned="1" table:number-rows-spanned="4">
            <text:p>22,503,000</text:p>
          </table:table-cell>
          <table:table-cell office:value-type="float" office:value="1314000" table:number-columns-spanned="1" table:number-rows-spanned="4">
            <text:p>1,314,000</text:p>
          </table:table-cell>
          <table:table-cell office:value-type="float" office:value="466911">
            <text:p>466,911</text:p>
          </table:table-cell>
          <table:table-cell office:value-type="float" office:value="162971" table:number-columns-spanned="1" table:number-rows-spanned="2">
            <text:p>162,97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151029">
            <text:p>1,151,02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866000">
            <text:p>866,000</text:p>
          </table:table-cell>
          <table:table-cell office:value-type="string">
            <text:p>-</text:p>
          </table:table-cell>
          <table:table-cell office:value-type="float" office:value="866000" table:number-columns-spanned="1" table:number-rows-spanned="4">
            <text:p>866,000</text:p>
          </table:table-cell>
          <table:table-cell office:value-type="float" office:value="166000" table:number-columns-spanned="1" table:number-rows-spanned="4">
            <text:p>166,000</text:p>
          </table:table-cell>
          <table:table-cell office:value-type="float" office:value="37613">
            <text:p>37,613</text:p>
          </table:table-cell>
          <table:table-cell office:value-type="float" office:value="38344" table:number-columns-spanned="1" table:number-rows-spanned="2">
            <text:p>38,34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7656">
            <text:p>127,65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21637000">
            <text:p>21,637,000</text:p>
          </table:table-cell>
          <table:table-cell office:value-type="string">
            <text:p>-</text:p>
          </table:table-cell>
          <table:table-cell office:value-type="float" office:value="21637000" table:number-columns-spanned="1" table:number-rows-spanned="4">
            <text:p>21,637,000</text:p>
          </table:table-cell>
          <table:table-cell office:value-type="float" office:value="1148000" table:number-columns-spanned="1" table:number-rows-spanned="4">
            <text:p>1,148,000</text:p>
          </table:table-cell>
          <table:table-cell office:value-type="float" office:value="429298">
            <text:p>429,298</text:p>
          </table:table-cell>
          <table:table-cell office:value-type="float" office:value="124627" table:number-columns-spanned="1" table:number-rows-spanned="2">
            <text:p>124,62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023373">
            <text:p>1,023,37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2</text:p>
            <text:p>　　工程業務</text:p>
          </table:table-cell>
          <table:table-cell office:value-type="float" office:value="11590000">
            <text:p>11,590,000</text:p>
          </table:table-cell>
          <table:table-cell office:value-type="string">
            <text:p>-</text:p>
          </table:table-cell>
          <table:table-cell office:value-type="float" office:value="11590000" table:number-columns-spanned="1" table:number-rows-spanned="4">
            <text:p>11,590,000</text:p>
          </table:table-cell>
          <table:table-cell office:value-type="float" office:value="1345000" table:number-columns-spanned="1" table:number-rows-spanned="4">
            <text:p>1,345,000</text:p>
          </table:table-cell>
          <table:table-cell office:value-type="float" office:value="272048">
            <text:p>272,048</text:p>
          </table:table-cell>
          <table:table-cell office:value-type="float" office:value="684472" table:number-columns-spanned="1" table:number-rows-spanned="2">
            <text:p>684,4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60528">
            <text:p>660,52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3060000">
            <text:p>3,060,000</text:p>
          </table:table-cell>
          <table:table-cell office:value-type="string">
            <text:p>-</text:p>
          </table:table-cell>
          <table:table-cell office:value-type="float" office:value="3060000" table:number-columns-spanned="1" table:number-rows-spanned="4">
            <text:p>3,060,000</text:p>
          </table:table-cell>
          <table:table-cell office:value-type="float" office:value="630000" table:number-columns-spanned="1" table:number-rows-spanned="4">
            <text:p>630,000</text:p>
          </table:table-cell>
          <table:table-cell office:value-type="float" office:value="153046">
            <text:p>153,046</text:p>
          </table:table-cell>
          <table:table-cell office:value-type="float" office:value="115804" table:number-columns-spanned="1" table:number-rows-spanned="2">
            <text:p>115,80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14196">
            <text:p>514,19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8530000">
            <text:p>8,530,000</text:p>
          </table:table-cell>
          <table:table-cell office:value-type="string">
            <text:p>-</text:p>
          </table:table-cell>
          <table:table-cell office:value-type="float" office:value="8530000" table:number-columns-spanned="1" table:number-rows-spanned="4">
            <text:p>8,530,000</text:p>
          </table:table-cell>
          <table:table-cell office:value-type="float" office:value="715000" table:number-columns-spanned="1" table:number-rows-spanned="4">
            <text:p>715,000</text:p>
          </table:table-cell>
          <table:table-cell office:value-type="float" office:value="119002">
            <text:p>119,002</text:p>
          </table:table-cell>
          <table:table-cell office:value-type="float" office:value="568668" table:number-columns-spanned="1" table:number-rows-spanned="2">
            <text:p>568,66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46332">
            <text:p>146,33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3</text:p>
            <text:p>　　公園管理業務</text:p>
          </table:table-cell>
          <table:table-cell office:value-type="float" office:value="109726000">
            <text:p>109,726,000</text:p>
          </table:table-cell>
          <table:table-cell office:value-type="string">
            <text:p>-</text:p>
          </table:table-cell>
          <table:table-cell office:value-type="float" office:value="109726000" table:number-columns-spanned="1" table:number-rows-spanned="4">
            <text:p>109,726,000</text:p>
          </table:table-cell>
          <table:table-cell office:value-type="float" office:value="2069000" table:number-columns-spanned="1" table:number-rows-spanned="4">
            <text:p>2,069,000</text:p>
          </table:table-cell>
          <table:table-cell office:value-type="float" office:value="426091">
            <text:p>426,091</text:p>
          </table:table-cell>
          <table:table-cell office:value-type="float" office:value="1120419" table:number-columns-spanned="1" table:number-rows-spanned="2">
            <text:p>1,120,41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948581">
            <text:p>948,58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317472" table:number-columns-spanned="1" table:number-rows-spanned="2">
            <text:p>317,4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2922000">
            <text:p>2,922,000</text:p>
          </table:table-cell>
          <table:table-cell office:value-type="string">
            <text:p>-</text:p>
          </table:table-cell>
          <table:table-cell office:value-type="float" office:value="2922000" table:number-columns-spanned="1" table:number-rows-spanned="4">
            <text:p>2,922,000</text:p>
          </table:table-cell>
          <table:table-cell office:value-type="float" office:value="641000" table:number-columns-spanned="1" table:number-rows-spanned="4">
            <text:p>641,000</text:p>
          </table:table-cell>
          <table:table-cell office:value-type="float" office:value="151749">
            <text:p>151,749</text:p>
          </table:table-cell>
          <table:table-cell office:value-type="float" office:value="114409" table:number-columns-spanned="1" table:number-rows-spanned="2">
            <text:p>114,40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26591">
            <text:p>526,59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106804000">
            <text:p>106,804,000</text:p>
          </table:table-cell>
          <table:table-cell office:value-type="string">
            <text:p>-</text:p>
          </table:table-cell>
          <table:table-cell office:value-type="float" office:value="106804000" table:number-columns-spanned="1" table:number-rows-spanned="4">
            <text:p>106,804,000</text:p>
          </table:table-cell>
          <table:table-cell office:value-type="float" office:value="1428000" table:number-columns-spanned="1" table:number-rows-spanned="4">
            <text:p>1,428,000</text:p>
          </table:table-cell>
          <table:table-cell office:value-type="float" office:value="274342">
            <text:p>274,342</text:p>
          </table:table-cell>
          <table:table-cell office:value-type="float" office:value="1006010" table:number-columns-spanned="1" table:number-rows-spanned="2">
            <text:p>1,006,01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21990">
            <text:p>421,99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317472" table:number-columns-spanned="1" table:number-rows-spanned="2">
            <text:p>317,4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24112000">
            <text:p>24,112,000</text:p>
          </table:table-cell>
          <table:table-cell office:value-type="string">
            <text:p>-</text:p>
          </table:table-cell>
          <table:table-cell office:value-type="float" office:value="24112000" table:number-columns-spanned="1" table:number-rows-spanned="4">
            <text:p>24,112,000</text:p>
          </table:table-cell>
          <table:table-cell office:value-type="float" office:value="2245000" table:number-columns-spanned="1" table:number-rows-spanned="4">
            <text:p>2,245,000</text:p>
          </table:table-cell>
          <table:table-cell office:value-type="float" office:value="706959">
            <text:p>706,959</text:p>
          </table:table-cell>
          <table:table-cell office:value-type="float" office:value="199441" table:number-columns-spanned="1" table:number-rows-spanned="2">
            <text:p>199,44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045559">
            <text:p>2,045,55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</text:p>
          </table:table-cell>
          <table:table-cell office:value-type="float" office:value="24112000">
            <text:p>24,112,000</text:p>
          </table:table-cell>
          <table:table-cell office:value-type="string">
            <text:p>-</text:p>
          </table:table-cell>
          <table:table-cell office:value-type="float" office:value="24112000" table:number-columns-spanned="1" table:number-rows-spanned="4">
            <text:p>24,112,000</text:p>
          </table:table-cell>
          <table:table-cell office:value-type="float" office:value="2245000" table:number-columns-spanned="1" table:number-rows-spanned="4">
            <text:p>2,245,000</text:p>
          </table:table-cell>
          <table:table-cell office:value-type="float" office:value="706959">
            <text:p>706,959</text:p>
          </table:table-cell>
          <table:table-cell office:value-type="float" office:value="199441" table:number-columns-spanned="1" table:number-rows-spanned="2">
            <text:p>199,44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045559">
            <text:p>2,045,55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2266000">
            <text:p>2,266,000</text:p>
          </table:table-cell>
          <table:table-cell office:value-type="string">
            <text:p>-</text:p>
          </table:table-cell>
          <table:table-cell office:value-type="float" office:value="2266000" table:number-columns-spanned="1" table:number-rows-spanned="4">
            <text:p>2,266,000</text:p>
          </table:table-cell>
          <table:table-cell office:value-type="float" office:value="445000" table:number-columns-spanned="1" table:number-rows-spanned="4">
            <text:p>445,000</text:p>
          </table:table-cell>
          <table:table-cell office:value-type="float" office:value="111542">
            <text:p>111,542</text:p>
          </table:table-cell>
          <table:table-cell office:value-type="float" office:value="72125" table:number-columns-spanned="1" table:number-rows-spanned="2">
            <text:p>72,12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72875">
            <text:p>372,87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1046000">
            <text:p>21,046,000</text:p>
          </table:table-cell>
          <table:table-cell office:value-type="string">
            <text:p>-</text:p>
          </table:table-cell>
          <table:table-cell office:value-type="float" office:value="21046000" table:number-columns-spanned="1" table:number-rows-spanned="4">
            <text:p>21,046,000</text:p>
          </table:table-cell>
          <table:table-cell office:value-type="float" office:value="1800000" table:number-columns-spanned="1" table:number-rows-spanned="4">
            <text:p>1,800,000</text:p>
          </table:table-cell>
          <table:table-cell office:value-type="float" office:value="595417">
            <text:p>595,417</text:p>
          </table:table-cell>
          <table:table-cell office:value-type="float" office:value="127316" table:number-columns-spanned="1" table:number-rows-spanned="2">
            <text:p>127,31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672684">
            <text:p>1,672,68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office:value-type="string">
            <text:p>-</text:p>
          </table:table-cell>
          <table:table-cell office:value-type="float" office:value="800000" table:number-columns-spanned="1" table:number-rows-spanned="4">
            <text:p>80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常門合計</text:p>
          </table:table-cell>
          <table:table-cell office:value-type="float" office:value="659292000">
            <text:p>659,292,000</text:p>
          </table:table-cell>
          <table:table-cell office:value-type="string">
            <text:p>-</text:p>
          </table:table-cell>
          <table:table-cell office:value-type="float" office:value="659292000" table:number-columns-spanned="1" table:number-rows-spanned="4">
            <text:p>659,292,000</text:p>
          </table:table-cell>
          <table:table-cell office:value-type="float" office:value="96674000" table:number-columns-spanned="1" table:number-rows-spanned="4">
            <text:p>96,674,000</text:p>
          </table:table-cell>
          <table:table-cell office:value-type="float" office:value="24268598">
            <text:p>24,268,598</text:p>
          </table:table-cell>
          <table:table-cell office:value-type="float" office:value="27869277" table:number-columns-spanned="1" table:number-rows-spanned="2">
            <text:p>27,869,27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8804723">
            <text:p>68,804,72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0316515" table:number-columns-spanned="1" table:number-rows-spanned="2">
            <text:p>10,316,51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float" office:value="1427000" table:number-columns-spanned="1" table:number-rows-spanned="4">
            <text:p>1,427,000</text:p>
          </table:table-cell>
          <table:table-cell office:value-type="float" office:value="1367116">
            <text:p>1,367,116</text:p>
          </table:table-cell>
          <table:table-cell office:value-type="float" office:value="59884" table:number-columns-spanned="1" table:number-rows-spanned="2">
            <text:p>59,8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*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float" office:value="1427000" table:number-columns-spanned="1" table:number-rows-spanned="4">
            <text:p>1,427,000</text:p>
          </table:table-cell>
          <table:table-cell office:value-type="float" office:value="1367116">
            <text:p>1,367,116</text:p>
          </table:table-cell>
          <table:table-cell office:value-type="float" office:value="59884" table:number-columns-spanned="1" table:number-rows-spanned="2">
            <text:p>59,8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2</text:p>
            <text:p>　　一般業務*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float" office:value="1427000" table:number-columns-spanned="1" table:number-rows-spanned="4">
            <text:p>1,427,000</text:p>
          </table:table-cell>
          <table:table-cell office:value-type="float" office:value="1367116">
            <text:p>1,367,116</text:p>
          </table:table-cell>
          <table:table-cell office:value-type="float" office:value="59884" table:number-columns-spanned="1" table:number-rows-spanned="2">
            <text:p>59,8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float" office:value="1427000" table:number-columns-spanned="1" table:number-rows-spanned="4">
            <text:p>1,427,000</text:p>
          </table:table-cell>
          <table:table-cell office:value-type="float" office:value="1367116">
            <text:p>1,367,116</text:p>
          </table:table-cell>
          <table:table-cell office:value-type="float" office:value="59884" table:number-columns-spanned="1" table:number-rows-spanned="2">
            <text:p>59,8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18339000">
            <text:p>18,339,000</text:p>
          </table:table-cell>
          <table:table-cell office:value-type="string">
            <text:p>-</text:p>
          </table:table-cell>
          <table:table-cell office:value-type="float" office:value="18339000" table:number-columns-spanned="1" table:number-rows-spanned="4">
            <text:p>18,339,000</text:p>
          </table:table-cell>
          <table:table-cell office:value-type="float" office:value="340000" table:number-columns-spanned="1" table:number-rows-spanned="4">
            <text:p>340,000</text:p>
          </table:table-cell>
          <table:table-cell office:value-type="float" office:value="265839">
            <text:p>265,839</text:p>
          </table:table-cell>
          <table:table-cell office:value-type="float" office:value="19687" table:number-columns-spanned="1" table:number-rows-spanned="2">
            <text:p>19,68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*</text:p>
          </table:table-cell>
          <table:table-cell office:value-type="float" office:value="18339000">
            <text:p>18,339,000</text:p>
          </table:table-cell>
          <table:table-cell office:value-type="string">
            <text:p>-</text:p>
          </table:table-cell>
          <table:table-cell office:value-type="float" office:value="18339000" table:number-columns-spanned="1" table:number-rows-spanned="4">
            <text:p>18,339,000</text:p>
          </table:table-cell>
          <table:table-cell office:value-type="float" office:value="340000" table:number-columns-spanned="1" table:number-rows-spanned="4">
            <text:p>340,000</text:p>
          </table:table-cell>
          <table:table-cell office:value-type="float" office:value="265839">
            <text:p>265,839</text:p>
          </table:table-cell>
          <table:table-cell office:value-type="float" office:value="19687" table:number-columns-spanned="1" table:number-rows-spanned="2">
            <text:p>19,68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18339000">
            <text:p>18,339,000</text:p>
          </table:table-cell>
          <table:table-cell office:value-type="string">
            <text:p>-</text:p>
          </table:table-cell>
          <table:table-cell office:value-type="float" office:value="18339000" table:number-columns-spanned="1" table:number-rows-spanned="4">
            <text:p>18,339,000</text:p>
          </table:table-cell>
          <table:table-cell office:value-type="float" office:value="340000" table:number-columns-spanned="1" table:number-rows-spanned="4">
            <text:p>340,000</text:p>
          </table:table-cell>
          <table:table-cell office:value-type="float" office:value="265839">
            <text:p>265,839</text:p>
          </table:table-cell>
          <table:table-cell office:value-type="float" office:value="19687" table:number-columns-spanned="1" table:number-rows-spanned="2">
            <text:p>19,68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239594000">
            <text:p>239,594,000</text:p>
          </table:table-cell>
          <table:table-cell office:value-type="string">
            <text:p>-</text:p>
          </table:table-cell>
          <table:table-cell office:value-type="float" office:value="239594000" table:number-columns-spanned="1" table:number-rows-spanned="4">
            <text:p>239,594,000</text:p>
          </table:table-cell>
          <table:table-cell office:value-type="float" office:value="4496000" table:number-columns-spanned="1" table:number-rows-spanned="4">
            <text:p>4,496,000</text:p>
          </table:table-cell>
          <table:table-cell office:value-type="float" office:value="880433">
            <text:p>880,433</text:p>
          </table:table-cell>
          <table:table-cell office:value-type="float" office:value="491407" table:number-columns-spanned="1" table:number-rows-spanned="2">
            <text:p>491,40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*</text:p>
          </table:table-cell>
          <table:table-cell office:value-type="float" office:value="239594000">
            <text:p>239,594,000</text:p>
          </table:table-cell>
          <table:table-cell office:value-type="string">
            <text:p>-</text:p>
          </table:table-cell>
          <table:table-cell office:value-type="float" office:value="239594000" table:number-columns-spanned="1" table:number-rows-spanned="4">
            <text:p>239,594,000</text:p>
          </table:table-cell>
          <table:table-cell office:value-type="float" office:value="4496000" table:number-columns-spanned="1" table:number-rows-spanned="4">
            <text:p>4,496,000</text:p>
          </table:table-cell>
          <table:table-cell office:value-type="float" office:value="880433">
            <text:p>880,433</text:p>
          </table:table-cell>
          <table:table-cell office:value-type="float" office:value="491407" table:number-columns-spanned="1" table:number-rows-spanned="2">
            <text:p>491,40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1</text:p>
            <text:p>　　農經業務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300000" table:number-columns-spanned="1" table:number-rows-spanned="4">
            <text:p>300,000</text:p>
          </table:table-cell>
          <table:table-cell office:value-type="float" office:value="300000" table:number-columns-spanned="1" table:number-rows-spanned="4">
            <text:p>300,000</text:p>
          </table:table-cell>
          <table:table-cell office:value-type="float" office:value="266500">
            <text:p>266,500</text:p>
          </table:table-cell>
          <table:table-cell office:value-type="float" office:value="33500" table:number-columns-spanned="1" table:number-rows-spanned="2">
            <text:p>33,5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66500">
            <text:p>266,5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300000" table:number-columns-spanned="1" table:number-rows-spanned="4">
            <text:p>300,000</text:p>
          </table:table-cell>
          <table:table-cell office:value-type="float" office:value="300000" table:number-columns-spanned="1" table:number-rows-spanned="4">
            <text:p>300,000</text:p>
          </table:table-cell>
          <table:table-cell office:value-type="float" office:value="266500">
            <text:p>266,500</text:p>
          </table:table-cell>
          <table:table-cell office:value-type="float" office:value="33500" table:number-columns-spanned="1" table:number-rows-spanned="2">
            <text:p>33,5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66500">
            <text:p>266,5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2</text:p>
            <text:p>　　工程業務*</text:p>
          </table:table-cell>
          <table:table-cell office:value-type="float" office:value="173294000">
            <text:p>173,294,000</text:p>
          </table:table-cell>
          <table:table-cell office:value-type="string">
            <text:p>-</text:p>
          </table:table-cell>
          <table:table-cell office:value-type="float" office:value="173294000" table:number-columns-spanned="1" table:number-rows-spanned="4">
            <text:p>173,294,000</text:p>
          </table:table-cell>
          <table:table-cell office:value-type="float" office:value="3906000" table:number-columns-spanned="1" table:number-rows-spanned="4">
            <text:p>3,906,000</text:p>
          </table:table-cell>
          <table:table-cell office:value-type="float" office:value="530443">
            <text:p>530,443</text:p>
          </table:table-cell>
          <table:table-cell office:value-type="float" office:value="433455" table:number-columns-spanned="1" table:number-rows-spanned="2">
            <text:p>433,45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472545">
            <text:p>3,472,54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173294000">
            <text:p>173,294,000</text:p>
          </table:table-cell>
          <table:table-cell office:value-type="string">
            <text:p>-</text:p>
          </table:table-cell>
          <table:table-cell office:value-type="float" office:value="173294000" table:number-columns-spanned="1" table:number-rows-spanned="4">
            <text:p>173,294,000</text:p>
          </table:table-cell>
          <table:table-cell office:value-type="float" office:value="3906000" table:number-columns-spanned="1" table:number-rows-spanned="4">
            <text:p>3,906,000</text:p>
          </table:table-cell>
          <table:table-cell office:value-type="float" office:value="530443">
            <text:p>530,443</text:p>
          </table:table-cell>
          <table:table-cell office:value-type="float" office:value="433455" table:number-columns-spanned="1" table:number-rows-spanned="2">
            <text:p>433,45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472545">
            <text:p>3,472,54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3</text:p>
            <text:p>　　公園管理業務*</text:p>
          </table:table-cell>
          <table:table-cell office:value-type="float" office:value="66000000">
            <text:p>66,000,000</text:p>
          </table:table-cell>
          <table:table-cell office:value-type="string">
            <text:p>-</text:p>
          </table:table-cell>
          <table:table-cell office:value-type="float" office:value="66000000" table:number-columns-spanned="1" table:number-rows-spanned="4">
            <text:p>66,000,000</text:p>
          </table:table-cell>
          <table:table-cell office:value-type="float" office:value="290000" table:number-columns-spanned="1" table:number-rows-spanned="4">
            <text:p>290,000</text:p>
          </table:table-cell>
          <table:table-cell office:value-type="float" office:value="83490">
            <text:p>83,490</text:p>
          </table:table-cell>
          <table:table-cell office:value-type="float" office:value="24452" table:number-columns-spanned="1" table:number-rows-spanned="2">
            <text:p>24,45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65548">
            <text:p>265,54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66000000">
            <text:p>66,000,000</text:p>
          </table:table-cell>
          <table:table-cell office:value-type="string">
            <text:p>-</text:p>
          </table:table-cell>
          <table:table-cell office:value-type="float" office:value="66000000" table:number-columns-spanned="1" table:number-rows-spanned="4">
            <text:p>66,000,000</text:p>
          </table:table-cell>
          <table:table-cell office:value-type="float" office:value="290000" table:number-columns-spanned="1" table:number-rows-spanned="4">
            <text:p>290,000</text:p>
          </table:table-cell>
          <table:table-cell office:value-type="float" office:value="83490">
            <text:p>83,490</text:p>
          </table:table-cell>
          <table:table-cell office:value-type="float" office:value="24452" table:number-columns-spanned="1" table:number-rows-spanned="2">
            <text:p>24,45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65548">
            <text:p>265,54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20930000">
            <text:p>20,930,000</text:p>
          </table:table-cell>
          <table:table-cell office:value-type="string">
            <text:p>-</text:p>
          </table:table-cell>
          <table:table-cell office:value-type="float" office:value="20930000" table:number-columns-spanned="1" table:number-rows-spanned="4">
            <text:p>20,93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*</text:p>
          </table:table-cell>
          <table:table-cell office:value-type="float" office:value="20930000">
            <text:p>20,930,000</text:p>
          </table:table-cell>
          <table:table-cell office:value-type="string">
            <text:p>-</text:p>
          </table:table-cell>
          <table:table-cell office:value-type="float" office:value="20930000" table:number-columns-spanned="1" table:number-rows-spanned="4">
            <text:p>20,93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20930000">
            <text:p>20,930,000</text:p>
          </table:table-cell>
          <table:table-cell office:value-type="string">
            <text:p>-</text:p>
          </table:table-cell>
          <table:table-cell office:value-type="float" office:value="20930000" table:number-columns-spanned="1" table:number-rows-spanned="4">
            <text:p>20,93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資本門合計</text:p>
          </table:table-cell>
          <table:table-cell office:value-type="float" office:value="283788000">
            <text:p>283,788,000</text:p>
          </table:table-cell>
          <table:table-cell office:value-type="string">
            <text:p>-</text:p>
          </table:table-cell>
          <table:table-cell office:value-type="float" office:value="283788000" table:number-columns-spanned="1" table:number-rows-spanned="4">
            <text:p>283,788,000</text:p>
          </table:table-cell>
          <table:table-cell office:value-type="float" office:value="6263000" table:number-columns-spanned="1" table:number-rows-spanned="4">
            <text:p>6,263,000</text:p>
          </table:table-cell>
          <table:table-cell office:value-type="float" office:value="2513388">
            <text:p>2,513,388</text:p>
          </table:table-cell>
          <table:table-cell office:value-type="float" office:value="570978" table:number-columns-spanned="1" table:number-rows-spanned="2">
            <text:p>570,97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692022">
            <text:p>5,692,02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資門合計</text:p>
          </table:table-cell>
          <table:table-cell office:value-type="float" office:value="943080000">
            <text:p>943,080,000</text:p>
          </table:table-cell>
          <table:table-cell office:value-type="string">
            <text:p>-</text:p>
          </table:table-cell>
          <table:table-cell office:value-type="float" office:value="943080000" table:number-columns-spanned="1" table:number-rows-spanned="4">
            <text:p>943,080,000</text:p>
          </table:table-cell>
          <table:table-cell office:value-type="float" office:value="102937000" table:number-columns-spanned="1" table:number-rows-spanned="4">
            <text:p>102,937,000</text:p>
          </table:table-cell>
          <table:table-cell office:value-type="float" office:value="26781986">
            <text:p>26,781,986</text:p>
          </table:table-cell>
          <table:table-cell office:value-type="float" office:value="28440255" table:number-columns-spanned="1" table:number-rows-spanned="2">
            <text:p>28,440,25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4496745">
            <text:p>74,496,74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0316515" table:number-columns-spanned="1" table:number-rows-spanned="2">
            <text:p>10,316,51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7602015050000</text:p>
            <text:p>公務人員退休及撫卹給付</text:p>
          </table:table-cell>
          <table:table-cell office:value-type="float" office:value="7892651">
            <text:p>7,892,651</text:p>
          </table:table-cell>
          <table:table-cell office:value-type="string">
            <text:p>-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7602015050100</text:p>
            <text:p>　公務人員退休及撫卹給付</text:p>
          </table:table-cell>
          <table:table-cell office:value-type="float" office:value="7892651">
            <text:p>7,892,651</text:p>
          </table:table-cell>
          <table:table-cell office:value-type="string">
            <text:p>-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7892651">
            <text:p>7,892,651</text:p>
          </table:table-cell>
          <table:table-cell office:value-type="string">
            <text:p>-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8902015030000</text:p>
            <text:p>災害準備金</text:p>
          </table:table-cell>
          <table:table-cell office:value-type="float" office:value="4240000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8902015030100</text:p>
            <text:p>　災害準備金</text:p>
          </table:table-cell>
          <table:table-cell office:value-type="float" office:value="4240000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400000">
            <text:p>400,000</text:p>
          </table:table-cell>
          <table:table-cell office:value-type="string">
            <text:p>-</text:p>
          </table:table-cell>
          <table:table-cell office:value-type="float" office:value="400000" table:number-columns-spanned="1" table:number-rows-spanned="4">
            <text:p>400,000</text:p>
          </table:table-cell>
          <table:table-cell office:value-type="float" office:value="400000" table:number-columns-spanned="1" table:number-rows-spanned="4">
            <text:p>400,000</text:p>
          </table:table-cell>
          <table:table-cell office:value-type="string">
            <text:p>-</text:p>
          </table:table-cell>
          <table:table-cell office:value-type="float" office:value="400000" table:number-columns-spanned="1" table:number-rows-spanned="2">
            <text:p>40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3840000">
            <text:p>3,840,000</text:p>
          </table:table-cell>
          <table:table-cell office:value-type="string">
            <text:p>-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string">
            <text:p>-</text:p>
          </table:table-cell>
          <table:table-cell office:value-type="float" office:value="3840000" table:number-columns-spanned="1" table:number-rows-spanned="2">
            <text:p>3,8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8902015060000</text:p>
            <text:p>公務人員各項補助及慰問金</text:p>
          </table:table-cell>
          <table:table-cell office:value-type="float" office:value="252400">
            <text:p>252,400</text:p>
          </table:table-cell>
          <table:table-cell office:value-type="string">
            <text:p>-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8902015060100</text:p>
            <text:p>　公務人員各項補助及慰問金</text:p>
          </table:table-cell>
          <table:table-cell office:value-type="float" office:value="252400">
            <text:p>252,400</text:p>
          </table:table-cell>
          <table:table-cell office:value-type="string">
            <text:p>-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252400">
            <text:p>252,400</text:p>
          </table:table-cell>
          <table:table-cell office:value-type="string">
            <text:p>-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統籌科目合計</text:p>
          </table:table-cell>
          <table:table-cell office:value-type="float" office:value="12385051">
            <text:p>12,385,051</text:p>
          </table:table-cell>
          <table:table-cell office:value-type="string">
            <text:p>-</text:p>
          </table:table-cell>
          <table:table-cell office:value-type="float" office:value="12385051" table:number-columns-spanned="1" table:number-rows-spanned="4">
            <text:p>12,385,051</text:p>
          </table:table-cell>
          <table:table-cell office:value-type="float" office:value="12385051" table:number-columns-spanned="1" table:number-rows-spanned="4">
            <text:p>12,385,051</text:p>
          </table:table-cell>
          <table:table-cell office:value-type="float" office:value="2698546">
            <text:p>2,698,546</text:p>
          </table:table-cell>
          <table:table-cell office:value-type="float" office:value="4240000" table:number-columns-spanned="1" table:number-rows-spanned="2">
            <text:p>4,2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8145051">
            <text:p>8,145,0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總計</text:p>
          </table:table-cell>
          <table:table-cell office:value-type="float" office:value="955465051">
            <text:p>955,465,051</text:p>
          </table:table-cell>
          <table:table-cell office:value-type="string">
            <text:p>-</text:p>
          </table:table-cell>
          <table:table-cell office:value-type="float" office:value="955465051" table:number-columns-spanned="1" table:number-rows-spanned="4">
            <text:p>955,465,051</text:p>
          </table:table-cell>
          <table:table-cell office:value-type="float" office:value="115322051" table:number-columns-spanned="1" table:number-rows-spanned="4">
            <text:p>115,322,051</text:p>
          </table:table-cell>
          <table:table-cell office:value-type="float" office:value="29480532">
            <text:p>29,480,532</text:p>
          </table:table-cell>
          <table:table-cell office:value-type="float" office:value="32680255" table:number-columns-spanned="1" table:number-rows-spanned="2">
            <text:p>32,680,25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82641796">
            <text:p>82,641,79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0316515" table:number-columns-spanned="1" table:number-rows-spanned="2">
            <text:p>10,316,51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7" table:number-rows-repeated="1048294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  <table:named-range table:name="Excel_BuiltIn_Print_Titles" table:base-cell-address="$附表1.$A$1" table:cell-range-address="$附表1.$A$1:.$AMJ$5" table:range-usable-as="repeat-column repeat-row"/>
        </table:named-expressions>
      </table:table>
      <table:table table:name="附表2" table:style-name="ta2" table:print="false">
        <table:table-column table:style-name="co1" table:number-columns-repeated="4" table:default-cell-style-name="ce4"/>
        <table:table-column table:style-name="co11" table:default-cell-style-name="ce6"/>
        <table:table-column table:style-name="co12" table:default-cell-style-name="ce9"/>
        <table:table-column table:style-name="co13" table:number-columns-repeated="3" table:default-cell-style-name="ce9"/>
        <table:table-column table:style-name="co14" table:default-cell-style-name="ce9"/>
        <table:table-column table:style-name="co13" table:number-columns-repeated="4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39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5" table:number-rows-spanned="1">
              <text:p>預算數</text:p>
            </table:table-cell>
            <table:covered-table-cell table:number-columns-repeated="4" table:style-name="ce7"/>
            <table:table-cell table:style-name="ce8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6" office:value-type="string" table:number-columns-spanned="2" table:number-rows-spanned="1">
              <text:p>執行數</text:p>
            </table:table-cell>
            <table:covered-table-cell table:style-name="ce16"/>
            <table:table-cell table:style-name="ce8" office:value-type="string" table:number-columns-spanned="1" table:number-rows-spanned="2">
              <text:p>分配數餘額</text:p>
              <text:p>(4)=(1)-(2)-(3)</text:p>
            </table:table-cell>
            <table:table-cell table:number-columns-repeated="1010"/>
          </table:table-row>
          <table:table-row table:style-name="ro2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一預備金</text:p>
            </table:table-cell>
            <table:table-cell table:style-name="ce8" office:value-type="string">
              <text:p>經費流用數</text:p>
            </table:table-cell>
            <table:table-cell table:style-name="ce8" office:value-type="string">
              <text:p>調整待遇準備</text:p>
            </table:table-cell>
            <table:table-cell table:style-name="ce10" office:value-type="string" table:number-columns-spanned="1" table:number-rows-spanned="2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table-cell table:style-name="ce8" office:value-type="string" table:number-columns-spanned="1" table:number-rows-spanned="2">
              <text:p>應付數(3)</text:p>
            </table:table-cell>
            <table:covered-table-cell table:style-name="ce8"/>
            <table:table-cell table:style-name="ce15" table:number-columns-repeated="1010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追加(減)數</text:p>
            </table:table-cell>
            <table:table-cell table:style-name="ce8" office:value-type="string">
              <text:p>第二預備金</text:p>
            </table:table-cell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8" office:value-type="string">
              <text:p>備註(預付款)</text:p>
            </table:table-cell>
            <table:table-cell table:style-name="ce15" table:number-columns-repeated="1010"/>
          </table:table-row>
        </table:table-header-rows>
        <table:table-row table:style-name="ro5">
          <table:table-cell table:style-name="ce3"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10000</text:p>
            <text:p>一般行政</text:p>
          </table:table-cell>
          <table:table-cell office:value-type="float" office:value="223680000">
            <text:p>223,680,000</text:p>
          </table:table-cell>
          <table:table-cell table:number-columns-repeated="3" office:value-type="string">
            <text:p>-</text:p>
          </table:table-cell>
          <table:table-cell office:value-type="float" office:value="223680000" table:number-columns-spanned="1" table:number-rows-spanned="2">
            <text:p>223,680,000</text:p>
          </table:table-cell>
          <table:table-cell office:value-type="float" office:value="68599000" table:number-columns-spanned="1" table:number-rows-spanned="2">
            <text:p>68,599,000</text:p>
          </table:table-cell>
          <table:table-cell office:value-type="float" office:value="13662660">
            <text:p>13,662,66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8759984">
            <text:p>18,759,9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9839016">
            <text:p>49,839,016</text:p>
          </table:table-cell>
          <table:covered-table-cell/>
          <table:table-cell office:value-type="float" office:value="9999043">
            <text:p>9,999,043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10700</text:p>
            <text:p>　行政管理</text:p>
          </table:table-cell>
          <table:table-cell office:value-type="float" office:value="223680000">
            <text:p>223,680,000</text:p>
          </table:table-cell>
          <table:table-cell table:number-columns-repeated="3" office:value-type="string">
            <text:p>-</text:p>
          </table:table-cell>
          <table:table-cell office:value-type="float" office:value="223680000" table:number-columns-spanned="1" table:number-rows-spanned="2">
            <text:p>223,680,000</text:p>
          </table:table-cell>
          <table:table-cell office:value-type="float" office:value="68599000" table:number-columns-spanned="1" table:number-rows-spanned="2">
            <text:p>68,599,000</text:p>
          </table:table-cell>
          <table:table-cell office:value-type="float" office:value="13662660">
            <text:p>13,662,66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8759984">
            <text:p>18,759,9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9839016">
            <text:p>49,839,016</text:p>
          </table:table-cell>
          <table:covered-table-cell/>
          <table:table-cell office:value-type="float" office:value="9999043">
            <text:p>9,999,043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　　3702015010701</text:p>
            <text:p>　　人員維持費</text:p>
          </table:table-cell>
          <table:table-cell office:value-type="float" office:value="164734000">
            <text:p>164,734,000</text:p>
          </table:table-cell>
          <table:table-cell table:number-columns-repeated="3" office:value-type="string">
            <text:p>-</text:p>
          </table:table-cell>
          <table:table-cell office:value-type="float" office:value="164734000" table:number-columns-spanned="1" table:number-rows-spanned="2">
            <text:p>164,734,000</text:p>
          </table:table-cell>
          <table:table-cell office:value-type="float" office:value="57065000" table:number-columns-spanned="1" table:number-rows-spanned="2">
            <text:p>57,065,000</text:p>
          </table:table-cell>
          <table:table-cell office:value-type="float" office:value="10086844">
            <text:p>10,086,84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7480917">
            <text:p>17,480,91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9584083">
            <text:p>39,584,083</text:p>
          </table:table-cell>
          <table:covered-table-cell/>
          <table:table-cell office:value-type="float" office:value="9999043">
            <text:p>9,999,043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　人事費</text:p>
          </table:table-cell>
          <table:table-cell office:value-type="float" office:value="164734000">
            <text:p>164,734,000</text:p>
          </table:table-cell>
          <table:table-cell table:number-columns-repeated="3" office:value-type="string">
            <text:p>-</text:p>
          </table:table-cell>
          <table:table-cell office:value-type="float" office:value="164734000" table:number-columns-spanned="1" table:number-rows-spanned="2">
            <text:p>164,734,000</text:p>
          </table:table-cell>
          <table:table-cell office:value-type="float" office:value="57065000" table:number-columns-spanned="1" table:number-rows-spanned="2">
            <text:p>57,065,000</text:p>
          </table:table-cell>
          <table:table-cell office:value-type="float" office:value="10086844">
            <text:p>10,086,84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7480917">
            <text:p>17,480,91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9584083">
            <text:p>39,584,083</text:p>
          </table:table-cell>
          <table:covered-table-cell/>
          <table:table-cell office:value-type="float" office:value="9999043">
            <text:p>9,999,043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　　3702015010702</text:p>
            <text:p>　　一般業務</text:p>
          </table:table-cell>
          <table:table-cell office:value-type="float" office:value="58946000">
            <text:p>58,946,000</text:p>
          </table:table-cell>
          <table:table-cell table:number-columns-repeated="3" office:value-type="string">
            <text:p>-</text:p>
          </table:table-cell>
          <table:table-cell office:value-type="float" office:value="58946000" table:number-columns-spanned="1" table:number-rows-spanned="2">
            <text:p>58,946,000</text:p>
          </table:table-cell>
          <table:table-cell office:value-type="float" office:value="11534000" table:number-columns-spanned="1" table:number-rows-spanned="2">
            <text:p>11,534,000</text:p>
          </table:table-cell>
          <table:table-cell office:value-type="float" office:value="3575816">
            <text:p>3,575,8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79067">
            <text:p>1,279,06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0254933">
            <text:p>10,254,93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　業務費</text:p>
          </table:table-cell>
          <table:table-cell office:value-type="float" office:value="58238000">
            <text:p>58,238,000</text:p>
          </table:table-cell>
          <table:table-cell table:number-columns-repeated="3" office:value-type="string">
            <text:p>-</text:p>
          </table:table-cell>
          <table:table-cell office:value-type="float" office:value="58238000" table:number-columns-spanned="1" table:number-rows-spanned="2">
            <text:p>58,238,000</text:p>
          </table:table-cell>
          <table:table-cell office:value-type="float" office:value="11298000" table:number-columns-spanned="1" table:number-rows-spanned="2">
            <text:p>11,298,000</text:p>
          </table:table-cell>
          <table:table-cell office:value-type="float" office:value="3575816">
            <text:p>3,575,8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57067">
            <text:p>1,257,06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0040933">
            <text:p>10,040,93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　獎補助費</text:p>
          </table:table-cell>
          <table:table-cell office:value-type="float" office:value="708000">
            <text:p>708,000</text:p>
          </table:table-cell>
          <table:table-cell table:number-columns-repeated="3" office:value-type="string">
            <text:p>-</text:p>
          </table:table-cell>
          <table:table-cell office:value-type="float" office:value="708000" table:number-columns-spanned="1" table:number-rows-spanned="2">
            <text:p>708,000</text:p>
          </table:table-cell>
          <table:table-cell office:value-type="float" office:value="236000" table:number-columns-spanned="1" table:number-rows-spanned="2">
            <text:p>236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2000">
            <text:p>22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14000">
            <text:p>214,0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60000</text:p>
            <text:p>區政業務</text:p>
          </table:table-cell>
          <table:table-cell office:value-type="float" office:value="247785000">
            <text:p>247,785,000</text:p>
          </table:table-cell>
          <table:table-cell table:number-columns-repeated="3" office:value-type="string">
            <text:p>-</text:p>
          </table:table-cell>
          <table:table-cell office:value-type="float" office:value="247785000" table:number-columns-spanned="1" table:number-rows-spanned="2">
            <text:p>247,785,000</text:p>
          </table:table-cell>
          <table:table-cell office:value-type="float" office:value="20722000" table:number-columns-spanned="1" table:number-rows-spanned="2">
            <text:p>20,722,000</text:p>
          </table:table-cell>
          <table:table-cell office:value-type="float" office:value="8450371">
            <text:p>8,450,37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878588">
            <text:p>6,878,58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843412">
            <text:p>13,843,41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60100</text:p>
            <text:p>　區政工作</text:p>
          </table:table-cell>
          <table:table-cell office:value-type="float" office:value="247785000">
            <text:p>247,785,000</text:p>
          </table:table-cell>
          <table:table-cell table:number-columns-repeated="3" office:value-type="string">
            <text:p>-</text:p>
          </table:table-cell>
          <table:table-cell office:value-type="float" office:value="247785000" table:number-columns-spanned="1" table:number-rows-spanned="2">
            <text:p>247,785,000</text:p>
          </table:table-cell>
          <table:table-cell office:value-type="float" office:value="20722000" table:number-columns-spanned="1" table:number-rows-spanned="2">
            <text:p>20,722,000</text:p>
          </table:table-cell>
          <table:table-cell office:value-type="float" office:value="8450371">
            <text:p>8,450,37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878588">
            <text:p>6,878,58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843412">
            <text:p>13,843,41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1241000">
            <text:p>1,241,000</text:p>
          </table:table-cell>
          <table:table-cell table:number-columns-repeated="3" office:value-type="string">
            <text:p>-</text:p>
          </table:table-cell>
          <table:table-cell office:value-type="float" office:value="1241000" table:number-columns-spanned="1" table:number-rows-spanned="2">
            <text:p>1,241,000</text:p>
          </table:table-cell>
          <table:table-cell office:value-type="float" office:value="161000" table:number-columns-spanned="1" table:number-rows-spanned="2">
            <text:p>161,000</text:p>
          </table:table-cell>
          <table:table-cell office:value-type="float" office:value="36316">
            <text:p>36,3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0579">
            <text:p>40,57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0421">
            <text:p>120,42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240544000">
            <text:p>240,544,000</text:p>
          </table:table-cell>
          <table:table-cell table:number-columns-repeated="3" office:value-type="string">
            <text:p>-</text:p>
          </table:table-cell>
          <table:table-cell office:value-type="float" office:value="240544000" table:number-columns-spanned="1" table:number-rows-spanned="2">
            <text:p>240,544,000</text:p>
          </table:table-cell>
          <table:table-cell office:value-type="float" office:value="20361000" table:number-columns-spanned="1" table:number-rows-spanned="2">
            <text:p>20,361,000</text:p>
          </table:table-cell>
          <table:table-cell office:value-type="float" office:value="8354055">
            <text:p>8,354,05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718009">
            <text:p>6,718,00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642991">
            <text:p>13,642,99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6000000">
            <text:p>6,000,000</text:p>
          </table:table-cell>
          <table:table-cell table:number-columns-repeated="3" office:value-type="string">
            <text:p>-</text:p>
          </table:table-cell>
          <table:table-cell office:value-type="float" office:value="6000000" table:number-columns-spanned="1" table:number-rows-spanned="2">
            <text:p>6,000,000</text:p>
          </table:table-cell>
          <table:table-cell office:value-type="float" office:value="200000" table:number-columns-spanned="1" table:number-rows-spanned="2">
            <text:p>200,000</text:p>
          </table:table-cell>
          <table:table-cell office:value-type="float" office:value="60000">
            <text:p>60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0000">
            <text:p>12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80000">
            <text:p>80,0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302015050000</text:p>
            <text:p>文化業務</text:p>
          </table:table-cell>
          <table:table-cell office:value-type="float" office:value="19896000">
            <text:p>19,896,000</text:p>
          </table:table-cell>
          <table:table-cell table:number-columns-repeated="3" office:value-type="string">
            <text:p>-</text:p>
          </table:table-cell>
          <table:table-cell office:value-type="float" office:value="19896000" table:number-columns-spanned="1" table:number-rows-spanned="2">
            <text:p>19,896,000</text:p>
          </table:table-cell>
          <table:table-cell office:value-type="float" office:value="380000" table:number-columns-spanned="1" table:number-rows-spanned="2">
            <text:p>380,000</text:p>
          </table:table-cell>
          <table:table-cell office:value-type="float" office:value="283558">
            <text:p>283,55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402">
            <text:p>63,40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16598">
            <text:p>316,59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302015050900</text:p>
            <text:p>　人文工作</text:p>
          </table:table-cell>
          <table:table-cell office:value-type="float" office:value="19896000">
            <text:p>19,896,000</text:p>
          </table:table-cell>
          <table:table-cell table:number-columns-repeated="3" office:value-type="string">
            <text:p>-</text:p>
          </table:table-cell>
          <table:table-cell office:value-type="float" office:value="19896000" table:number-columns-spanned="1" table:number-rows-spanned="2">
            <text:p>19,896,000</text:p>
          </table:table-cell>
          <table:table-cell office:value-type="float" office:value="380000" table:number-columns-spanned="1" table:number-rows-spanned="2">
            <text:p>380,000</text:p>
          </table:table-cell>
          <table:table-cell office:value-type="float" office:value="283558">
            <text:p>283,55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402">
            <text:p>63,40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16598">
            <text:p>316,59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112000">
            <text:p>112,000</text:p>
          </table:table-cell>
          <table:table-cell table:number-columns-repeated="3" office:value-type="string">
            <text:p>-</text:p>
          </table:table-cell>
          <table:table-cell office:value-type="float" office:value="112000" table:number-columns-spanned="1" table:number-rows-spanned="2">
            <text:p>112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18084000">
            <text:p>18,084,000</text:p>
          </table:table-cell>
          <table:table-cell table:number-columns-repeated="3" office:value-type="string">
            <text:p>-</text:p>
          </table:table-cell>
          <table:table-cell office:value-type="float" office:value="18084000" table:number-columns-spanned="1" table:number-rows-spanned="2">
            <text:p>18,084,000</text:p>
          </table:table-cell>
          <table:table-cell office:value-type="float" office:value="360000" table:number-columns-spanned="1" table:number-rows-spanned="2">
            <text:p>360,000</text:p>
          </table:table-cell>
          <table:table-cell office:value-type="float" office:value="263558">
            <text:p>263,55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402">
            <text:p>63,40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96598">
            <text:p>296,59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1700000">
            <text:p>1,700,000</text:p>
          </table:table-cell>
          <table:table-cell table:number-columns-repeated="3" office:value-type="string">
            <text:p>-</text:p>
          </table:table-cell>
          <table:table-cell office:value-type="float" office:value="1700000" table:number-columns-spanned="1" table:number-rows-spanned="2">
            <text:p>1,700,000</text:p>
          </table:table-cell>
          <table:table-cell office:value-type="float" office:value="20000" table:number-columns-spanned="1" table:number-rows-spanned="2">
            <text:p>20,000</text:p>
          </table:table-cell>
          <table:table-cell office:value-type="float" office:value="20000">
            <text:p>2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0000">
            <text:p>20,0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4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702015040000</text:p>
            <text:p>工務業務</text:p>
          </table:table-cell>
          <table:table-cell office:value-type="float" office:value="143819000">
            <text:p>143,819,000</text:p>
          </table:table-cell>
          <table:table-cell table:number-columns-repeated="3" office:value-type="string">
            <text:p>-</text:p>
          </table:table-cell>
          <table:table-cell office:value-type="float" office:value="143819000" table:number-columns-spanned="1" table:number-rows-spanned="2">
            <text:p>143,819,000</text:p>
          </table:table-cell>
          <table:table-cell office:value-type="float" office:value="4728000" table:number-columns-spanned="1" table:number-rows-spanned="2">
            <text:p>4,728,000</text:p>
          </table:table-cell>
          <table:table-cell office:value-type="float" office:value="1165050">
            <text:p>1,165,05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7862">
            <text:p>1,967,86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760138">
            <text:p>2,760,138</text:p>
          </table:table-cell>
          <table:covered-table-cell/>
          <table:table-cell office:value-type="float" office:value="317472">
            <text:p>317,472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702015040500</text:p>
            <text:p>　農經工作</text:p>
          </table:table-cell>
          <table:table-cell office:value-type="float" office:value="143819000">
            <text:p>143,819,000</text:p>
          </table:table-cell>
          <table:table-cell table:number-columns-repeated="3" office:value-type="string">
            <text:p>-</text:p>
          </table:table-cell>
          <table:table-cell office:value-type="float" office:value="143819000" table:number-columns-spanned="1" table:number-rows-spanned="2">
            <text:p>143,819,000</text:p>
          </table:table-cell>
          <table:table-cell office:value-type="float" office:value="4728000" table:number-columns-spanned="1" table:number-rows-spanned="2">
            <text:p>4,728,000</text:p>
          </table:table-cell>
          <table:table-cell office:value-type="float" office:value="1165050">
            <text:p>1,165,05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7862">
            <text:p>1,967,86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760138">
            <text:p>2,760,138</text:p>
          </table:table-cell>
          <table:covered-table-cell/>
          <table:table-cell office:value-type="float" office:value="317472">
            <text:p>317,472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1</text:p>
            <text:p>　　農經業務</text:p>
          </table:table-cell>
          <table:table-cell office:value-type="float" office:value="22503000">
            <text:p>22,503,000</text:p>
          </table:table-cell>
          <table:table-cell table:number-columns-repeated="3" office:value-type="string">
            <text:p>-</text:p>
          </table:table-cell>
          <table:table-cell office:value-type="float" office:value="22503000" table:number-columns-spanned="1" table:number-rows-spanned="2">
            <text:p>22,503,000</text:p>
          </table:table-cell>
          <table:table-cell office:value-type="float" office:value="1314000" table:number-columns-spanned="1" table:number-rows-spanned="2">
            <text:p>1,314,000</text:p>
          </table:table-cell>
          <table:table-cell office:value-type="float" office:value="466911">
            <text:p>466,91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62971">
            <text:p>162,97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151029">
            <text:p>1,151,029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　人事費</text:p>
          </table:table-cell>
          <table:table-cell office:value-type="float" office:value="866000">
            <text:p>866,000</text:p>
          </table:table-cell>
          <table:table-cell table:number-columns-repeated="3" office:value-type="string">
            <text:p>-</text:p>
          </table:table-cell>
          <table:table-cell office:value-type="float" office:value="866000" table:number-columns-spanned="1" table:number-rows-spanned="2">
            <text:p>866,000</text:p>
          </table:table-cell>
          <table:table-cell office:value-type="float" office:value="166000" table:number-columns-spanned="1" table:number-rows-spanned="2">
            <text:p>166,000</text:p>
          </table:table-cell>
          <table:table-cell office:value-type="float" office:value="37613">
            <text:p>37,61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8344">
            <text:p>38,34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7656">
            <text:p>127,65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　業務費</text:p>
          </table:table-cell>
          <table:table-cell office:value-type="float" office:value="21637000">
            <text:p>21,637,000</text:p>
          </table:table-cell>
          <table:table-cell table:number-columns-repeated="3" office:value-type="string">
            <text:p>-</text:p>
          </table:table-cell>
          <table:table-cell office:value-type="float" office:value="21637000" table:number-columns-spanned="1" table:number-rows-spanned="2">
            <text:p>21,637,000</text:p>
          </table:table-cell>
          <table:table-cell office:value-type="float" office:value="1148000" table:number-columns-spanned="1" table:number-rows-spanned="2">
            <text:p>1,148,000</text:p>
          </table:table-cell>
          <table:table-cell office:value-type="float" office:value="429298">
            <text:p>429,29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4627">
            <text:p>124,62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023373">
            <text:p>1,023,37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2</text:p>
            <text:p>　　工程業務</text:p>
          </table:table-cell>
          <table:table-cell office:value-type="float" office:value="11590000">
            <text:p>11,590,000</text:p>
          </table:table-cell>
          <table:table-cell table:number-columns-repeated="3" office:value-type="string">
            <text:p>-</text:p>
          </table:table-cell>
          <table:table-cell office:value-type="float" office:value="11590000" table:number-columns-spanned="1" table:number-rows-spanned="2">
            <text:p>11,590,000</text:p>
          </table:table-cell>
          <table:table-cell office:value-type="float" office:value="1345000" table:number-columns-spanned="1" table:number-rows-spanned="2">
            <text:p>1,345,000</text:p>
          </table:table-cell>
          <table:table-cell office:value-type="float" office:value="272048">
            <text:p>272,04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84472">
            <text:p>684,47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660528">
            <text:p>660,52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　人事費</text:p>
          </table:table-cell>
          <table:table-cell office:value-type="float" office:value="3060000">
            <text:p>3,060,000</text:p>
          </table:table-cell>
          <table:table-cell table:number-columns-repeated="3" office:value-type="string">
            <text:p>-</text:p>
          </table:table-cell>
          <table:table-cell office:value-type="float" office:value="3060000" table:number-columns-spanned="1" table:number-rows-spanned="2">
            <text:p>3,060,000</text:p>
          </table:table-cell>
          <table:table-cell office:value-type="float" office:value="630000" table:number-columns-spanned="1" table:number-rows-spanned="2">
            <text:p>630,000</text:p>
          </table:table-cell>
          <table:table-cell office:value-type="float" office:value="153046">
            <text:p>153,04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15804">
            <text:p>115,80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14196">
            <text:p>514,19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　業務費</text:p>
          </table:table-cell>
          <table:table-cell office:value-type="float" office:value="8530000">
            <text:p>8,530,000</text:p>
          </table:table-cell>
          <table:table-cell table:number-columns-repeated="3" office:value-type="string">
            <text:p>-</text:p>
          </table:table-cell>
          <table:table-cell office:value-type="float" office:value="8530000" table:number-columns-spanned="1" table:number-rows-spanned="2">
            <text:p>8,530,000</text:p>
          </table:table-cell>
          <table:table-cell office:value-type="float" office:value="715000" table:number-columns-spanned="1" table:number-rows-spanned="2">
            <text:p>715,000</text:p>
          </table:table-cell>
          <table:table-cell office:value-type="float" office:value="119002">
            <text:p>119,00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68668">
            <text:p>568,66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46332">
            <text:p>146,33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3</text:p>
            <text:p>　　公園管理業務</text:p>
          </table:table-cell>
          <table:table-cell office:value-type="float" office:value="109726000">
            <text:p>109,726,000</text:p>
          </table:table-cell>
          <table:table-cell table:number-columns-repeated="3" office:value-type="string">
            <text:p>-</text:p>
          </table:table-cell>
          <table:table-cell office:value-type="float" office:value="109726000" table:number-columns-spanned="1" table:number-rows-spanned="2">
            <text:p>109,726,000</text:p>
          </table:table-cell>
          <table:table-cell office:value-type="float" office:value="2069000" table:number-columns-spanned="1" table:number-rows-spanned="2">
            <text:p>2,069,000</text:p>
          </table:table-cell>
          <table:table-cell office:value-type="float" office:value="426091">
            <text:p>426,09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120419">
            <text:p>1,120,41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948581">
            <text:p>948,581</text:p>
          </table:table-cell>
          <table:covered-table-cell/>
          <table:table-cell office:value-type="float" office:value="317472">
            <text:p>317,472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　人事費</text:p>
          </table:table-cell>
          <table:table-cell office:value-type="float" office:value="2922000">
            <text:p>2,922,000</text:p>
          </table:table-cell>
          <table:table-cell table:number-columns-repeated="3" office:value-type="string">
            <text:p>-</text:p>
          </table:table-cell>
          <table:table-cell office:value-type="float" office:value="2922000" table:number-columns-spanned="1" table:number-rows-spanned="2">
            <text:p>2,922,000</text:p>
          </table:table-cell>
          <table:table-cell office:value-type="float" office:value="641000" table:number-columns-spanned="1" table:number-rows-spanned="2">
            <text:p>641,000</text:p>
          </table:table-cell>
          <table:table-cell office:value-type="float" office:value="151749">
            <text:p>151,74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14409">
            <text:p>114,40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26591">
            <text:p>526,59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　業務費</text:p>
          </table:table-cell>
          <table:table-cell office:value-type="float" office:value="106804000">
            <text:p>106,804,000</text:p>
          </table:table-cell>
          <table:table-cell table:number-columns-repeated="3" office:value-type="string">
            <text:p>-</text:p>
          </table:table-cell>
          <table:table-cell office:value-type="float" office:value="106804000" table:number-columns-spanned="1" table:number-rows-spanned="2">
            <text:p>106,804,000</text:p>
          </table:table-cell>
          <table:table-cell office:value-type="float" office:value="1428000" table:number-columns-spanned="1" table:number-rows-spanned="2">
            <text:p>1,428,000</text:p>
          </table:table-cell>
          <table:table-cell office:value-type="float" office:value="274342">
            <text:p>274,34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006010">
            <text:p>1,006,01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21990">
            <text:p>421,990</text:p>
          </table:table-cell>
          <table:covered-table-cell/>
          <table:table-cell office:value-type="float" office:value="317472">
            <text:p>317,472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6302015020000</text:p>
            <text:p>社政業務</text:p>
          </table:table-cell>
          <table:table-cell office:value-type="float" office:value="24112000">
            <text:p>24,112,000</text:p>
          </table:table-cell>
          <table:table-cell table:number-columns-repeated="3" office:value-type="string">
            <text:p>-</text:p>
          </table:table-cell>
          <table:table-cell office:value-type="float" office:value="24112000" table:number-columns-spanned="1" table:number-rows-spanned="2">
            <text:p>24,112,000</text:p>
          </table:table-cell>
          <table:table-cell office:value-type="float" office:value="2245000" table:number-columns-spanned="1" table:number-rows-spanned="2">
            <text:p>2,245,000</text:p>
          </table:table-cell>
          <table:table-cell office:value-type="float" office:value="706959">
            <text:p>706,95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9441">
            <text:p>199,44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045559">
            <text:p>2,045,559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1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6302015021100</text:p>
            <text:p>　社政工作</text:p>
          </table:table-cell>
          <table:table-cell office:value-type="float" office:value="24112000">
            <text:p>24,112,000</text:p>
          </table:table-cell>
          <table:table-cell table:number-columns-repeated="3" office:value-type="string">
            <text:p>-</text:p>
          </table:table-cell>
          <table:table-cell office:value-type="float" office:value="24112000" table:number-columns-spanned="1" table:number-rows-spanned="2">
            <text:p>24,112,000</text:p>
          </table:table-cell>
          <table:table-cell office:value-type="float" office:value="2245000" table:number-columns-spanned="1" table:number-rows-spanned="2">
            <text:p>2,245,000</text:p>
          </table:table-cell>
          <table:table-cell office:value-type="float" office:value="706959">
            <text:p>706,95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9441">
            <text:p>199,44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045559">
            <text:p>2,045,559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2266000">
            <text:p>2,266,000</text:p>
          </table:table-cell>
          <table:table-cell table:number-columns-repeated="3" office:value-type="string">
            <text:p>-</text:p>
          </table:table-cell>
          <table:table-cell office:value-type="float" office:value="2266000" table:number-columns-spanned="1" table:number-rows-spanned="2">
            <text:p>2,266,000</text:p>
          </table:table-cell>
          <table:table-cell office:value-type="float" office:value="445000" table:number-columns-spanned="1" table:number-rows-spanned="2">
            <text:p>445,000</text:p>
          </table:table-cell>
          <table:table-cell office:value-type="float" office:value="111542">
            <text:p>111,54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72125">
            <text:p>72,12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72875">
            <text:p>372,875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21046000">
            <text:p>21,046,000</text:p>
          </table:table-cell>
          <table:table-cell table:number-columns-repeated="3" office:value-type="string">
            <text:p>-</text:p>
          </table:table-cell>
          <table:table-cell office:value-type="float" office:value="21046000" table:number-columns-spanned="1" table:number-rows-spanned="2">
            <text:p>21,046,000</text:p>
          </table:table-cell>
          <table:table-cell office:value-type="float" office:value="1800000" table:number-columns-spanned="1" table:number-rows-spanned="2">
            <text:p>1,800,000</text:p>
          </table:table-cell>
          <table:table-cell office:value-type="float" office:value="595417">
            <text:p>595,41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7316">
            <text:p>127,31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672684">
            <text:p>1,672,68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table:number-columns-repeated="3" office:value-type="string">
            <text:p>-</text:p>
          </table:table-cell>
          <table:table-cell office:value-type="float" office:value="800000" table:number-columns-spanned="1" table:number-rows-spanned="2">
            <text:p>80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常門合計</text:p>
          </table:table-cell>
          <table:table-cell office:value-type="float" office:value="659292000">
            <text:p>659,292,000</text:p>
          </table:table-cell>
          <table:table-cell table:number-columns-repeated="3" office:value-type="string">
            <text:p>-</text:p>
          </table:table-cell>
          <table:table-cell office:value-type="float" office:value="659292000" table:number-columns-spanned="1" table:number-rows-spanned="2">
            <text:p>659,292,000</text:p>
          </table:table-cell>
          <table:table-cell office:value-type="float" office:value="96674000" table:number-columns-spanned="1" table:number-rows-spanned="2">
            <text:p>96,674,000</text:p>
          </table:table-cell>
          <table:table-cell office:value-type="float" office:value="24268598">
            <text:p>24,268,59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7869277">
            <text:p>27,869,27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68804723">
            <text:p>68,804,723</text:p>
          </table:table-cell>
          <table:covered-table-cell/>
          <table:table-cell office:value-type="float" office:value="10316515">
            <text:p>10,316,515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10000</text:p>
            <text:p>一般行政</text:p>
          </table:table-cell>
          <table:table-cell office:value-type="float" office:value="4875000">
            <text:p>4,875,000</text:p>
          </table:table-cell>
          <table:table-cell table:number-columns-repeated="3" office:value-type="string">
            <text:p>-</text:p>
          </table:table-cell>
          <table:table-cell office:value-type="float" office:value="4875000" table:number-columns-spanned="1" table:number-rows-spanned="2">
            <text:p>4,875,000</text:p>
          </table:table-cell>
          <table:table-cell office:value-type="float" office:value="1427000" table:number-columns-spanned="1" table:number-rows-spanned="2">
            <text:p>1,427,000</text:p>
          </table:table-cell>
          <table:table-cell office:value-type="float" office:value="1367116">
            <text:p>1,367,1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9884">
            <text:p>59,8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10700</text:p>
            <text:p>　行政管理*</text:p>
          </table:table-cell>
          <table:table-cell office:value-type="float" office:value="4875000">
            <text:p>4,875,000</text:p>
          </table:table-cell>
          <table:table-cell table:number-columns-repeated="3" office:value-type="string">
            <text:p>-</text:p>
          </table:table-cell>
          <table:table-cell office:value-type="float" office:value="4875000" table:number-columns-spanned="1" table:number-rows-spanned="2">
            <text:p>4,875,000</text:p>
          </table:table-cell>
          <table:table-cell office:value-type="float" office:value="1427000" table:number-columns-spanned="1" table:number-rows-spanned="2">
            <text:p>1,427,000</text:p>
          </table:table-cell>
          <table:table-cell office:value-type="float" office:value="1367116">
            <text:p>1,367,1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9884">
            <text:p>59,8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　　3702015010702</text:p>
            <text:p>　　一般業務*</text:p>
          </table:table-cell>
          <table:table-cell office:value-type="float" office:value="4875000">
            <text:p>4,875,000</text:p>
          </table:table-cell>
          <table:table-cell table:number-columns-repeated="3" office:value-type="string">
            <text:p>-</text:p>
          </table:table-cell>
          <table:table-cell office:value-type="float" office:value="4875000" table:number-columns-spanned="1" table:number-rows-spanned="2">
            <text:p>4,875,000</text:p>
          </table:table-cell>
          <table:table-cell office:value-type="float" office:value="1427000" table:number-columns-spanned="1" table:number-rows-spanned="2">
            <text:p>1,427,000</text:p>
          </table:table-cell>
          <table:table-cell office:value-type="float" office:value="1367116">
            <text:p>1,367,1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9884">
            <text:p>59,8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　設備及投資*</text:p>
          </table:table-cell>
          <table:table-cell office:value-type="float" office:value="4875000">
            <text:p>4,875,000</text:p>
          </table:table-cell>
          <table:table-cell table:number-columns-repeated="3" office:value-type="string">
            <text:p>-</text:p>
          </table:table-cell>
          <table:table-cell office:value-type="float" office:value="4875000" table:number-columns-spanned="1" table:number-rows-spanned="2">
            <text:p>4,875,000</text:p>
          </table:table-cell>
          <table:table-cell office:value-type="float" office:value="1427000" table:number-columns-spanned="1" table:number-rows-spanned="2">
            <text:p>1,427,000</text:p>
          </table:table-cell>
          <table:table-cell office:value-type="float" office:value="1367116">
            <text:p>1,367,1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9884">
            <text:p>59,8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60000</text:p>
            <text:p>區政業務</text:p>
          </table:table-cell>
          <table:table-cell office:value-type="float" office:value="18339000">
            <text:p>18,339,000</text:p>
          </table:table-cell>
          <table:table-cell table:number-columns-repeated="3" office:value-type="string">
            <text:p>-</text:p>
          </table:table-cell>
          <table:table-cell office:value-type="float" office:value="18339000" table:number-columns-spanned="1" table:number-rows-spanned="2">
            <text:p>18,339,000</text:p>
          </table:table-cell>
          <table:table-cell office:value-type="float" office:value="340000" table:number-columns-spanned="1" table:number-rows-spanned="2">
            <text:p>340,000</text:p>
          </table:table-cell>
          <table:table-cell office:value-type="float" office:value="265839">
            <text:p>265,8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87">
            <text:p>19,68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60100</text:p>
            <text:p>　區政工作*</text:p>
          </table:table-cell>
          <table:table-cell office:value-type="float" office:value="18339000">
            <text:p>18,339,000</text:p>
          </table:table-cell>
          <table:table-cell table:number-columns-repeated="3" office:value-type="string">
            <text:p>-</text:p>
          </table:table-cell>
          <table:table-cell office:value-type="float" office:value="18339000" table:number-columns-spanned="1" table:number-rows-spanned="2">
            <text:p>18,339,000</text:p>
          </table:table-cell>
          <table:table-cell office:value-type="float" office:value="340000" table:number-columns-spanned="1" table:number-rows-spanned="2">
            <text:p>340,000</text:p>
          </table:table-cell>
          <table:table-cell office:value-type="float" office:value="265839">
            <text:p>265,8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87">
            <text:p>19,68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18339000">
            <text:p>18,339,000</text:p>
          </table:table-cell>
          <table:table-cell table:number-columns-repeated="3" office:value-type="string">
            <text:p>-</text:p>
          </table:table-cell>
          <table:table-cell office:value-type="float" office:value="18339000" table:number-columns-spanned="1" table:number-rows-spanned="2">
            <text:p>18,339,000</text:p>
          </table:table-cell>
          <table:table-cell office:value-type="float" office:value="340000" table:number-columns-spanned="1" table:number-rows-spanned="2">
            <text:p>340,000</text:p>
          </table:table-cell>
          <table:table-cell office:value-type="float" office:value="265839">
            <text:p>265,8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87">
            <text:p>19,68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302015050000</text:p>
            <text:p>文化業務</text:p>
          </table:table-cell>
          <table:table-cell office:value-type="float" office:value="50000">
            <text:p>50,000</text:p>
          </table:table-cell>
          <table:table-cell table:number-columns-repeated="3" office:value-type="string">
            <text:p>-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302015050900</text:p>
            <text:p>　人文工作*</text:p>
          </table:table-cell>
          <table:table-cell office:value-type="float" office:value="50000">
            <text:p>50,000</text:p>
          </table:table-cell>
          <table:table-cell table:number-columns-repeated="3" office:value-type="string">
            <text:p>-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50000">
            <text:p>50,000</text:p>
          </table:table-cell>
          <table:table-cell table:number-columns-repeated="3" office:value-type="string">
            <text:p>-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4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702015040000</text:p>
            <text:p>工務業務</text:p>
          </table:table-cell>
          <table:table-cell office:value-type="float" office:value="239594000">
            <text:p>239,594,000</text:p>
          </table:table-cell>
          <table:table-cell table:number-columns-repeated="3" office:value-type="string">
            <text:p>-</text:p>
          </table:table-cell>
          <table:table-cell office:value-type="float" office:value="239594000" table:number-columns-spanned="1" table:number-rows-spanned="2">
            <text:p>239,594,000</text:p>
          </table:table-cell>
          <table:table-cell office:value-type="float" office:value="4496000" table:number-columns-spanned="1" table:number-rows-spanned="2">
            <text:p>4,496,000</text:p>
          </table:table-cell>
          <table:table-cell office:value-type="float" office:value="880433">
            <text:p>880,4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91407">
            <text:p>491,40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702015040500</text:p>
            <text:p>　農經工作*</text:p>
          </table:table-cell>
          <table:table-cell office:value-type="float" office:value="239594000">
            <text:p>239,594,000</text:p>
          </table:table-cell>
          <table:table-cell table:number-columns-repeated="3" office:value-type="string">
            <text:p>-</text:p>
          </table:table-cell>
          <table:table-cell office:value-type="float" office:value="239594000" table:number-columns-spanned="1" table:number-rows-spanned="2">
            <text:p>239,594,000</text:p>
          </table:table-cell>
          <table:table-cell office:value-type="float" office:value="4496000" table:number-columns-spanned="1" table:number-rows-spanned="2">
            <text:p>4,496,000</text:p>
          </table:table-cell>
          <table:table-cell office:value-type="float" office:value="880433">
            <text:p>880,4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91407">
            <text:p>491,40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1</text:p>
            <text:p>　　農經業務*</text:p>
          </table:table-cell>
          <table:table-cell office:value-type="float" office:value="300000">
            <text:p>300,000</text:p>
          </table:table-cell>
          <table:table-cell table:number-columns-repeated="3" office:value-type="string">
            <text:p>-</text:p>
          </table:table-cell>
          <table:table-cell office:value-type="float" office:value="300000" table:number-columns-spanned="1" table:number-rows-spanned="2">
            <text:p>300,000</text:p>
          </table:table-cell>
          <table:table-cell office:value-type="float" office:value="300000" table:number-columns-spanned="1" table:number-rows-spanned="2">
            <text:p>300,000</text:p>
          </table:table-cell>
          <table:table-cell office:value-type="float" office:value="266500">
            <text:p>266,5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3500">
            <text:p>33,5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66500">
            <text:p>266,5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　設備及投資*</text:p>
          </table:table-cell>
          <table:table-cell office:value-type="float" office:value="300000">
            <text:p>300,000</text:p>
          </table:table-cell>
          <table:table-cell table:number-columns-repeated="3" office:value-type="string">
            <text:p>-</text:p>
          </table:table-cell>
          <table:table-cell office:value-type="float" office:value="300000" table:number-columns-spanned="1" table:number-rows-spanned="2">
            <text:p>300,000</text:p>
          </table:table-cell>
          <table:table-cell office:value-type="float" office:value="300000" table:number-columns-spanned="1" table:number-rows-spanned="2">
            <text:p>300,000</text:p>
          </table:table-cell>
          <table:table-cell office:value-type="float" office:value="266500">
            <text:p>266,5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3500">
            <text:p>33,5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66500">
            <text:p>266,5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2</text:p>
            <text:p>　　工程業務*</text:p>
          </table:table-cell>
          <table:table-cell office:value-type="float" office:value="173294000">
            <text:p>173,294,000</text:p>
          </table:table-cell>
          <table:table-cell table:number-columns-repeated="3" office:value-type="string">
            <text:p>-</text:p>
          </table:table-cell>
          <table:table-cell office:value-type="float" office:value="173294000" table:number-columns-spanned="1" table:number-rows-spanned="2">
            <text:p>173,294,000</text:p>
          </table:table-cell>
          <table:table-cell office:value-type="float" office:value="3906000" table:number-columns-spanned="1" table:number-rows-spanned="2">
            <text:p>3,906,000</text:p>
          </table:table-cell>
          <table:table-cell office:value-type="float" office:value="530443">
            <text:p>530,44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33455">
            <text:p>433,45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472545">
            <text:p>3,472,545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　設備及投資*</text:p>
          </table:table-cell>
          <table:table-cell office:value-type="float" office:value="173294000">
            <text:p>173,294,000</text:p>
          </table:table-cell>
          <table:table-cell table:number-columns-repeated="3" office:value-type="string">
            <text:p>-</text:p>
          </table:table-cell>
          <table:table-cell office:value-type="float" office:value="173294000" table:number-columns-spanned="1" table:number-rows-spanned="2">
            <text:p>173,294,000</text:p>
          </table:table-cell>
          <table:table-cell office:value-type="float" office:value="3906000" table:number-columns-spanned="1" table:number-rows-spanned="2">
            <text:p>3,906,000</text:p>
          </table:table-cell>
          <table:table-cell office:value-type="float" office:value="530443">
            <text:p>530,44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33455">
            <text:p>433,45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472545">
            <text:p>3,472,545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3</text:p>
            <text:p>　　公園管理業務*</text:p>
          </table:table-cell>
          <table:table-cell office:value-type="float" office:value="66000000">
            <text:p>66,000,000</text:p>
          </table:table-cell>
          <table:table-cell table:number-columns-repeated="3" office:value-type="string">
            <text:p>-</text:p>
          </table:table-cell>
          <table:table-cell office:value-type="float" office:value="66000000" table:number-columns-spanned="1" table:number-rows-spanned="2">
            <text:p>66,000,000</text:p>
          </table:table-cell>
          <table:table-cell office:value-type="float" office:value="290000" table:number-columns-spanned="1" table:number-rows-spanned="2">
            <text:p>290,000</text:p>
          </table:table-cell>
          <table:table-cell office:value-type="float" office:value="83490">
            <text:p>83,49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4452">
            <text:p>24,45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65548">
            <text:p>265,54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　設備及投資*</text:p>
          </table:table-cell>
          <table:table-cell office:value-type="float" office:value="66000000">
            <text:p>66,000,000</text:p>
          </table:table-cell>
          <table:table-cell table:number-columns-repeated="3" office:value-type="string">
            <text:p>-</text:p>
          </table:table-cell>
          <table:table-cell office:value-type="float" office:value="66000000" table:number-columns-spanned="1" table:number-rows-spanned="2">
            <text:p>66,000,000</text:p>
          </table:table-cell>
          <table:table-cell office:value-type="float" office:value="290000" table:number-columns-spanned="1" table:number-rows-spanned="2">
            <text:p>290,000</text:p>
          </table:table-cell>
          <table:table-cell office:value-type="float" office:value="83490">
            <text:p>83,49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4452">
            <text:p>24,45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65548">
            <text:p>265,54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6302015020000</text:p>
            <text:p>社政業務</text:p>
          </table:table-cell>
          <table:table-cell office:value-type="float" office:value="20930000">
            <text:p>20,930,000</text:p>
          </table:table-cell>
          <table:table-cell table:number-columns-repeated="3" office:value-type="string">
            <text:p>-</text:p>
          </table:table-cell>
          <table:table-cell office:value-type="float" office:value="20930000" table:number-columns-spanned="1" table:number-rows-spanned="2">
            <text:p>20,9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1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6302015021100</text:p>
            <text:p>　社政工作*</text:p>
          </table:table-cell>
          <table:table-cell office:value-type="float" office:value="20930000">
            <text:p>20,930,000</text:p>
          </table:table-cell>
          <table:table-cell table:number-columns-repeated="3" office:value-type="string">
            <text:p>-</text:p>
          </table:table-cell>
          <table:table-cell office:value-type="float" office:value="20930000" table:number-columns-spanned="1" table:number-rows-spanned="2">
            <text:p>20,9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20930000">
            <text:p>20,930,000</text:p>
          </table:table-cell>
          <table:table-cell table:number-columns-repeated="3" office:value-type="string">
            <text:p>-</text:p>
          </table:table-cell>
          <table:table-cell office:value-type="float" office:value="20930000" table:number-columns-spanned="1" table:number-rows-spanned="2">
            <text:p>20,9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資本門合計</text:p>
          </table:table-cell>
          <table:table-cell office:value-type="float" office:value="283788000">
            <text:p>283,788,000</text:p>
          </table:table-cell>
          <table:table-cell table:number-columns-repeated="3" office:value-type="string">
            <text:p>-</text:p>
          </table:table-cell>
          <table:table-cell office:value-type="float" office:value="283788000" table:number-columns-spanned="1" table:number-rows-spanned="2">
            <text:p>283,788,000</text:p>
          </table:table-cell>
          <table:table-cell office:value-type="float" office:value="6263000" table:number-columns-spanned="1" table:number-rows-spanned="2">
            <text:p>6,263,000</text:p>
          </table:table-cell>
          <table:table-cell office:value-type="float" office:value="2513388">
            <text:p>2,513,38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70978">
            <text:p>570,97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692022">
            <text:p>5,692,02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資門合計</text:p>
          </table:table-cell>
          <table:table-cell office:value-type="float" office:value="943080000">
            <text:p>943,080,000</text:p>
          </table:table-cell>
          <table:table-cell table:number-columns-repeated="3" office:value-type="string">
            <text:p>-</text:p>
          </table:table-cell>
          <table:table-cell office:value-type="float" office:value="943080000" table:number-columns-spanned="1" table:number-rows-spanned="2">
            <text:p>943,080,000</text:p>
          </table:table-cell>
          <table:table-cell office:value-type="float" office:value="102937000" table:number-columns-spanned="1" table:number-rows-spanned="2">
            <text:p>102,937,000</text:p>
          </table:table-cell>
          <table:table-cell office:value-type="float" office:value="26781986">
            <text:p>26,781,98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8440255">
            <text:p>28,440,25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4496745">
            <text:p>74,496,745</text:p>
          </table:table-cell>
          <table:covered-table-cell/>
          <table:table-cell office:value-type="float" office:value="10316515">
            <text:p>10,316,515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7602015050000</text:p>
            <text:p>公務人員退休及撫卹給付</text:p>
          </table:table-cell>
          <table:table-cell office:value-type="float" office:value="7892651">
            <text:p>7,892,651</text:p>
          </table:table-cell>
          <table:table-cell table:number-columns-repeated="3" office:value-type="string">
            <text:p>-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7602015050100</text:p>
            <text:p>　公務人員退休及撫卹給付</text:p>
          </table:table-cell>
          <table:table-cell office:value-type="float" office:value="7892651">
            <text:p>7,892,651</text:p>
          </table:table-cell>
          <table:table-cell table:number-columns-repeated="3" office:value-type="string">
            <text:p>-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7892651">
            <text:p>7,892,651</text:p>
          </table:table-cell>
          <table:table-cell table:number-columns-repeated="3" office:value-type="string">
            <text:p>-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8902015030000</text:p>
            <text:p>災害準備金</text:p>
          </table:table-cell>
          <table:table-cell office:value-type="float" office:value="4240000">
            <text:p>4,240,000</text:p>
          </table:table-cell>
          <table:table-cell table:number-columns-repeated="3"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office:value-type="float" office:value="4240000" table:number-columns-spanned="1" table:number-rows-spanned="2">
            <text:p>4,24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240000">
            <text:p>4,24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8902015030100</text:p>
            <text:p>　災害準備金</text:p>
          </table:table-cell>
          <table:table-cell office:value-type="float" office:value="4240000">
            <text:p>4,240,000</text:p>
          </table:table-cell>
          <table:table-cell table:number-columns-repeated="3"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office:value-type="float" office:value="4240000" table:number-columns-spanned="1" table:number-rows-spanned="2">
            <text:p>4,24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240000">
            <text:p>4,24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400000">
            <text:p>400,000</text:p>
          </table:table-cell>
          <table:table-cell table:number-columns-repeated="3" office:value-type="string">
            <text:p>-</text:p>
          </table:table-cell>
          <table:table-cell office:value-type="float" office:value="400000" table:number-columns-spanned="1" table:number-rows-spanned="2">
            <text:p>400,000</text:p>
          </table:table-cell>
          <table:table-cell office:value-type="float" office:value="400000" table:number-columns-spanned="1" table:number-rows-spanned="2">
            <text:p>40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00000">
            <text:p>40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3840000">
            <text:p>3,840,000</text:p>
          </table:table-cell>
          <table:table-cell table:number-columns-repeated="3" office:value-type="string">
            <text:p>-</text:p>
          </table:table-cell>
          <table:table-cell office:value-type="float" office:value="3840000" table:number-columns-spanned="1" table:number-rows-spanned="2">
            <text:p>3,840,000</text:p>
          </table:table-cell>
          <table:table-cell office:value-type="float" office:value="3840000" table:number-columns-spanned="1" table:number-rows-spanned="2">
            <text:p>3,84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840000">
            <text:p>3,84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8902015060000</text:p>
            <text:p>公務人員各項補助及慰問金</text:p>
          </table:table-cell>
          <table:table-cell office:value-type="float" office:value="252400">
            <text:p>252,400</text:p>
          </table:table-cell>
          <table:table-cell table:number-columns-repeated="3" office:value-type="string">
            <text:p>-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8902015060100</text:p>
            <text:p>　公務人員各項補助及慰問金</text:p>
          </table:table-cell>
          <table:table-cell office:value-type="float" office:value="252400">
            <text:p>252,400</text:p>
          </table:table-cell>
          <table:table-cell table:number-columns-repeated="3" office:value-type="string">
            <text:p>-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252400">
            <text:p>252,400</text:p>
          </table:table-cell>
          <table:table-cell table:number-columns-repeated="3" office:value-type="string">
            <text:p>-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統籌科目合計</text:p>
          </table:table-cell>
          <table:table-cell office:value-type="float" office:value="12385051">
            <text:p>12,385,051</text:p>
          </table:table-cell>
          <table:table-cell table:number-columns-repeated="3" office:value-type="string">
            <text:p>-</text:p>
          </table:table-cell>
          <table:table-cell office:value-type="float" office:value="12385051" table:number-columns-spanned="1" table:number-rows-spanned="2">
            <text:p>12,385,051</text:p>
          </table:table-cell>
          <table:table-cell office:value-type="float" office:value="12385051" table:number-columns-spanned="1" table:number-rows-spanned="2">
            <text:p>12,385,051</text:p>
          </table:table-cell>
          <table:table-cell office:value-type="float" office:value="2698546">
            <text:p>2,698,54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240000">
            <text:p>4,24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8145051">
            <text:p>8,145,0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總計</text:p>
          </table:table-cell>
          <table:table-cell office:value-type="float" office:value="955465051">
            <text:p>955,465,051</text:p>
          </table:table-cell>
          <table:table-cell table:number-columns-repeated="3" office:value-type="string">
            <text:p>-</text:p>
          </table:table-cell>
          <table:table-cell office:value-type="float" office:value="955465051" table:number-columns-spanned="1" table:number-rows-spanned="2">
            <text:p>955,465,051</text:p>
          </table:table-cell>
          <table:table-cell office:value-type="float" office:value="115322051" table:number-columns-spanned="1" table:number-rows-spanned="2">
            <text:p>115,322,051</text:p>
          </table:table-cell>
          <table:table-cell office:value-type="float" office:value="29480532">
            <text:p>29,480,53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2680255">
            <text:p>32,680,25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82641796">
            <text:p>82,641,796</text:p>
          </table:table-cell>
          <table:covered-table-cell/>
          <table:table-cell office:value-type="float" office:value="10316515">
            <text:p>10,316,515</text:p>
          </table:table-cell>
          <table:table-cell table:number-columns-repeated="1010"/>
        </table:table-row>
        <table:table-row table:style-name="ro9" table:number-rows-repeated="1048434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Titles" table:base-cell-address="$附表1.$A$1" table:cell-range-address="$附表2.$A$1:.$AMJ$3" table:range-usable-as="repeat-column repeat-row"/>
        </table:named-expressions>
      </table:table>
      <table:named-expressions>
        <table:named-expression table:name="LOCAL_DATE_SEPARATOR" table:base-cell-address="$附表1.$A$1" table:expression="INDEX(#NAME!();17)"/>
        <table:named-expression table:name="LOCAL_DAY_FORMAT" table:base-cell-address="$附表1.$A$1" table:expression="INDEX(#NAME!();21)"/>
        <table:named-expression table:name="LOCAL_HOUR_FORMAT" table:base-cell-address="$附表1.$A$1" table:expression="INDEX(#NAME!();22)"/>
        <table:named-expression table:name="LOCAL_MINUTE_FORMAT" table:base-cell-address="$附表1.$A$1" table:expression="INDEX(#NAME!();23)"/>
        <table:named-expression table:name="LOCAL_MONTH_FORMAT" table:base-cell-address="$附表1.$A$1" table:expression="INDEX(#NAME!();20)"/>
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附表1.$A$1" table:expression="INDEX(#NAME!();24)"/>
        <table:named-expression table:name="LOCAL_TIME_SEPARATOR" table:base-cell-address="$附表1.$A$1" table:expression="INDEX(#NAME!();18)"/>
        <table:named-expression table:name="LOCAL_YEAR_FORMAT" table:base-cell-address="$附表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Yes</number:text>
    </number:number-style>
    <number:number-style style:name="N140P1" style:volatile="true">
      <number:text>Yes</number:text>
    </number:number-style>
    <number:number-style style:name="N140">
      <number:text>No</number:text>
      <style:map style:condition="value()&gt;0" style:apply-style-name="N140P0"/>
      <style:map style:condition="value()&lt;0" style:apply-style-name="N140P1"/>
    </number:number-style>
    <number:number-style style:name="N141P0" style:volatile="true">
      <number:text>True</number:text>
    </number:number-style>
    <number:number-style style:name="N141P1" style:volatile="true">
      <number:text>True</number:text>
    </number:number-style>
    <number:number-style style:name="N141">
      <number:text>False</number:text>
      <style:map style:condition="value()&gt;0" style:apply-style-name="N141P0"/>
      <style:map style:condition="value()&lt;0" style:apply-style-name="N141P1"/>
    </number:number-style>
    <number:number-style style:name="N142P0" style:volatile="true">
      <number:text>On</number:text>
    </number:number-style>
    <number:number-style style:name="N142P1" style:volatile="true">
      <number:text>On</number:text>
    </number:number-style>
    <number:number-style style:name="N142">
      <number:text>Off</number:text>
      <style:map style:condition="value()&gt;0" style:apply-style-name="N142P0"/>
      <style:map style:condition="value()&lt;0" style:apply-style-name="N142P1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輔色1" style:display-name="20% - 輔色1" style:family="table-cell" style:parent-style-name="Default">
      <style:table-cell-properties fo:background-color="#cc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/>
      <style:text-properties fo:color="#9933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備註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合計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/>
      <style:text-properties fo:color="#80008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/>
      <style:text-properties fo:color="#008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1" style:display-name="標題 1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5pt" fo:font-style="normal" fo:text-shadow="none" style:text-underline-style="none" fo:font-weight="bold" style:font-name-asian="新細明體" style:font-size-asian="15pt" style:font-style-asian="normal" style:font-weight-asian="bold" style:font-size-complex="15pt" style:font-style-complex="normal" style:font-weight-complex="bold"/>
    </style:style>
    <style:style style:name="標題_20_2" style:display-name="標題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3pt" fo:font-style="normal" fo:text-shadow="none" style:text-underline-style="none" fo:font-weight="bold" style:font-name-asian="新細明體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ext-properties fo:color="#003366" style:text-outline="false" style:text-line-through-style="none" style:font-name="新細明體" fo:font-size="18pt" fo:font-style="normal" fo:text-shadow="none" style:text-underline-style="none" fo:font-weight="bold" style:font-name-asian="新細明體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ext-properties fo:color="#808080" style:text-outline="false" style:text-line-through-style="none" style:font-name="新細明體" fo:font-size="12pt" fo:font-style="italic" fo:text-shadow="none" style:text-underline-style="none" fo:font-weight="normal" style:font-name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ext-properties fo:color="#ff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0.801cm" fo:margin-right="0.801cm" style:print-page-order="ltr" style:scale-to="100%" style:table-centering="horizontal" style:writing-mode="lr-tb"/>
      <style:header-style>
        <style:header-footer-properties fo:min-height="0.751cm" fo:margin-left="1.099cm" fo:margin-right="1.099cm" fo:margin-bottom="0.519cm"/>
      </style:header-style>
      <style:footer-style>
        <style:header-footer-properties fo:min-height="0.751cm" fo:margin-left="1.099cm" fo:margin-right="1.09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MT6" style:family="text">
      <style:text-properties style:use-window-font-color="true" style:text-outline="false" style:text-line-through-style="none" style:text-position="0% 100%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4-24">2023/04/24</text:date>, <text:time>14:33:32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附表1" style:display-name="PageStyle_附表1" style:page-layout-name="Mpm3">
      <style:header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4/24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4/24</text:span></text:p>
        </style:region-right>
      </style:footer-left>
    </style:master-page>
    <style:master-page style:name="PageStyle_5f_附表2" style:display-name="PageStyle_附表2" style:page-layout-name="Mpm3">
      <style:header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4/24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4/24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user</dc:creator>
    <dc:date>2019-12-18T11:51:41</dc:date>
    <meta:print-date>2019-12-18T11:51:38</meta:print-date>
    <meta:document-statistic meta:table-count="2" meta:cell-count="2382" meta:object-count="0"/>
    <meta:generator>OpenOffice/4.1.11$Win32 OpenOffice.org_project/4111m1$Build-9808</meta:generator>
    <meta:user-defined meta:name="WorkbookGuid">769bbec3-4b9d-4872-9d61-faa620d4209e</meta:user-defined>
  </office:meta>
</office:document-meta>
</file>