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974cm"/>
    </style:style>
    <style:style style:name="co3" style:family="table-column">
      <style:table-column-properties fo:break-before="auto" style:column-width="2.94cm"/>
    </style:style>
    <style:style style:name="co4" style:family="table-column">
      <style:table-column-properties fo:break-before="auto" style:column-width="3.575cm"/>
    </style:style>
    <style:style style:name="co5" style:family="table-column">
      <style:table-column-properties fo:break-before="auto" style:column-width="2.822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4.634cm"/>
    </style:style>
    <style:style style:name="co12" style:family="table-column">
      <style:table-column-properties fo:break-before="auto" style:column-width="2.469cm"/>
    </style:style>
    <style:style style:name="co13" style:family="table-column">
      <style:table-column-properties fo:break-before="auto" style:column-width="2.235cm"/>
    </style:style>
    <style:style style:name="co14" style:family="table-column">
      <style:table-column-properties fo:break-before="auto" style:column-width="2.517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393cm" fo:break-before="auto" style:use-optimal-row-height="true"/>
    </style:style>
    <style:style style:name="ro7" style:family="table-row">
      <style:table-row-properties style:row-height="0.369cm" fo:break-before="auto" style:use-optimal-row-height="tru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37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1.764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附表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2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>
              <text:p>執行數</text:p>
            </table:table-cell>
            <table:table-cell table:style-name="ce8" office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1013"/>
          </table:table-row>
          <table:table-row table:style-name="ro2">
            <table:table-cell table:style-name="ce2" office:value-type="string" table:number-columns-spanned="1" table:number-rows-spanned="4">
              <text:p>款</text:p>
            </table:table-cell>
            <table:table-cell table:style-name="ce2" office:value-type="string" table:number-columns-spanned="1" table:number-rows-spanned="4">
              <text:p>項</text:p>
            </table:table-cell>
            <table:table-cell table:style-name="ce2" office:value-type="string" table:number-columns-spanned="1" table:number-rows-spanned="4">
              <text:p>目</text:p>
            </table:table-cell>
            <table:table-cell table:style-name="ce2" office:value-type="string" table:number-columns-spanned="1" table:number-rows-spanned="4">
              <text:p>節</text:p>
            </table:table-cell>
            <table:table-cell table:style-name="ce5" office:value-type="string" table:number-columns-spanned="1" table:number-rows-spanned="4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二預備金</text:p>
            </table:table-cell>
            <table:table-cell table:style-name="ce10" office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covered-table-cell table:style-name="ce13"/>
            <table:table-cell table:style-name="ce15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01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>
              <text:p>第一預備金</text:p>
            </table:table-cell>
            <table:table-cell table:style-name="ce8" office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table:number-columns-spanned="1" table:number-rows-spanned="2">
              <text:p>應付數(3)</text:p>
            </table:table-cell>
            <table:table-cell table:style-name="ce8" office:value-type="string" table:number-columns-spanned="1" table:number-rows-spanned="2">
              <text:p>備註(預付款)</text:p>
            </table:table-cell>
            <table:table-cell table:style-name="ce15" table:number-columns-repeated="1013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013"/>
          </table:table-row>
        </table:table-header-rows>
        <table:table-row table:style-name="ro5">
          <table:table-cell table:style-name="ce3"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201631000">
            <text:p>201,631,000</text:p>
          </table:table-cell>
          <table:table-cell office:value-type="string">
            <text:p>-</text:p>
          </table:table-cell>
          <table:table-cell office:value-type="float" office:value="201631000" table:number-columns-spanned="1" table:number-rows-spanned="4">
            <text:p>201,631,000</text:p>
          </table:table-cell>
          <table:table-cell office:value-type="float" office:value="150690000" table:number-columns-spanned="1" table:number-rows-spanned="4">
            <text:p>150,690,000</text:p>
          </table:table-cell>
          <table:table-cell office:value-type="float" office:value="14687097">
            <text:p>14,687,097</text:p>
          </table:table-cell>
          <table:table-cell office:value-type="float" office:value="3896280" table:number-columns-spanned="1" table:number-rows-spanned="2">
            <text:p>3,896,28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6793720">
            <text:p>146,793,7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</text:p>
          </table:table-cell>
          <table:table-cell office:value-type="float" office:value="201631000">
            <text:p>201,631,000</text:p>
          </table:table-cell>
          <table:table-cell office:value-type="string">
            <text:p>-</text:p>
          </table:table-cell>
          <table:table-cell office:value-type="float" office:value="201631000" table:number-columns-spanned="1" table:number-rows-spanned="4">
            <text:p>201,631,000</text:p>
          </table:table-cell>
          <table:table-cell office:value-type="float" office:value="150690000" table:number-columns-spanned="1" table:number-rows-spanned="4">
            <text:p>150,690,000</text:p>
          </table:table-cell>
          <table:table-cell office:value-type="float" office:value="14687097">
            <text:p>14,687,097</text:p>
          </table:table-cell>
          <table:table-cell office:value-type="float" office:value="3896280" table:number-columns-spanned="1" table:number-rows-spanned="2">
            <text:p>3,896,28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6793720">
            <text:p>146,793,7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1</text:p>
            <text:p>　　人員維持費</text:p>
          </table:table-cell>
          <table:table-cell office:value-type="float" office:value="143870000">
            <text:p>143,870,000</text:p>
          </table:table-cell>
          <table:table-cell office:value-type="string">
            <text:p>-</text:p>
          </table:table-cell>
          <table:table-cell office:value-type="float" office:value="143870000" table:number-columns-spanned="1" table:number-rows-spanned="4">
            <text:p>143,870,000</text:p>
          </table:table-cell>
          <table:table-cell office:value-type="float" office:value="112165000" table:number-columns-spanned="1" table:number-rows-spanned="4">
            <text:p>112,165,000</text:p>
          </table:table-cell>
          <table:table-cell office:value-type="float" office:value="10519771">
            <text:p>10,519,771</text:p>
          </table:table-cell>
          <table:table-cell office:value-type="float" office:value="971454" table:number-columns-spanned="1" table:number-rows-spanned="2">
            <text:p>971,45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11193546">
            <text:p>111,193,54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143870000">
            <text:p>143,870,000</text:p>
          </table:table-cell>
          <table:table-cell office:value-type="string">
            <text:p>-</text:p>
          </table:table-cell>
          <table:table-cell office:value-type="float" office:value="143870000" table:number-columns-spanned="1" table:number-rows-spanned="4">
            <text:p>143,870,000</text:p>
          </table:table-cell>
          <table:table-cell office:value-type="float" office:value="112165000" table:number-columns-spanned="1" table:number-rows-spanned="4">
            <text:p>112,165,000</text:p>
          </table:table-cell>
          <table:table-cell office:value-type="float" office:value="10519771">
            <text:p>10,519,771</text:p>
          </table:table-cell>
          <table:table-cell office:value-type="float" office:value="971454" table:number-columns-spanned="1" table:number-rows-spanned="2">
            <text:p>971,45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11193546">
            <text:p>111,193,54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</text:p>
          </table:table-cell>
          <table:table-cell office:value-type="float" office:value="57761000">
            <text:p>57,761,000</text:p>
          </table:table-cell>
          <table:table-cell office:value-type="string">
            <text:p>-</text:p>
          </table:table-cell>
          <table:table-cell office:value-type="float" office:value="57761000" table:number-columns-spanned="1" table:number-rows-spanned="4">
            <text:p>57,761,000</text:p>
          </table:table-cell>
          <table:table-cell office:value-type="float" office:value="38525000" table:number-columns-spanned="1" table:number-rows-spanned="4">
            <text:p>38,525,000</text:p>
          </table:table-cell>
          <table:table-cell office:value-type="float" office:value="4167326">
            <text:p>4,167,326</text:p>
          </table:table-cell>
          <table:table-cell office:value-type="float" office:value="2924826" table:number-columns-spanned="1" table:number-rows-spanned="2">
            <text:p>2,924,82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5600174">
            <text:p>35,600,17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57035000">
            <text:p>57,035,000</text:p>
          </table:table-cell>
          <table:table-cell office:value-type="string">
            <text:p>-</text:p>
          </table:table-cell>
          <table:table-cell office:value-type="float" office:value="57035000" table:number-columns-spanned="1" table:number-rows-spanned="4">
            <text:p>57,035,000</text:p>
          </table:table-cell>
          <table:table-cell office:value-type="float" office:value="37799000" table:number-columns-spanned="1" table:number-rows-spanned="4">
            <text:p>37,799,000</text:p>
          </table:table-cell>
          <table:table-cell office:value-type="float" office:value="3945326">
            <text:p>3,945,326</text:p>
          </table:table-cell>
          <table:table-cell office:value-type="float" office:value="2876826" table:number-columns-spanned="1" table:number-rows-spanned="2">
            <text:p>2,876,82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4922174">
            <text:p>34,922,17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　獎補助費</text:p>
          </table:table-cell>
          <table:table-cell office:value-type="float" office:value="726000">
            <text:p>726,000</text:p>
          </table:table-cell>
          <table:table-cell office:value-type="string">
            <text:p>-</text:p>
          </table:table-cell>
          <table:table-cell office:value-type="float" office:value="726000" table:number-columns-spanned="1" table:number-rows-spanned="4">
            <text:p>726,000</text:p>
          </table:table-cell>
          <table:table-cell office:value-type="float" office:value="726000" table:number-columns-spanned="1" table:number-rows-spanned="4">
            <text:p>726,000</text:p>
          </table:table-cell>
          <table:table-cell office:value-type="float" office:value="222000">
            <text:p>222,000</text:p>
          </table:table-cell>
          <table:table-cell office:value-type="float" office:value="48000" table:number-columns-spanned="1" table:number-rows-spanned="2">
            <text:p>48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78000">
            <text:p>678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48496000">
            <text:p>248,496,000</text:p>
          </table:table-cell>
          <table:table-cell office:value-type="string">
            <text:p>-</text:p>
          </table:table-cell>
          <table:table-cell office:value-type="float" office:value="248496000" table:number-columns-spanned="1" table:number-rows-spanned="4">
            <text:p>248,496,000</text:p>
          </table:table-cell>
          <table:table-cell office:value-type="float" office:value="141664000" table:number-columns-spanned="1" table:number-rows-spanned="4">
            <text:p>141,664,000</text:p>
          </table:table-cell>
          <table:table-cell office:value-type="float" office:value="23914615">
            <text:p>23,914,615</text:p>
          </table:table-cell>
          <table:table-cell office:value-type="float" office:value="10997816" table:number-columns-spanned="1" table:number-rows-spanned="2">
            <text:p>10,997,8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0666184">
            <text:p>130,666,1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</text:p>
          </table:table-cell>
          <table:table-cell office:value-type="float" office:value="248496000">
            <text:p>248,496,000</text:p>
          </table:table-cell>
          <table:table-cell office:value-type="string">
            <text:p>-</text:p>
          </table:table-cell>
          <table:table-cell office:value-type="float" office:value="248496000" table:number-columns-spanned="1" table:number-rows-spanned="4">
            <text:p>248,496,000</text:p>
          </table:table-cell>
          <table:table-cell office:value-type="float" office:value="141664000" table:number-columns-spanned="1" table:number-rows-spanned="4">
            <text:p>141,664,000</text:p>
          </table:table-cell>
          <table:table-cell office:value-type="float" office:value="23914615">
            <text:p>23,914,615</text:p>
          </table:table-cell>
          <table:table-cell office:value-type="float" office:value="10997816" table:number-columns-spanned="1" table:number-rows-spanned="2">
            <text:p>10,997,8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0666184">
            <text:p>130,666,1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84000">
            <text:p>1,184,000</text:p>
          </table:table-cell>
          <table:table-cell office:value-type="string">
            <text:p>-</text:p>
          </table:table-cell>
          <table:table-cell office:value-type="float" office:value="1184000" table:number-columns-spanned="1" table:number-rows-spanned="4">
            <text:p>1,184,000</text:p>
          </table:table-cell>
          <table:table-cell office:value-type="float" office:value="660000" table:number-columns-spanned="1" table:number-rows-spanned="4">
            <text:p>660,000</text:p>
          </table:table-cell>
          <table:table-cell office:value-type="float" office:value="35019">
            <text:p>35,019</text:p>
          </table:table-cell>
          <table:table-cell office:value-type="float" office:value="279475" table:number-columns-spanned="1" table:number-rows-spanned="2">
            <text:p>279,47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80525">
            <text:p>380,52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41812000">
            <text:p>241,812,000</text:p>
          </table:table-cell>
          <table:table-cell office:value-type="string">
            <text:p>-</text:p>
          </table:table-cell>
          <table:table-cell office:value-type="float" office:value="241812000" table:number-columns-spanned="1" table:number-rows-spanned="4">
            <text:p>241,812,000</text:p>
          </table:table-cell>
          <table:table-cell office:value-type="float" office:value="138354000" table:number-columns-spanned="1" table:number-rows-spanned="4">
            <text:p>138,354,000</text:p>
          </table:table-cell>
          <table:table-cell office:value-type="float" office:value="23436747">
            <text:p>23,436,747</text:p>
          </table:table-cell>
          <table:table-cell office:value-type="float" office:value="10223323" table:number-columns-spanned="1" table:number-rows-spanned="2">
            <text:p>10,223,32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8130677">
            <text:p>128,130,67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5500000">
            <text:p>5,500,000</text:p>
          </table:table-cell>
          <table:table-cell office:value-type="string">
            <text:p>-</text:p>
          </table:table-cell>
          <table:table-cell office:value-type="float" office:value="5500000" table:number-columns-spanned="1" table:number-rows-spanned="4">
            <text:p>5,500,000</text:p>
          </table:table-cell>
          <table:table-cell office:value-type="float" office:value="2650000" table:number-columns-spanned="1" table:number-rows-spanned="4">
            <text:p>2,650,000</text:p>
          </table:table-cell>
          <table:table-cell office:value-type="float" office:value="442849">
            <text:p>442,849</text:p>
          </table:table-cell>
          <table:table-cell office:value-type="float" office:value="495018" table:number-columns-spanned="1" table:number-rows-spanned="2">
            <text:p>495,01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154982">
            <text:p>2,154,98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14412000">
            <text:p>14,412,000</text:p>
          </table:table-cell>
          <table:table-cell office:value-type="string">
            <text:p>-</text:p>
          </table:table-cell>
          <table:table-cell office:value-type="float" office:value="14412000" table:number-columns-spanned="1" table:number-rows-spanned="4">
            <text:p>14,412,000</text:p>
          </table:table-cell>
          <table:table-cell office:value-type="float" office:value="5061000" table:number-columns-spanned="1" table:number-rows-spanned="4">
            <text:p>5,061,000</text:p>
          </table:table-cell>
          <table:table-cell office:value-type="float" office:value="1408981">
            <text:p>1,408,981</text:p>
          </table:table-cell>
          <table:table-cell office:value-type="float" office:value="2857653" table:number-columns-spanned="1" table:number-rows-spanned="2">
            <text:p>2,857,65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203347">
            <text:p>2,203,34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</text:p>
          </table:table-cell>
          <table:table-cell office:value-type="float" office:value="14412000">
            <text:p>14,412,000</text:p>
          </table:table-cell>
          <table:table-cell office:value-type="string">
            <text:p>-</text:p>
          </table:table-cell>
          <table:table-cell office:value-type="float" office:value="14412000" table:number-columns-spanned="1" table:number-rows-spanned="4">
            <text:p>14,412,000</text:p>
          </table:table-cell>
          <table:table-cell office:value-type="float" office:value="5061000" table:number-columns-spanned="1" table:number-rows-spanned="4">
            <text:p>5,061,000</text:p>
          </table:table-cell>
          <table:table-cell office:value-type="float" office:value="1408981">
            <text:p>1,408,981</text:p>
          </table:table-cell>
          <table:table-cell office:value-type="float" office:value="2857653" table:number-columns-spanned="1" table:number-rows-spanned="2">
            <text:p>2,857,65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203347">
            <text:p>2,203,34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office:value-type="string">
            <text:p>-</text:p>
          </table:table-cell>
          <table:table-cell office:value-type="float" office:value="112000" table:number-columns-spanned="1" table:number-rows-spanned="4">
            <text:p>112,000</text:p>
          </table:table-cell>
          <table:table-cell office:value-type="float" office:value="52000" table:number-columns-spanned="1" table:number-rows-spanned="4">
            <text:p>52,000</text:p>
          </table:table-cell>
          <table:table-cell office:value-type="string">
            <text:p>-</text:p>
          </table:table-cell>
          <table:table-cell office:value-type="float" office:value="37399" table:number-columns-spanned="1" table:number-rows-spanned="2">
            <text:p>37,39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601">
            <text:p>14,60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3500000">
            <text:p>13,500,000</text:p>
          </table:table-cell>
          <table:table-cell office:value-type="string">
            <text:p>-</text:p>
          </table:table-cell>
          <table:table-cell office:value-type="float" office:value="13500000" table:number-columns-spanned="1" table:number-rows-spanned="4">
            <text:p>13,500,000</text:p>
          </table:table-cell>
          <table:table-cell office:value-type="float" office:value="4589000" table:number-columns-spanned="1" table:number-rows-spanned="4">
            <text:p>4,589,000</text:p>
          </table:table-cell>
          <table:table-cell office:value-type="float" office:value="1368981">
            <text:p>1,368,981</text:p>
          </table:table-cell>
          <table:table-cell office:value-type="float" office:value="2540254" table:number-columns-spanned="1" table:number-rows-spanned="2">
            <text:p>2,540,25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48746">
            <text:p>2,048,74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float" office:value="420000" table:number-columns-spanned="1" table:number-rows-spanned="4">
            <text:p>420,000</text:p>
          </table:table-cell>
          <table:table-cell office:value-type="float" office:value="40000">
            <text:p>40,000</text:p>
          </table:table-cell>
          <table:table-cell office:value-type="float" office:value="280000" table:number-columns-spanned="1" table:number-rows-spanned="2">
            <text:p>28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0000">
            <text:p>14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4">
            <text:p>138,564,200</text:p>
          </table:table-cell>
          <table:table-cell office:value-type="float" office:value="78148200" table:number-columns-spanned="1" table:number-rows-spanned="4">
            <text:p>78,148,200</text:p>
          </table:table-cell>
          <table:table-cell office:value-type="float" office:value="11701197">
            <text:p>11,701,197</text:p>
          </table:table-cell>
          <table:table-cell office:value-type="float" office:value="12419247" table:number-columns-spanned="1" table:number-rows-spanned="2">
            <text:p>12,419,24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65728953">
            <text:p>65,728,95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4">
            <text:p>138,564,200</text:p>
          </table:table-cell>
          <table:table-cell office:value-type="float" office:value="78148200" table:number-columns-spanned="1" table:number-rows-spanned="4">
            <text:p>78,148,200</text:p>
          </table:table-cell>
          <table:table-cell office:value-type="float" office:value="11701197">
            <text:p>11,701,197</text:p>
          </table:table-cell>
          <table:table-cell office:value-type="float" office:value="12419247" table:number-columns-spanned="1" table:number-rows-spanned="2">
            <text:p>12,419,24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65728953">
            <text:p>65,728,95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</text:p>
          </table:table-cell>
          <table:table-cell office:value-type="float" office:value="28457000">
            <text:p>28,457,000</text:p>
          </table:table-cell>
          <table:table-cell office:value-type="string">
            <text:p>-</text:p>
          </table:table-cell>
          <table:table-cell office:value-type="float" office:value="28411200" table:number-columns-spanned="1" table:number-rows-spanned="4">
            <text:p>28,411,200</text:p>
          </table:table-cell>
          <table:table-cell office:value-type="float" office:value="17171200" table:number-columns-spanned="1" table:number-rows-spanned="4">
            <text:p>17,171,200</text:p>
          </table:table-cell>
          <table:table-cell office:value-type="float" office:value="1140800">
            <text:p>1,140,800</text:p>
          </table:table-cell>
          <table:table-cell office:value-type="float" office:value="7581160" table:number-columns-spanned="1" table:number-rows-spanned="2">
            <text:p>7,581,16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9590040">
            <text:p>9,590,04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810000">
            <text:p>810,000</text:p>
          </table:table-cell>
          <table:table-cell office:value-type="string">
            <text:p>-</text:p>
          </table:table-cell>
          <table:table-cell office:value-type="float" office:value="810000" table:number-columns-spanned="1" table:number-rows-spanned="4">
            <text:p>810,000</text:p>
          </table:table-cell>
          <table:table-cell office:value-type="float" office:value="543000" table:number-columns-spanned="1" table:number-rows-spanned="4">
            <text:p>543,000</text:p>
          </table:table-cell>
          <table:table-cell office:value-type="float" office:value="55129">
            <text:p>55,129</text:p>
          </table:table-cell>
          <table:table-cell office:value-type="float" office:value="54830" table:number-columns-spanned="1" table:number-rows-spanned="2">
            <text:p>54,83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88170">
            <text:p>488,17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27647000">
            <text:p>27,647,000</text:p>
          </table:table-cell>
          <table:table-cell office:value-type="string">
            <text:p>-</text:p>
          </table:table-cell>
          <table:table-cell office:value-type="float" office:value="27601200" table:number-columns-spanned="1" table:number-rows-spanned="4">
            <text:p>27,601,200</text:p>
          </table:table-cell>
          <table:table-cell office:value-type="float" office:value="16628200" table:number-columns-spanned="1" table:number-rows-spanned="4">
            <text:p>16,628,200</text:p>
          </table:table-cell>
          <table:table-cell office:value-type="float" office:value="1085671">
            <text:p>1,085,671</text:p>
          </table:table-cell>
          <table:table-cell office:value-type="float" office:value="7526330" table:number-columns-spanned="1" table:number-rows-spanned="2">
            <text:p>7,526,33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9101870">
            <text:p>9,101,87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</text:p>
          </table:table-cell>
          <table:table-cell office:value-type="float" office:value="11414000">
            <text:p>11,414,000</text:p>
          </table:table-cell>
          <table:table-cell office:value-type="string">
            <text:p>-</text:p>
          </table:table-cell>
          <table:table-cell office:value-type="float" office:value="11414000" table:number-columns-spanned="1" table:number-rows-spanned="4">
            <text:p>11,414,000</text:p>
          </table:table-cell>
          <table:table-cell office:value-type="float" office:value="6113000" table:number-columns-spanned="1" table:number-rows-spanned="4">
            <text:p>6,113,000</text:p>
          </table:table-cell>
          <table:table-cell office:value-type="float" office:value="982972">
            <text:p>982,972</text:p>
          </table:table-cell>
          <table:table-cell office:value-type="float" office:value="566749" table:number-columns-spanned="1" table:number-rows-spanned="2">
            <text:p>566,74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546251">
            <text:p>5,546,2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884000">
            <text:p>2,884,000</text:p>
          </table:table-cell>
          <table:table-cell office:value-type="string">
            <text:p>-</text:p>
          </table:table-cell>
          <table:table-cell office:value-type="float" office:value="2884000" table:number-columns-spanned="1" table:number-rows-spanned="4">
            <text:p>2,884,000</text:p>
          </table:table-cell>
          <table:table-cell office:value-type="float" office:value="2084000" table:number-columns-spanned="1" table:number-rows-spanned="4">
            <text:p>2,084,000</text:p>
          </table:table-cell>
          <table:table-cell office:value-type="float" office:value="249875">
            <text:p>249,875</text:p>
          </table:table-cell>
          <table:table-cell office:value-type="float" office:value="285638" table:number-columns-spanned="1" table:number-rows-spanned="2">
            <text:p>285,63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798362">
            <text:p>1,798,36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office:value-type="string">
            <text:p>-</text:p>
          </table:table-cell>
          <table:table-cell office:value-type="float" office:value="8530000" table:number-columns-spanned="1" table:number-rows-spanned="4">
            <text:p>8,530,000</text:p>
          </table:table-cell>
          <table:table-cell office:value-type="float" office:value="4029000" table:number-columns-spanned="1" table:number-rows-spanned="4">
            <text:p>4,029,000</text:p>
          </table:table-cell>
          <table:table-cell office:value-type="float" office:value="733097">
            <text:p>733,097</text:p>
          </table:table-cell>
          <table:table-cell office:value-type="float" office:value="281111" table:number-columns-spanned="1" table:number-rows-spanned="2">
            <text:p>281,11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747889">
            <text:p>3,747,88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</text:p>
          </table:table-cell>
          <table:table-cell office:value-type="float" office:value="98739000">
            <text:p>98,739,000</text:p>
          </table:table-cell>
          <table:table-cell office:value-type="string">
            <text:p>-</text:p>
          </table:table-cell>
          <table:table-cell office:value-type="float" office:value="98739000" table:number-columns-spanned="1" table:number-rows-spanned="4">
            <text:p>98,739,000</text:p>
          </table:table-cell>
          <table:table-cell office:value-type="float" office:value="54864000" table:number-columns-spanned="1" table:number-rows-spanned="4">
            <text:p>54,864,000</text:p>
          </table:table-cell>
          <table:table-cell office:value-type="float" office:value="9577425">
            <text:p>9,577,425</text:p>
          </table:table-cell>
          <table:table-cell office:value-type="float" office:value="4271338" table:number-columns-spanned="1" table:number-rows-spanned="2">
            <text:p>4,271,33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592662">
            <text:p>50,592,66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735000">
            <text:p>2,735,000</text:p>
          </table:table-cell>
          <table:table-cell office:value-type="string">
            <text:p>-</text:p>
          </table:table-cell>
          <table:table-cell office:value-type="float" office:value="2735000" table:number-columns-spanned="1" table:number-rows-spanned="4">
            <text:p>2,735,000</text:p>
          </table:table-cell>
          <table:table-cell office:value-type="float" office:value="1975000" table:number-columns-spanned="1" table:number-rows-spanned="4">
            <text:p>1,975,000</text:p>
          </table:table-cell>
          <table:table-cell office:value-type="float" office:value="183038">
            <text:p>183,038</text:p>
          </table:table-cell>
          <table:table-cell office:value-type="float" office:value="198613" table:number-columns-spanned="1" table:number-rows-spanned="2">
            <text:p>198,61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776387">
            <text:p>1,776,38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96004000">
            <text:p>96,004,000</text:p>
          </table:table-cell>
          <table:table-cell office:value-type="string">
            <text:p>-</text:p>
          </table:table-cell>
          <table:table-cell office:value-type="float" office:value="96004000" table:number-columns-spanned="1" table:number-rows-spanned="4">
            <text:p>96,004,000</text:p>
          </table:table-cell>
          <table:table-cell office:value-type="float" office:value="52889000" table:number-columns-spanned="1" table:number-rows-spanned="4">
            <text:p>52,889,000</text:p>
          </table:table-cell>
          <table:table-cell office:value-type="float" office:value="9394387">
            <text:p>9,394,387</text:p>
          </table:table-cell>
          <table:table-cell office:value-type="float" office:value="4072725" table:number-columns-spanned="1" table:number-rows-spanned="2">
            <text:p>4,072,72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8816275">
            <text:p>48,816,27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4060000">
            <text:p>24,060,000</text:p>
          </table:table-cell>
          <table:table-cell office:value-type="string">
            <text:p>-</text:p>
          </table:table-cell>
          <table:table-cell office:value-type="float" office:value="24060000" table:number-columns-spanned="1" table:number-rows-spanned="4">
            <text:p>24,060,000</text:p>
          </table:table-cell>
          <table:table-cell office:value-type="float" office:value="13504000" table:number-columns-spanned="1" table:number-rows-spanned="4">
            <text:p>13,504,000</text:p>
          </table:table-cell>
          <table:table-cell office:value-type="float" office:value="2269643">
            <text:p>2,269,643</text:p>
          </table:table-cell>
          <table:table-cell office:value-type="float" office:value="717453" table:number-columns-spanned="1" table:number-rows-spanned="2">
            <text:p>717,45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786547">
            <text:p>12,786,54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</text:p>
          </table:table-cell>
          <table:table-cell office:value-type="float" office:value="24060000">
            <text:p>24,060,000</text:p>
          </table:table-cell>
          <table:table-cell office:value-type="string">
            <text:p>-</text:p>
          </table:table-cell>
          <table:table-cell office:value-type="float" office:value="24060000" table:number-columns-spanned="1" table:number-rows-spanned="4">
            <text:p>24,060,000</text:p>
          </table:table-cell>
          <table:table-cell office:value-type="float" office:value="13504000" table:number-columns-spanned="1" table:number-rows-spanned="4">
            <text:p>13,504,000</text:p>
          </table:table-cell>
          <table:table-cell office:value-type="float" office:value="2269643">
            <text:p>2,269,643</text:p>
          </table:table-cell>
          <table:table-cell office:value-type="float" office:value="717453" table:number-columns-spanned="1" table:number-rows-spanned="2">
            <text:p>717,45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786547">
            <text:p>12,786,54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144000">
            <text:p>2,144,000</text:p>
          </table:table-cell>
          <table:table-cell office:value-type="string">
            <text:p>-</text:p>
          </table:table-cell>
          <table:table-cell office:value-type="float" office:value="2144000" table:number-columns-spanned="1" table:number-rows-spanned="4">
            <text:p>2,144,000</text:p>
          </table:table-cell>
          <table:table-cell office:value-type="float" office:value="1416000" table:number-columns-spanned="1" table:number-rows-spanned="4">
            <text:p>1,416,000</text:p>
          </table:table-cell>
          <table:table-cell office:value-type="float" office:value="124026">
            <text:p>124,026</text:p>
          </table:table-cell>
          <table:table-cell office:value-type="float" office:value="136177" table:number-columns-spanned="1" table:number-rows-spanned="2">
            <text:p>136,17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79823">
            <text:p>1,279,82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1116000">
            <text:p>21,116,000</text:p>
          </table:table-cell>
          <table:table-cell office:value-type="string">
            <text:p>-</text:p>
          </table:table-cell>
          <table:table-cell office:value-type="float" office:value="21116000" table:number-columns-spanned="1" table:number-rows-spanned="4">
            <text:p>21,116,000</text:p>
          </table:table-cell>
          <table:table-cell office:value-type="float" office:value="12088000" table:number-columns-spanned="1" table:number-rows-spanned="4">
            <text:p>12,088,000</text:p>
          </table:table-cell>
          <table:table-cell office:value-type="float" office:value="2145617">
            <text:p>2,145,617</text:p>
          </table:table-cell>
          <table:table-cell office:value-type="float" office:value="581276" table:number-columns-spanned="1" table:number-rows-spanned="2">
            <text:p>581,27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1506724">
            <text:p>11,506,72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常門合計</text:p>
          </table:table-cell>
          <table:table-cell office:value-type="float" office:value="627209000">
            <text:p>627,209,000</text:p>
          </table:table-cell>
          <table:table-cell office:value-type="string">
            <text:p>-</text:p>
          </table:table-cell>
          <table:table-cell office:value-type="float" office:value="627163200" table:number-columns-spanned="1" table:number-rows-spanned="4">
            <text:p>627,163,200</text:p>
          </table:table-cell>
          <table:table-cell office:value-type="float" office:value="389067200" table:number-columns-spanned="1" table:number-rows-spanned="4">
            <text:p>389,067,200</text:p>
          </table:table-cell>
          <table:table-cell office:value-type="float" office:value="53981533">
            <text:p>53,981,533</text:p>
          </table:table-cell>
          <table:table-cell office:value-type="float" office:value="30888449" table:number-columns-spanned="1" table:number-rows-spanned="2">
            <text:p>30,888,44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358178751">
            <text:p>358,178,7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6214000" table:number-columns-spanned="1" table:number-rows-spanned="4">
            <text:p>6,214,000</text:p>
          </table:table-cell>
          <table:table-cell office:value-type="float" office:value="382644">
            <text:p>382,644</text:p>
          </table:table-cell>
          <table:table-cell office:value-type="float" office:value="1153416" table:number-columns-spanned="1" table:number-rows-spanned="2">
            <text:p>1,153,4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6214000" table:number-columns-spanned="1" table:number-rows-spanned="4">
            <text:p>6,214,000</text:p>
          </table:table-cell>
          <table:table-cell office:value-type="float" office:value="382644">
            <text:p>382,644</text:p>
          </table:table-cell>
          <table:table-cell office:value-type="float" office:value="1153416" table:number-columns-spanned="1" table:number-rows-spanned="2">
            <text:p>1,153,4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6214000" table:number-columns-spanned="1" table:number-rows-spanned="4">
            <text:p>6,214,000</text:p>
          </table:table-cell>
          <table:table-cell office:value-type="float" office:value="382644">
            <text:p>382,644</text:p>
          </table:table-cell>
          <table:table-cell office:value-type="float" office:value="1153416" table:number-columns-spanned="1" table:number-rows-spanned="2">
            <text:p>1,153,4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6214000" table:number-columns-spanned="1" table:number-rows-spanned="4">
            <text:p>6,214,000</text:p>
          </table:table-cell>
          <table:table-cell office:value-type="float" office:value="382644">
            <text:p>382,644</text:p>
          </table:table-cell>
          <table:table-cell office:value-type="float" office:value="1153416" table:number-columns-spanned="1" table:number-rows-spanned="2">
            <text:p>1,153,4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3201000" table:number-columns-spanned="1" table:number-rows-spanned="4">
            <text:p>3,201,000</text:p>
          </table:table-cell>
          <table:table-cell office:value-type="float" office:value="395181">
            <text:p>395,181</text:p>
          </table:table-cell>
          <table:table-cell office:value-type="float" office:value="1593947" table:number-columns-spanned="1" table:number-rows-spanned="2">
            <text:p>1,593,94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*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3201000" table:number-columns-spanned="1" table:number-rows-spanned="4">
            <text:p>3,201,000</text:p>
          </table:table-cell>
          <table:table-cell office:value-type="float" office:value="395181">
            <text:p>395,181</text:p>
          </table:table-cell>
          <table:table-cell office:value-type="float" office:value="1593947" table:number-columns-spanned="1" table:number-rows-spanned="2">
            <text:p>1,593,94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3201000" table:number-columns-spanned="1" table:number-rows-spanned="4">
            <text:p>3,201,000</text:p>
          </table:table-cell>
          <table:table-cell office:value-type="float" office:value="395181">
            <text:p>395,181</text:p>
          </table:table-cell>
          <table:table-cell office:value-type="float" office:value="1593947" table:number-columns-spanned="1" table:number-rows-spanned="2">
            <text:p>1,593,94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4">
            <text:p>273,969,800</text:p>
          </table:table-cell>
          <table:table-cell office:value-type="float" office:value="125105800" table:number-columns-spanned="1" table:number-rows-spanned="4">
            <text:p>125,105,800</text:p>
          </table:table-cell>
          <table:table-cell office:value-type="float" office:value="32514876">
            <text:p>32,514,876</text:p>
          </table:table-cell>
          <table:table-cell office:value-type="float" office:value="26815609" table:number-columns-spanned="1" table:number-rows-spanned="2">
            <text:p>26,815,6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98290191">
            <text:p>98,290,1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*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4">
            <text:p>273,969,800</text:p>
          </table:table-cell>
          <table:table-cell office:value-type="float" office:value="125105800" table:number-columns-spanned="1" table:number-rows-spanned="4">
            <text:p>125,105,800</text:p>
          </table:table-cell>
          <table:table-cell office:value-type="float" office:value="32514876">
            <text:p>32,514,876</text:p>
          </table:table-cell>
          <table:table-cell office:value-type="float" office:value="26815609" table:number-columns-spanned="1" table:number-rows-spanned="2">
            <text:p>26,815,6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98290191">
            <text:p>98,290,1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4">
            <text:p>345,800</text:p>
          </table:table-cell>
          <table:table-cell office:value-type="float" office:value="195800" table:number-columns-spanned="1" table:number-rows-spanned="4">
            <text:p>195,800</text:p>
          </table:table-cell>
          <table:table-cell office:value-type="string">
            <text:p>-</text:p>
          </table:table-cell>
          <table:table-cell office:value-type="float" office:value="63500" table:number-columns-spanned="1" table:number-rows-spanned="2">
            <text:p>6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4">
            <text:p>345,800</text:p>
          </table:table-cell>
          <table:table-cell office:value-type="float" office:value="195800" table:number-columns-spanned="1" table:number-rows-spanned="4">
            <text:p>195,800</text:p>
          </table:table-cell>
          <table:table-cell office:value-type="string">
            <text:p>-</text:p>
          </table:table-cell>
          <table:table-cell office:value-type="float" office:value="63500" table:number-columns-spanned="1" table:number-rows-spanned="2">
            <text:p>6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*</text:p>
          </table:table-cell>
          <table:table-cell office:value-type="float" office:value="213624000">
            <text:p>213,624,000</text:p>
          </table:table-cell>
          <table:table-cell office:value-type="string">
            <text:p>-</text:p>
          </table:table-cell>
          <table:table-cell office:value-type="float" office:value="213624000" table:number-columns-spanned="1" table:number-rows-spanned="4">
            <text:p>213,624,000</text:p>
          </table:table-cell>
          <table:table-cell office:value-type="float" office:value="102686000" table:number-columns-spanned="1" table:number-rows-spanned="4">
            <text:p>102,686,000</text:p>
          </table:table-cell>
          <table:table-cell office:value-type="float" office:value="22326402">
            <text:p>22,326,402</text:p>
          </table:table-cell>
          <table:table-cell office:value-type="float" office:value="24146927" table:number-columns-spanned="1" table:number-rows-spanned="2">
            <text:p>24,146,92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539073">
            <text:p>78,539,07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213624000">
            <text:p>213,624,000</text:p>
          </table:table-cell>
          <table:table-cell office:value-type="string">
            <text:p>-</text:p>
          </table:table-cell>
          <table:table-cell office:value-type="float" office:value="213624000" table:number-columns-spanned="1" table:number-rows-spanned="4">
            <text:p>213,624,000</text:p>
          </table:table-cell>
          <table:table-cell office:value-type="float" office:value="102686000" table:number-columns-spanned="1" table:number-rows-spanned="4">
            <text:p>102,686,000</text:p>
          </table:table-cell>
          <table:table-cell office:value-type="float" office:value="22326402">
            <text:p>22,326,402</text:p>
          </table:table-cell>
          <table:table-cell office:value-type="float" office:value="24146927" table:number-columns-spanned="1" table:number-rows-spanned="2">
            <text:p>24,146,92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539073">
            <text:p>78,539,07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*</text:p>
          </table:table-cell>
          <table:table-cell office:value-type="float" office:value="60000000">
            <text:p>60,000,000</text:p>
          </table:table-cell>
          <table:table-cell office:value-type="string">
            <text:p>-</text:p>
          </table:table-cell>
          <table:table-cell office:value-type="float" office:value="60000000" table:number-columns-spanned="1" table:number-rows-spanned="4">
            <text:p>60,000,000</text:p>
          </table:table-cell>
          <table:table-cell office:value-type="float" office:value="22224000" table:number-columns-spanned="1" table:number-rows-spanned="4">
            <text:p>22,224,000</text:p>
          </table:table-cell>
          <table:table-cell office:value-type="float" office:value="10188474">
            <text:p>10,188,474</text:p>
          </table:table-cell>
          <table:table-cell office:value-type="float" office:value="2605182" table:number-columns-spanned="1" table:number-rows-spanned="2">
            <text:p>2,605,18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618818">
            <text:p>19,618,81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60000000">
            <text:p>60,000,000</text:p>
          </table:table-cell>
          <table:table-cell office:value-type="string">
            <text:p>-</text:p>
          </table:table-cell>
          <table:table-cell office:value-type="float" office:value="60000000" table:number-columns-spanned="1" table:number-rows-spanned="4">
            <text:p>60,000,000</text:p>
          </table:table-cell>
          <table:table-cell office:value-type="float" office:value="22224000" table:number-columns-spanned="1" table:number-rows-spanned="4">
            <text:p>22,224,000</text:p>
          </table:table-cell>
          <table:table-cell office:value-type="float" office:value="10188474">
            <text:p>10,188,474</text:p>
          </table:table-cell>
          <table:table-cell office:value-type="float" office:value="2605182" table:number-columns-spanned="1" table:number-rows-spanned="2">
            <text:p>2,605,18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618818">
            <text:p>19,618,81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568000" table:number-columns-spanned="1" table:number-rows-spanned="4">
            <text:p>568,000</text:p>
          </table:table-cell>
          <table:table-cell office:value-type="float" office:value="89500">
            <text:p>89,500</text:p>
          </table:table-cell>
          <table:table-cell office:value-type="float" office:value="101861" table:number-columns-spanned="1" table:number-rows-spanned="2">
            <text:p>101,8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*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568000" table:number-columns-spanned="1" table:number-rows-spanned="4">
            <text:p>568,000</text:p>
          </table:table-cell>
          <table:table-cell office:value-type="float" office:value="89500">
            <text:p>89,500</text:p>
          </table:table-cell>
          <table:table-cell office:value-type="float" office:value="101861" table:number-columns-spanned="1" table:number-rows-spanned="2">
            <text:p>101,8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568000" table:number-columns-spanned="1" table:number-rows-spanned="4">
            <text:p>568,000</text:p>
          </table:table-cell>
          <table:table-cell office:value-type="float" office:value="89500">
            <text:p>89,500</text:p>
          </table:table-cell>
          <table:table-cell office:value-type="float" office:value="101861" table:number-columns-spanned="1" table:number-rows-spanned="2">
            <text:p>101,8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資本門合計</text:p>
          </table:table-cell>
          <table:table-cell office:value-type="float" office:value="314905000">
            <text:p>314,905,000</text:p>
          </table:table-cell>
          <table:table-cell office:value-type="string">
            <text:p>-</text:p>
          </table:table-cell>
          <table:table-cell office:value-type="float" office:value="314950800" table:number-columns-spanned="1" table:number-rows-spanned="4">
            <text:p>314,950,800</text:p>
          </table:table-cell>
          <table:table-cell office:value-type="float" office:value="135138800" table:number-columns-spanned="1" table:number-rows-spanned="4">
            <text:p>135,138,800</text:p>
          </table:table-cell>
          <table:table-cell office:value-type="float" office:value="33382201">
            <text:p>33,382,201</text:p>
          </table:table-cell>
          <table:table-cell office:value-type="float" office:value="29674022" table:number-columns-spanned="1" table:number-rows-spanned="2">
            <text:p>29,674,02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05464778">
            <text:p>105,464,77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資門合計</text:p>
          </table:table-cell>
          <table:table-cell office:value-type="float" office:value="942114000">
            <text:p>942,114,000</text:p>
          </table:table-cell>
          <table:table-cell office:value-type="string">
            <text:p>-</text:p>
          </table:table-cell>
          <table:table-cell office:value-type="float" office:value="942114000" table:number-columns-spanned="1" table:number-rows-spanned="4">
            <text:p>942,114,000</text:p>
          </table:table-cell>
          <table:table-cell office:value-type="float" office:value="524206000" table:number-columns-spanned="1" table:number-rows-spanned="4">
            <text:p>524,206,000</text:p>
          </table:table-cell>
          <table:table-cell office:value-type="float" office:value="87363734">
            <text:p>87,363,734</text:p>
          </table:table-cell>
          <table:table-cell office:value-type="float" office:value="60562471" table:number-columns-spanned="1" table:number-rows-spanned="2">
            <text:p>60,562,47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63643529">
            <text:p>463,643,52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7602015050000</text:p>
            <text:p>公務人員退休及撫卹給付</text:p>
          </table:table-cell>
          <table:table-cell office:value-type="float" office:value="22634631">
            <text:p>22,634,631</text:p>
          </table:table-cell>
          <table:table-cell office:value-type="string">
            <text:p>-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7602015050100</text:p>
            <text:p>　公務人員退休及撫卹給付</text:p>
          </table:table-cell>
          <table:table-cell office:value-type="float" office:value="22634631">
            <text:p>22,634,631</text:p>
          </table:table-cell>
          <table:table-cell office:value-type="string">
            <text:p>-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2634631">
            <text:p>22,634,631</text:p>
          </table:table-cell>
          <table:table-cell office:value-type="string">
            <text:p>-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2634631" table:number-columns-spanned="1" table:number-rows-spanned="4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30000</text:p>
            <text:p>災害準備金</text:p>
          </table:table-cell>
          <table:table-cell office:value-type="float" office:value="10035269">
            <text:p>10,035,269</text:p>
          </table:table-cell>
          <table:table-cell office:value-type="string">
            <text:p>-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3180339">
            <text:p>3,180,339</text:p>
          </table:table-cell>
          <table:table-cell office:value-type="float" office:value="5779034" table:number-columns-spanned="1" table:number-rows-spanned="2">
            <text:p>5,779,03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256235">
            <text:p>4,256,23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30100</text:p>
            <text:p>　災害準備金</text:p>
          </table:table-cell>
          <table:table-cell office:value-type="float" office:value="10035269">
            <text:p>10,035,269</text:p>
          </table:table-cell>
          <table:table-cell office:value-type="string">
            <text:p>-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3180339">
            <text:p>3,180,339</text:p>
          </table:table-cell>
          <table:table-cell office:value-type="float" office:value="5779034" table:number-columns-spanned="1" table:number-rows-spanned="2">
            <text:p>5,779,03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256235">
            <text:p>4,256,23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6195269">
            <text:p>6,195,269</text:p>
          </table:table-cell>
          <table:table-cell office:value-type="string">
            <text:p>-</text:p>
          </table:table-cell>
          <table:table-cell office:value-type="float" office:value="6195269" table:number-columns-spanned="1" table:number-rows-spanned="4">
            <text:p>6,195,269</text:p>
          </table:table-cell>
          <table:table-cell office:value-type="float" office:value="6195269" table:number-columns-spanned="1" table:number-rows-spanned="4">
            <text:p>6,195,269</text:p>
          </table:table-cell>
          <table:table-cell office:value-type="float" office:value="1623936">
            <text:p>1,623,936</text:p>
          </table:table-cell>
          <table:table-cell office:value-type="float" office:value="3495437" table:number-columns-spanned="1" table:number-rows-spanned="2">
            <text:p>3,495,43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699832">
            <text:p>2,699,83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1556403">
            <text:p>1,556,403</text:p>
          </table:table-cell>
          <table:table-cell office:value-type="float" office:value="2283597" table:number-columns-spanned="1" table:number-rows-spanned="2">
            <text:p>2,283,59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56403">
            <text:p>1,556,40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60000</text:p>
            <text:p>公務人員各項補助及慰問金</text:p>
          </table:table-cell>
          <table:table-cell office:value-type="float" office:value="1236920">
            <text:p>1,236,920</text:p>
          </table:table-cell>
          <table:table-cell office:value-type="string">
            <text:p>-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60100</text:p>
            <text:p>　公務人員各項補助及慰問金</text:p>
          </table:table-cell>
          <table:table-cell office:value-type="float" office:value="1236920">
            <text:p>1,236,920</text:p>
          </table:table-cell>
          <table:table-cell office:value-type="string">
            <text:p>-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236920">
            <text:p>1,236,920</text:p>
          </table:table-cell>
          <table:table-cell office:value-type="string">
            <text:p>-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1236920" table:number-columns-spanned="1" table:number-rows-spanned="4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統籌科目合計</text:p>
          </table:table-cell>
          <table:table-cell office:value-type="float" office:value="33906820">
            <text:p>33,906,820</text:p>
          </table:table-cell>
          <table:table-cell office:value-type="string">
            <text:p>-</text:p>
          </table:table-cell>
          <table:table-cell office:value-type="float" office:value="33906820" table:number-columns-spanned="1" table:number-rows-spanned="4">
            <text:p>33,906,820</text:p>
          </table:table-cell>
          <table:table-cell office:value-type="float" office:value="33906820" table:number-columns-spanned="1" table:number-rows-spanned="4">
            <text:p>33,906,820</text:p>
          </table:table-cell>
          <table:table-cell office:value-type="float" office:value="5970495">
            <text:p>5,970,495</text:p>
          </table:table-cell>
          <table:table-cell office:value-type="float" office:value="5779034" table:number-columns-spanned="1" table:number-rows-spanned="2">
            <text:p>5,779,03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8127786">
            <text:p>28,127,78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總計</text:p>
          </table:table-cell>
          <table:table-cell office:value-type="float" office:value="976020820">
            <text:p>976,020,820</text:p>
          </table:table-cell>
          <table:table-cell office:value-type="string">
            <text:p>-</text:p>
          </table:table-cell>
          <table:table-cell office:value-type="float" office:value="976020820" table:number-columns-spanned="1" table:number-rows-spanned="4">
            <text:p>976,020,820</text:p>
          </table:table-cell>
          <table:table-cell office:value-type="float" office:value="558112820" table:number-columns-spanned="1" table:number-rows-spanned="4">
            <text:p>558,112,820</text:p>
          </table:table-cell>
          <table:table-cell office:value-type="float" office:value="93334229">
            <text:p>93,334,229</text:p>
          </table:table-cell>
          <table:table-cell office:value-type="float" office:value="66341505" table:number-columns-spanned="1" table:number-rows-spanned="2">
            <text:p>66,341,50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1771315">
            <text:p>491,771,31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5087896" table:number-columns-spanned="1" table:number-rows-spanned="2">
            <text:p>5,087,8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7" table:number-rows-repeated="1048294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  <table:named-range table:name="Excel_BuiltIn_Print_Titles" table:base-cell-address="$附表1.$A$1" table:cell-range-address="$附表1.$A$1:.$AMJ$5" table:range-usable-as="repeat-column repeat-row"/>
        </table:named-expressions>
      </table:table>
      <table:table table:name="附表2" table:style-name="ta2" table:print="false">
        <table:table-column table:style-name="co1" table:number-columns-repeated="4" table:default-cell-style-name="ce4"/>
        <table:table-column table:style-name="co11" table:default-cell-style-name="ce6"/>
        <table:table-column table:style-name="co12" table:default-cell-style-name="ce9"/>
        <table:table-column table:style-name="co13" table:number-columns-repeated="3" table:default-cell-style-name="ce9"/>
        <table:table-column table:style-name="co14" table:default-cell-style-name="ce9"/>
        <table:table-column table:style-name="co13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39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6" office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table:number-columns-spanned="1" table:number-rows-spanned="2">
              <text:p>分配數餘額</text:p>
              <text:p>(4)=(1)-(2)-(3)</text:p>
            </table:table-cell>
            <table:table-cell table:number-columns-repeated="1010"/>
          </table:table-row>
          <table:table-row table:style-name="ro2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一預備金</text:p>
            </table:table-cell>
            <table:table-cell table:style-name="ce8" office:value-type="string">
              <text:p>經費流用數</text:p>
            </table:table-cell>
            <table:table-cell table:style-name="ce8" office:value-type="string">
              <text:p>調整待遇準備</text:p>
            </table:table-cell>
            <table:table-cell table:style-name="ce10" office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table-cell table:style-name="ce8" office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010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第二預備金</text:p>
            </table:table-cell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>
              <text:p>備註(預付款)</text:p>
            </table:table-cell>
            <table:table-cell table:style-name="ce15" table:number-columns-repeated="1010"/>
          </table:table-row>
        </table:table-header-rows>
        <table:table-row table:style-name="ro5">
          <table:table-cell table:style-name="ce3"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201631000">
            <text:p>201,631,000</text:p>
          </table:table-cell>
          <table:table-cell table:number-columns-repeated="3" office:value-type="string">
            <text:p>-</text:p>
          </table:table-cell>
          <table:table-cell office:value-type="float" office:value="201631000" table:number-columns-spanned="1" table:number-rows-spanned="2">
            <text:p>201,631,000</text:p>
          </table:table-cell>
          <table:table-cell office:value-type="float" office:value="150690000" table:number-columns-spanned="1" table:number-rows-spanned="2">
            <text:p>150,690,000</text:p>
          </table:table-cell>
          <table:table-cell office:value-type="float" office:value="14687097">
            <text:p>14,687,09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96280">
            <text:p>3,896,28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46793720">
            <text:p>146,793,72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</text:p>
          </table:table-cell>
          <table:table-cell office:value-type="float" office:value="201631000">
            <text:p>201,631,000</text:p>
          </table:table-cell>
          <table:table-cell table:number-columns-repeated="3" office:value-type="string">
            <text:p>-</text:p>
          </table:table-cell>
          <table:table-cell office:value-type="float" office:value="201631000" table:number-columns-spanned="1" table:number-rows-spanned="2">
            <text:p>201,631,000</text:p>
          </table:table-cell>
          <table:table-cell office:value-type="float" office:value="150690000" table:number-columns-spanned="1" table:number-rows-spanned="2">
            <text:p>150,690,000</text:p>
          </table:table-cell>
          <table:table-cell office:value-type="float" office:value="14687097">
            <text:p>14,687,09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96280">
            <text:p>3,896,28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46793720">
            <text:p>146,793,72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1</text:p>
            <text:p>　　人員維持費</text:p>
          </table:table-cell>
          <table:table-cell office:value-type="float" office:value="143870000">
            <text:p>143,870,000</text:p>
          </table:table-cell>
          <table:table-cell table:number-columns-repeated="3" office:value-type="string">
            <text:p>-</text:p>
          </table:table-cell>
          <table:table-cell office:value-type="float" office:value="143870000" table:number-columns-spanned="1" table:number-rows-spanned="2">
            <text:p>143,870,000</text:p>
          </table:table-cell>
          <table:table-cell office:value-type="float" office:value="112165000" table:number-columns-spanned="1" table:number-rows-spanned="2">
            <text:p>112,165,000</text:p>
          </table:table-cell>
          <table:table-cell office:value-type="float" office:value="10519771">
            <text:p>10,519,7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971454">
            <text:p>971,45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11193546">
            <text:p>111,193,54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143870000">
            <text:p>143,870,000</text:p>
          </table:table-cell>
          <table:table-cell table:number-columns-repeated="3" office:value-type="string">
            <text:p>-</text:p>
          </table:table-cell>
          <table:table-cell office:value-type="float" office:value="143870000" table:number-columns-spanned="1" table:number-rows-spanned="2">
            <text:p>143,870,000</text:p>
          </table:table-cell>
          <table:table-cell office:value-type="float" office:value="112165000" table:number-columns-spanned="1" table:number-rows-spanned="2">
            <text:p>112,165,000</text:p>
          </table:table-cell>
          <table:table-cell office:value-type="float" office:value="10519771">
            <text:p>10,519,7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971454">
            <text:p>971,45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11193546">
            <text:p>111,193,54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2</text:p>
            <text:p>　　一般業務</text:p>
          </table:table-cell>
          <table:table-cell office:value-type="float" office:value="57761000">
            <text:p>57,761,000</text:p>
          </table:table-cell>
          <table:table-cell table:number-columns-repeated="3" office:value-type="string">
            <text:p>-</text:p>
          </table:table-cell>
          <table:table-cell office:value-type="float" office:value="57761000" table:number-columns-spanned="1" table:number-rows-spanned="2">
            <text:p>57,761,000</text:p>
          </table:table-cell>
          <table:table-cell office:value-type="float" office:value="38525000" table:number-columns-spanned="1" table:number-rows-spanned="2">
            <text:p>38,525,000</text:p>
          </table:table-cell>
          <table:table-cell office:value-type="float" office:value="4167326">
            <text:p>4,167,32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924826">
            <text:p>2,924,82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5600174">
            <text:p>35,600,17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57035000">
            <text:p>57,035,000</text:p>
          </table:table-cell>
          <table:table-cell table:number-columns-repeated="3" office:value-type="string">
            <text:p>-</text:p>
          </table:table-cell>
          <table:table-cell office:value-type="float" office:value="57035000" table:number-columns-spanned="1" table:number-rows-spanned="2">
            <text:p>57,035,000</text:p>
          </table:table-cell>
          <table:table-cell office:value-type="float" office:value="37799000" table:number-columns-spanned="1" table:number-rows-spanned="2">
            <text:p>37,799,000</text:p>
          </table:table-cell>
          <table:table-cell office:value-type="float" office:value="3945326">
            <text:p>3,945,32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76826">
            <text:p>2,876,82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4922174">
            <text:p>34,922,17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　獎補助費</text:p>
          </table:table-cell>
          <table:table-cell office:value-type="float" office:value="726000">
            <text:p>726,000</text:p>
          </table:table-cell>
          <table:table-cell table:number-columns-repeated="3" office:value-type="string">
            <text:p>-</text:p>
          </table:table-cell>
          <table:table-cell office:value-type="float" office:value="726000" table:number-columns-spanned="1" table:number-rows-spanned="2">
            <text:p>726,000</text:p>
          </table:table-cell>
          <table:table-cell office:value-type="float" office:value="726000" table:number-columns-spanned="1" table:number-rows-spanned="2">
            <text:p>726,000</text:p>
          </table:table-cell>
          <table:table-cell office:value-type="float" office:value="222000">
            <text:p>222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8000">
            <text:p>48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78000">
            <text:p>678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248496000">
            <text:p>248,496,000</text:p>
          </table:table-cell>
          <table:table-cell table:number-columns-repeated="3" office:value-type="string">
            <text:p>-</text:p>
          </table:table-cell>
          <table:table-cell office:value-type="float" office:value="248496000" table:number-columns-spanned="1" table:number-rows-spanned="2">
            <text:p>248,496,000</text:p>
          </table:table-cell>
          <table:table-cell office:value-type="float" office:value="141664000" table:number-columns-spanned="1" table:number-rows-spanned="2">
            <text:p>141,664,000</text:p>
          </table:table-cell>
          <table:table-cell office:value-type="float" office:value="23914615">
            <text:p>23,914,61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997816">
            <text:p>10,997,8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0666184">
            <text:p>130,666,1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</text:p>
          </table:table-cell>
          <table:table-cell office:value-type="float" office:value="248496000">
            <text:p>248,496,000</text:p>
          </table:table-cell>
          <table:table-cell table:number-columns-repeated="3" office:value-type="string">
            <text:p>-</text:p>
          </table:table-cell>
          <table:table-cell office:value-type="float" office:value="248496000" table:number-columns-spanned="1" table:number-rows-spanned="2">
            <text:p>248,496,000</text:p>
          </table:table-cell>
          <table:table-cell office:value-type="float" office:value="141664000" table:number-columns-spanned="1" table:number-rows-spanned="2">
            <text:p>141,664,000</text:p>
          </table:table-cell>
          <table:table-cell office:value-type="float" office:value="23914615">
            <text:p>23,914,61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997816">
            <text:p>10,997,8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0666184">
            <text:p>130,666,1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184000">
            <text:p>1,184,000</text:p>
          </table:table-cell>
          <table:table-cell table:number-columns-repeated="3" office:value-type="string">
            <text:p>-</text:p>
          </table:table-cell>
          <table:table-cell office:value-type="float" office:value="1184000" table:number-columns-spanned="1" table:number-rows-spanned="2">
            <text:p>1,184,000</text:p>
          </table:table-cell>
          <table:table-cell office:value-type="float" office:value="660000" table:number-columns-spanned="1" table:number-rows-spanned="2">
            <text:p>660,000</text:p>
          </table:table-cell>
          <table:table-cell office:value-type="float" office:value="35019">
            <text:p>35,01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79475">
            <text:p>279,47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80525">
            <text:p>380,52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41812000">
            <text:p>241,812,000</text:p>
          </table:table-cell>
          <table:table-cell table:number-columns-repeated="3" office:value-type="string">
            <text:p>-</text:p>
          </table:table-cell>
          <table:table-cell office:value-type="float" office:value="241812000" table:number-columns-spanned="1" table:number-rows-spanned="2">
            <text:p>241,812,000</text:p>
          </table:table-cell>
          <table:table-cell office:value-type="float" office:value="138354000" table:number-columns-spanned="1" table:number-rows-spanned="2">
            <text:p>138,354,000</text:p>
          </table:table-cell>
          <table:table-cell office:value-type="float" office:value="23436747">
            <text:p>23,436,74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223323">
            <text:p>10,223,32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8130677">
            <text:p>128,130,67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5500000">
            <text:p>5,500,000</text:p>
          </table:table-cell>
          <table:table-cell table:number-columns-repeated="3" office:value-type="string">
            <text:p>-</text:p>
          </table:table-cell>
          <table:table-cell office:value-type="float" office:value="5500000" table:number-columns-spanned="1" table:number-rows-spanned="2">
            <text:p>5,500,000</text:p>
          </table:table-cell>
          <table:table-cell office:value-type="float" office:value="2650000" table:number-columns-spanned="1" table:number-rows-spanned="2">
            <text:p>2,650,000</text:p>
          </table:table-cell>
          <table:table-cell office:value-type="float" office:value="442849">
            <text:p>442,84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5018">
            <text:p>495,01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154982">
            <text:p>2,154,98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14412000">
            <text:p>14,412,000</text:p>
          </table:table-cell>
          <table:table-cell table:number-columns-repeated="3" office:value-type="string">
            <text:p>-</text:p>
          </table:table-cell>
          <table:table-cell office:value-type="float" office:value="14412000" table:number-columns-spanned="1" table:number-rows-spanned="2">
            <text:p>14,412,000</text:p>
          </table:table-cell>
          <table:table-cell office:value-type="float" office:value="5061000" table:number-columns-spanned="1" table:number-rows-spanned="2">
            <text:p>5,061,000</text:p>
          </table:table-cell>
          <table:table-cell office:value-type="float" office:value="1408981">
            <text:p>1,408,9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57653">
            <text:p>2,857,65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203347">
            <text:p>2,203,34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</text:p>
          </table:table-cell>
          <table:table-cell office:value-type="float" office:value="14412000">
            <text:p>14,412,000</text:p>
          </table:table-cell>
          <table:table-cell table:number-columns-repeated="3" office:value-type="string">
            <text:p>-</text:p>
          </table:table-cell>
          <table:table-cell office:value-type="float" office:value="14412000" table:number-columns-spanned="1" table:number-rows-spanned="2">
            <text:p>14,412,000</text:p>
          </table:table-cell>
          <table:table-cell office:value-type="float" office:value="5061000" table:number-columns-spanned="1" table:number-rows-spanned="2">
            <text:p>5,061,000</text:p>
          </table:table-cell>
          <table:table-cell office:value-type="float" office:value="1408981">
            <text:p>1,408,9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57653">
            <text:p>2,857,65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203347">
            <text:p>2,203,34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table:number-columns-repeated="3" office:value-type="string">
            <text:p>-</text:p>
          </table:table-cell>
          <table:table-cell office:value-type="float" office:value="112000" table:number-columns-spanned="1" table:number-rows-spanned="2">
            <text:p>112,000</text:p>
          </table:table-cell>
          <table:table-cell office:value-type="float" office:value="52000" table:number-columns-spanned="1" table:number-rows-spanned="2">
            <text:p>52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7399">
            <text:p>37,39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4601">
            <text:p>14,60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13500000">
            <text:p>13,500,000</text:p>
          </table:table-cell>
          <table:table-cell table:number-columns-repeated="3" office:value-type="string">
            <text:p>-</text:p>
          </table:table-cell>
          <table:table-cell office:value-type="float" office:value="13500000" table:number-columns-spanned="1" table:number-rows-spanned="2">
            <text:p>13,500,000</text:p>
          </table:table-cell>
          <table:table-cell office:value-type="float" office:value="4589000" table:number-columns-spanned="1" table:number-rows-spanned="2">
            <text:p>4,589,000</text:p>
          </table:table-cell>
          <table:table-cell office:value-type="float" office:value="1368981">
            <text:p>1,368,9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540254">
            <text:p>2,540,25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48746">
            <text:p>2,048,74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table:number-columns-repeated="3" office:value-type="string">
            <text:p>-</text:p>
          </table:table-cell>
          <table:table-cell office:value-type="float" office:value="800000" table:number-columns-spanned="1" table:number-rows-spanned="2">
            <text:p>800,000</text:p>
          </table:table-cell>
          <table:table-cell office:value-type="float" office:value="420000" table:number-columns-spanned="1" table:number-rows-spanned="2">
            <text:p>420,000</text:p>
          </table:table-cell>
          <table:table-cell office:value-type="float" office:value="40000">
            <text:p>40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0000">
            <text:p>28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40000">
            <text:p>140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2">
            <text:p>138,564,200</text:p>
          </table:table-cell>
          <table:table-cell office:value-type="float" office:value="78148200" table:number-columns-spanned="1" table:number-rows-spanned="2">
            <text:p>78,148,200</text:p>
          </table:table-cell>
          <table:table-cell office:value-type="float" office:value="11701197">
            <text:p>11,701,19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419247">
            <text:p>12,419,24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5728953">
            <text:p>65,728,95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2">
            <text:p>138,564,200</text:p>
          </table:table-cell>
          <table:table-cell office:value-type="float" office:value="78148200" table:number-columns-spanned="1" table:number-rows-spanned="2">
            <text:p>78,148,200</text:p>
          </table:table-cell>
          <table:table-cell office:value-type="float" office:value="11701197">
            <text:p>11,701,19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419247">
            <text:p>12,419,24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5728953">
            <text:p>65,728,95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1</text:p>
            <text:p>　　農經業務</text:p>
          </table:table-cell>
          <table:table-cell office:value-type="float" office:value="28457000">
            <text:p>28,457,000</text:p>
          </table:table-cell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table-cell office:value-type="string">
            <text:p>-</text:p>
          </table:table-cell>
          <table:table-cell office:value-type="float" office:value="28411200" table:number-columns-spanned="1" table:number-rows-spanned="2">
            <text:p>28,411,200</text:p>
          </table:table-cell>
          <table:table-cell office:value-type="float" office:value="17171200" table:number-columns-spanned="1" table:number-rows-spanned="2">
            <text:p>17,171,200</text:p>
          </table:table-cell>
          <table:table-cell office:value-type="float" office:value="1140800">
            <text:p>1,140,8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581160">
            <text:p>7,581,16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9590040">
            <text:p>9,590,04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810000">
            <text:p>810,000</text:p>
          </table:table-cell>
          <table:table-cell table:number-columns-repeated="3" office:value-type="string">
            <text:p>-</text:p>
          </table:table-cell>
          <table:table-cell office:value-type="float" office:value="810000" table:number-columns-spanned="1" table:number-rows-spanned="2">
            <text:p>810,000</text:p>
          </table:table-cell>
          <table:table-cell office:value-type="float" office:value="543000" table:number-columns-spanned="1" table:number-rows-spanned="2">
            <text:p>543,000</text:p>
          </table:table-cell>
          <table:table-cell office:value-type="float" office:value="55129">
            <text:p>55,12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4830">
            <text:p>54,83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88170">
            <text:p>488,17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27647000">
            <text:p>27,647,000</text:p>
          </table:table-cell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table-cell office:value-type="string">
            <text:p>-</text:p>
          </table:table-cell>
          <table:table-cell office:value-type="float" office:value="27601200" table:number-columns-spanned="1" table:number-rows-spanned="2">
            <text:p>27,601,200</text:p>
          </table:table-cell>
          <table:table-cell office:value-type="float" office:value="16628200" table:number-columns-spanned="1" table:number-rows-spanned="2">
            <text:p>16,628,200</text:p>
          </table:table-cell>
          <table:table-cell office:value-type="float" office:value="1085671">
            <text:p>1,085,6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526330">
            <text:p>7,526,33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9101870">
            <text:p>9,101,87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2</text:p>
            <text:p>　　工程業務</text:p>
          </table:table-cell>
          <table:table-cell office:value-type="float" office:value="11414000">
            <text:p>11,414,000</text:p>
          </table:table-cell>
          <table:table-cell table:number-columns-repeated="3" office:value-type="string">
            <text:p>-</text:p>
          </table:table-cell>
          <table:table-cell office:value-type="float" office:value="11414000" table:number-columns-spanned="1" table:number-rows-spanned="2">
            <text:p>11,414,000</text:p>
          </table:table-cell>
          <table:table-cell office:value-type="float" office:value="6113000" table:number-columns-spanned="1" table:number-rows-spanned="2">
            <text:p>6,113,000</text:p>
          </table:table-cell>
          <table:table-cell office:value-type="float" office:value="982972">
            <text:p>982,97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66749">
            <text:p>566,74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546251">
            <text:p>5,546,2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2884000">
            <text:p>2,884,000</text:p>
          </table:table-cell>
          <table:table-cell table:number-columns-repeated="3" office:value-type="string">
            <text:p>-</text:p>
          </table:table-cell>
          <table:table-cell office:value-type="float" office:value="2884000" table:number-columns-spanned="1" table:number-rows-spanned="2">
            <text:p>2,884,000</text:p>
          </table:table-cell>
          <table:table-cell office:value-type="float" office:value="2084000" table:number-columns-spanned="1" table:number-rows-spanned="2">
            <text:p>2,084,000</text:p>
          </table:table-cell>
          <table:table-cell office:value-type="float" office:value="249875">
            <text:p>249,87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5638">
            <text:p>285,63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798362">
            <text:p>1,798,36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table:number-columns-repeated="3" office:value-type="string">
            <text:p>-</text:p>
          </table:table-cell>
          <table:table-cell office:value-type="float" office:value="8530000" table:number-columns-spanned="1" table:number-rows-spanned="2">
            <text:p>8,530,000</text:p>
          </table:table-cell>
          <table:table-cell office:value-type="float" office:value="4029000" table:number-columns-spanned="1" table:number-rows-spanned="2">
            <text:p>4,029,000</text:p>
          </table:table-cell>
          <table:table-cell office:value-type="float" office:value="733097">
            <text:p>733,09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1111">
            <text:p>281,11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747889">
            <text:p>3,747,88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3</text:p>
            <text:p>　　公園管理業務</text:p>
          </table:table-cell>
          <table:table-cell office:value-type="float" office:value="98739000">
            <text:p>98,739,000</text:p>
          </table:table-cell>
          <table:table-cell table:number-columns-repeated="3" office:value-type="string">
            <text:p>-</text:p>
          </table:table-cell>
          <table:table-cell office:value-type="float" office:value="98739000" table:number-columns-spanned="1" table:number-rows-spanned="2">
            <text:p>98,739,000</text:p>
          </table:table-cell>
          <table:table-cell office:value-type="float" office:value="54864000" table:number-columns-spanned="1" table:number-rows-spanned="2">
            <text:p>54,864,000</text:p>
          </table:table-cell>
          <table:table-cell office:value-type="float" office:value="9577425">
            <text:p>9,577,42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71338">
            <text:p>4,271,33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0592662">
            <text:p>50,592,66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　人事費</text:p>
          </table:table-cell>
          <table:table-cell office:value-type="float" office:value="2735000">
            <text:p>2,735,000</text:p>
          </table:table-cell>
          <table:table-cell table:number-columns-repeated="3" office:value-type="string">
            <text:p>-</text:p>
          </table:table-cell>
          <table:table-cell office:value-type="float" office:value="2735000" table:number-columns-spanned="1" table:number-rows-spanned="2">
            <text:p>2,735,000</text:p>
          </table:table-cell>
          <table:table-cell office:value-type="float" office:value="1975000" table:number-columns-spanned="1" table:number-rows-spanned="2">
            <text:p>1,975,000</text:p>
          </table:table-cell>
          <table:table-cell office:value-type="float" office:value="183038">
            <text:p>183,03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8613">
            <text:p>198,61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776387">
            <text:p>1,776,38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　業務費</text:p>
          </table:table-cell>
          <table:table-cell office:value-type="float" office:value="96004000">
            <text:p>96,004,000</text:p>
          </table:table-cell>
          <table:table-cell table:number-columns-repeated="3" office:value-type="string">
            <text:p>-</text:p>
          </table:table-cell>
          <table:table-cell office:value-type="float" office:value="96004000" table:number-columns-spanned="1" table:number-rows-spanned="2">
            <text:p>96,004,000</text:p>
          </table:table-cell>
          <table:table-cell office:value-type="float" office:value="52889000" table:number-columns-spanned="1" table:number-rows-spanned="2">
            <text:p>52,889,000</text:p>
          </table:table-cell>
          <table:table-cell office:value-type="float" office:value="9394387">
            <text:p>9,394,38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072725">
            <text:p>4,072,72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8816275">
            <text:p>48,816,27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24060000">
            <text:p>24,060,000</text:p>
          </table:table-cell>
          <table:table-cell table:number-columns-repeated="3" office:value-type="string">
            <text:p>-</text:p>
          </table:table-cell>
          <table:table-cell office:value-type="float" office:value="24060000" table:number-columns-spanned="1" table:number-rows-spanned="2">
            <text:p>24,060,000</text:p>
          </table:table-cell>
          <table:table-cell office:value-type="float" office:value="13504000" table:number-columns-spanned="1" table:number-rows-spanned="2">
            <text:p>13,504,000</text:p>
          </table:table-cell>
          <table:table-cell office:value-type="float" office:value="2269643">
            <text:p>2,269,6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17453">
            <text:p>717,45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786547">
            <text:p>12,786,54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</text:p>
          </table:table-cell>
          <table:table-cell office:value-type="float" office:value="24060000">
            <text:p>24,060,000</text:p>
          </table:table-cell>
          <table:table-cell table:number-columns-repeated="3" office:value-type="string">
            <text:p>-</text:p>
          </table:table-cell>
          <table:table-cell office:value-type="float" office:value="24060000" table:number-columns-spanned="1" table:number-rows-spanned="2">
            <text:p>24,060,000</text:p>
          </table:table-cell>
          <table:table-cell office:value-type="float" office:value="13504000" table:number-columns-spanned="1" table:number-rows-spanned="2">
            <text:p>13,504,000</text:p>
          </table:table-cell>
          <table:table-cell office:value-type="float" office:value="2269643">
            <text:p>2,269,64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17453">
            <text:p>717,453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786547">
            <text:p>12,786,547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144000">
            <text:p>2,144,000</text:p>
          </table:table-cell>
          <table:table-cell table:number-columns-repeated="3" office:value-type="string">
            <text:p>-</text:p>
          </table:table-cell>
          <table:table-cell office:value-type="float" office:value="2144000" table:number-columns-spanned="1" table:number-rows-spanned="2">
            <text:p>2,144,000</text:p>
          </table:table-cell>
          <table:table-cell office:value-type="float" office:value="1416000" table:number-columns-spanned="1" table:number-rows-spanned="2">
            <text:p>1,416,000</text:p>
          </table:table-cell>
          <table:table-cell office:value-type="float" office:value="124026">
            <text:p>124,02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36177">
            <text:p>136,17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79823">
            <text:p>1,279,82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1116000">
            <text:p>21,116,000</text:p>
          </table:table-cell>
          <table:table-cell table:number-columns-repeated="3" office:value-type="string">
            <text:p>-</text:p>
          </table:table-cell>
          <table:table-cell office:value-type="float" office:value="21116000" table:number-columns-spanned="1" table:number-rows-spanned="2">
            <text:p>21,116,000</text:p>
          </table:table-cell>
          <table:table-cell office:value-type="float" office:value="12088000" table:number-columns-spanned="1" table:number-rows-spanned="2">
            <text:p>12,088,000</text:p>
          </table:table-cell>
          <table:table-cell office:value-type="float" office:value="2145617">
            <text:p>2,145,61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81276">
            <text:p>581,27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1506724">
            <text:p>11,506,72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table:number-columns-repeated="3" office:value-type="string">
            <text:p>-</text:p>
          </table:table-cell>
          <table:table-cell office:value-type="float" office:value="800000" table:number-columns-spanned="1" table:number-rows-spanned="2">
            <text:p>8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627209000">
            <text:p>627,209,000</text:p>
          </table:table-cell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table-cell office:value-type="string">
            <text:p>-</text:p>
          </table:table-cell>
          <table:table-cell office:value-type="float" office:value="627163200" table:number-columns-spanned="1" table:number-rows-spanned="2">
            <text:p>627,163,200</text:p>
          </table:table-cell>
          <table:table-cell office:value-type="float" office:value="389067200" table:number-columns-spanned="1" table:number-rows-spanned="2">
            <text:p>389,067,200</text:p>
          </table:table-cell>
          <table:table-cell office:value-type="float" office:value="53981533">
            <text:p>53,981,5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0888449">
            <text:p>30,888,44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58178751">
            <text:p>358,178,7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7337000">
            <text:p>7,337,000</text:p>
          </table:table-cell>
          <table:table-cell table:number-columns-repeated="3" office:value-type="string">
            <text:p>-</text:p>
          </table:table-cell>
          <table:table-cell office:value-type="float" office:value="7337000" table:number-columns-spanned="1" table:number-rows-spanned="2">
            <text:p>7,337,000</text:p>
          </table:table-cell>
          <table:table-cell office:value-type="float" office:value="6214000" table:number-columns-spanned="1" table:number-rows-spanned="2">
            <text:p>6,214,000</text:p>
          </table:table-cell>
          <table:table-cell office:value-type="float" office:value="382644">
            <text:p>382,6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53416">
            <text:p>1,153,4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*</text:p>
          </table:table-cell>
          <table:table-cell office:value-type="float" office:value="7337000">
            <text:p>7,337,000</text:p>
          </table:table-cell>
          <table:table-cell table:number-columns-repeated="3" office:value-type="string">
            <text:p>-</text:p>
          </table:table-cell>
          <table:table-cell office:value-type="float" office:value="7337000" table:number-columns-spanned="1" table:number-rows-spanned="2">
            <text:p>7,337,000</text:p>
          </table:table-cell>
          <table:table-cell office:value-type="float" office:value="6214000" table:number-columns-spanned="1" table:number-rows-spanned="2">
            <text:p>6,214,000</text:p>
          </table:table-cell>
          <table:table-cell office:value-type="float" office:value="382644">
            <text:p>382,6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53416">
            <text:p>1,153,4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3702015010702</text:p>
            <text:p>　　一般業務*</text:p>
          </table:table-cell>
          <table:table-cell office:value-type="float" office:value="7337000">
            <text:p>7,337,000</text:p>
          </table:table-cell>
          <table:table-cell table:number-columns-repeated="3" office:value-type="string">
            <text:p>-</text:p>
          </table:table-cell>
          <table:table-cell office:value-type="float" office:value="7337000" table:number-columns-spanned="1" table:number-rows-spanned="2">
            <text:p>7,337,000</text:p>
          </table:table-cell>
          <table:table-cell office:value-type="float" office:value="6214000" table:number-columns-spanned="1" table:number-rows-spanned="2">
            <text:p>6,214,000</text:p>
          </table:table-cell>
          <table:table-cell office:value-type="float" office:value="382644">
            <text:p>382,6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53416">
            <text:p>1,153,4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7337000">
            <text:p>7,337,000</text:p>
          </table:table-cell>
          <table:table-cell table:number-columns-repeated="3" office:value-type="string">
            <text:p>-</text:p>
          </table:table-cell>
          <table:table-cell office:value-type="float" office:value="7337000" table:number-columns-spanned="1" table:number-rows-spanned="2">
            <text:p>7,337,000</text:p>
          </table:table-cell>
          <table:table-cell office:value-type="float" office:value="6214000" table:number-columns-spanned="1" table:number-rows-spanned="2">
            <text:p>6,214,000</text:p>
          </table:table-cell>
          <table:table-cell office:value-type="float" office:value="382644">
            <text:p>382,6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153416">
            <text:p>1,153,4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060584">
            <text:p>5,060,5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22664000">
            <text:p>22,664,000</text:p>
          </table:table-cell>
          <table:table-cell table:number-columns-repeated="3" office:value-type="string">
            <text:p>-</text:p>
          </table:table-cell>
          <table:table-cell office:value-type="float" office:value="22664000" table:number-columns-spanned="1" table:number-rows-spanned="2">
            <text:p>22,664,000</text:p>
          </table:table-cell>
          <table:table-cell office:value-type="float" office:value="3201000" table:number-columns-spanned="1" table:number-rows-spanned="2">
            <text:p>3,201,000</text:p>
          </table:table-cell>
          <table:table-cell office:value-type="float" office:value="395181">
            <text:p>395,1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593947">
            <text:p>1,593,94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*</text:p>
          </table:table-cell>
          <table:table-cell office:value-type="float" office:value="22664000">
            <text:p>22,664,000</text:p>
          </table:table-cell>
          <table:table-cell table:number-columns-repeated="3" office:value-type="string">
            <text:p>-</text:p>
          </table:table-cell>
          <table:table-cell office:value-type="float" office:value="22664000" table:number-columns-spanned="1" table:number-rows-spanned="2">
            <text:p>22,664,000</text:p>
          </table:table-cell>
          <table:table-cell office:value-type="float" office:value="3201000" table:number-columns-spanned="1" table:number-rows-spanned="2">
            <text:p>3,201,000</text:p>
          </table:table-cell>
          <table:table-cell office:value-type="float" office:value="395181">
            <text:p>395,1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593947">
            <text:p>1,593,94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22664000">
            <text:p>22,664,000</text:p>
          </table:table-cell>
          <table:table-cell table:number-columns-repeated="3" office:value-type="string">
            <text:p>-</text:p>
          </table:table-cell>
          <table:table-cell office:value-type="float" office:value="22664000" table:number-columns-spanned="1" table:number-rows-spanned="2">
            <text:p>22,664,000</text:p>
          </table:table-cell>
          <table:table-cell office:value-type="float" office:value="3201000" table:number-columns-spanned="1" table:number-rows-spanned="2">
            <text:p>3,201,000</text:p>
          </table:table-cell>
          <table:table-cell office:value-type="float" office:value="395181">
            <text:p>395,18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593947">
            <text:p>1,593,94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607053">
            <text:p>1,607,05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9189">
            <text:p>9,18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9189">
            <text:p>9,18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9189">
            <text:p>9,18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45800">
            <text:p>45,8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2">
            <text:p>273,969,800</text:p>
          </table:table-cell>
          <table:table-cell office:value-type="float" office:value="125105800" table:number-columns-spanned="1" table:number-rows-spanned="2">
            <text:p>125,105,800</text:p>
          </table:table-cell>
          <table:table-cell office:value-type="float" office:value="32514876">
            <text:p>32,514,87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6815609">
            <text:p>26,815,60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98290191">
            <text:p>98,290,191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*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45800">
            <text:p>45,8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2">
            <text:p>273,969,800</text:p>
          </table:table-cell>
          <table:table-cell office:value-type="float" office:value="125105800" table:number-columns-spanned="1" table:number-rows-spanned="2">
            <text:p>125,105,800</text:p>
          </table:table-cell>
          <table:table-cell office:value-type="float" office:value="32514876">
            <text:p>32,514,87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6815609">
            <text:p>26,815,60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98290191">
            <text:p>98,290,191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45800">
            <text:p>45,8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2">
            <text:p>345,800</text:p>
          </table:table-cell>
          <table:table-cell office:value-type="float" office:value="195800" table:number-columns-spanned="1" table:number-rows-spanned="2">
            <text:p>195,8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500">
            <text:p>63,5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45800">
            <text:p>45,8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2">
            <text:p>345,800</text:p>
          </table:table-cell>
          <table:table-cell office:value-type="float" office:value="195800" table:number-columns-spanned="1" table:number-rows-spanned="2">
            <text:p>195,8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500">
            <text:p>63,5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2</text:p>
            <text:p>　　工程業務*</text:p>
          </table:table-cell>
          <table:table-cell office:value-type="float" office:value="213624000">
            <text:p>213,624,000</text:p>
          </table:table-cell>
          <table:table-cell table:number-columns-repeated="3" office:value-type="string">
            <text:p>-</text:p>
          </table:table-cell>
          <table:table-cell office:value-type="float" office:value="213624000" table:number-columns-spanned="1" table:number-rows-spanned="2">
            <text:p>213,624,000</text:p>
          </table:table-cell>
          <table:table-cell office:value-type="float" office:value="102686000" table:number-columns-spanned="1" table:number-rows-spanned="2">
            <text:p>102,686,000</text:p>
          </table:table-cell>
          <table:table-cell office:value-type="float" office:value="22326402">
            <text:p>22,326,40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4146927">
            <text:p>24,146,92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539073">
            <text:p>78,539,073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213624000">
            <text:p>213,624,000</text:p>
          </table:table-cell>
          <table:table-cell table:number-columns-repeated="3" office:value-type="string">
            <text:p>-</text:p>
          </table:table-cell>
          <table:table-cell office:value-type="float" office:value="213624000" table:number-columns-spanned="1" table:number-rows-spanned="2">
            <text:p>213,624,000</text:p>
          </table:table-cell>
          <table:table-cell office:value-type="float" office:value="102686000" table:number-columns-spanned="1" table:number-rows-spanned="2">
            <text:p>102,686,000</text:p>
          </table:table-cell>
          <table:table-cell office:value-type="float" office:value="22326402">
            <text:p>22,326,40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4146927">
            <text:p>24,146,92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539073">
            <text:p>78,539,073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　　5702015040503</text:p>
            <text:p>　　公園管理業務*</text:p>
          </table:table-cell>
          <table:table-cell office:value-type="float" office:value="60000000">
            <text:p>60,000,000</text:p>
          </table:table-cell>
          <table:table-cell table:number-columns-repeated="3" office:value-type="string">
            <text:p>-</text:p>
          </table:table-cell>
          <table:table-cell office:value-type="float" office:value="60000000" table:number-columns-spanned="1" table:number-rows-spanned="2">
            <text:p>60,000,000</text:p>
          </table:table-cell>
          <table:table-cell office:value-type="float" office:value="22224000" table:number-columns-spanned="1" table:number-rows-spanned="2">
            <text:p>22,224,000</text:p>
          </table:table-cell>
          <table:table-cell office:value-type="float" office:value="10188474">
            <text:p>10,188,47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605182">
            <text:p>2,605,18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9618818">
            <text:p>19,618,81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　設備及投資*</text:p>
          </table:table-cell>
          <table:table-cell office:value-type="float" office:value="60000000">
            <text:p>60,000,000</text:p>
          </table:table-cell>
          <table:table-cell table:number-columns-repeated="3" office:value-type="string">
            <text:p>-</text:p>
          </table:table-cell>
          <table:table-cell office:value-type="float" office:value="60000000" table:number-columns-spanned="1" table:number-rows-spanned="2">
            <text:p>60,000,000</text:p>
          </table:table-cell>
          <table:table-cell office:value-type="float" office:value="22224000" table:number-columns-spanned="1" table:number-rows-spanned="2">
            <text:p>22,224,000</text:p>
          </table:table-cell>
          <table:table-cell office:value-type="float" office:value="10188474">
            <text:p>10,188,47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605182">
            <text:p>2,605,18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9618818">
            <text:p>19,618,81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10930000">
            <text:p>10,930,000</text:p>
          </table:table-cell>
          <table:table-cell table:number-columns-repeated="3" office:value-type="string">
            <text:p>-</text:p>
          </table:table-cell>
          <table:table-cell office:value-type="float" office:value="10930000" table:number-columns-spanned="1" table:number-rows-spanned="2">
            <text:p>10,930,000</text:p>
          </table:table-cell>
          <table:table-cell office:value-type="float" office:value="568000" table:number-columns-spanned="1" table:number-rows-spanned="2">
            <text:p>568,000</text:p>
          </table:table-cell>
          <table:table-cell office:value-type="float" office:value="89500">
            <text:p>89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1861">
            <text:p>101,86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*</text:p>
          </table:table-cell>
          <table:table-cell office:value-type="float" office:value="10930000">
            <text:p>10,930,000</text:p>
          </table:table-cell>
          <table:table-cell table:number-columns-repeated="3" office:value-type="string">
            <text:p>-</text:p>
          </table:table-cell>
          <table:table-cell office:value-type="float" office:value="10930000" table:number-columns-spanned="1" table:number-rows-spanned="2">
            <text:p>10,930,000</text:p>
          </table:table-cell>
          <table:table-cell office:value-type="float" office:value="568000" table:number-columns-spanned="1" table:number-rows-spanned="2">
            <text:p>568,000</text:p>
          </table:table-cell>
          <table:table-cell office:value-type="float" office:value="89500">
            <text:p>89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1861">
            <text:p>101,86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10930000">
            <text:p>10,930,000</text:p>
          </table:table-cell>
          <table:table-cell table:number-columns-repeated="3" office:value-type="string">
            <text:p>-</text:p>
          </table:table-cell>
          <table:table-cell office:value-type="float" office:value="10930000" table:number-columns-spanned="1" table:number-rows-spanned="2">
            <text:p>10,930,000</text:p>
          </table:table-cell>
          <table:table-cell office:value-type="float" office:value="568000" table:number-columns-spanned="1" table:number-rows-spanned="2">
            <text:p>568,000</text:p>
          </table:table-cell>
          <table:table-cell office:value-type="float" office:value="89500">
            <text:p>89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01861">
            <text:p>101,86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66139">
            <text:p>466,13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資本門合計</text:p>
          </table:table-cell>
          <table:table-cell office:value-type="float" office:value="314905000">
            <text:p>314,905,000</text:p>
          </table:table-cell>
          <table:table-cell office:value-type="string">
            <text:p>-</text:p>
          </table:table-cell>
          <table:table-cell office:value-type="float" office:value="45800">
            <text:p>45,800</text:p>
          </table:table-cell>
          <table:table-cell office:value-type="string">
            <text:p>-</text:p>
          </table:table-cell>
          <table:table-cell office:value-type="float" office:value="314950800" table:number-columns-spanned="1" table:number-rows-spanned="2">
            <text:p>314,950,800</text:p>
          </table:table-cell>
          <table:table-cell office:value-type="float" office:value="135138800" table:number-columns-spanned="1" table:number-rows-spanned="2">
            <text:p>135,138,800</text:p>
          </table:table-cell>
          <table:table-cell office:value-type="float" office:value="33382201">
            <text:p>33,382,20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9674022">
            <text:p>29,674,02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05464778">
            <text:p>105,464,778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資門合計</text:p>
          </table:table-cell>
          <table:table-cell office:value-type="float" office:value="942114000">
            <text:p>942,114,000</text:p>
          </table:table-cell>
          <table:table-cell table:number-columns-repeated="3" office:value-type="string">
            <text:p>-</text:p>
          </table:table-cell>
          <table:table-cell office:value-type="float" office:value="942114000" table:number-columns-spanned="1" table:number-rows-spanned="2">
            <text:p>942,114,000</text:p>
          </table:table-cell>
          <table:table-cell office:value-type="float" office:value="524206000" table:number-columns-spanned="1" table:number-rows-spanned="2">
            <text:p>524,206,000</text:p>
          </table:table-cell>
          <table:table-cell office:value-type="float" office:value="87363734">
            <text:p>87,363,73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0562471">
            <text:p>60,562,47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63643529">
            <text:p>463,643,529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7602015050000</text:p>
            <text:p>公務人員退休及撫卹給付</text:p>
          </table:table-cell>
          <table:table-cell office:value-type="float" office:value="22634631">
            <text:p>22,634,631</text:p>
          </table:table-cell>
          <table:table-cell table:number-columns-repeated="3" office:value-type="string">
            <text:p>-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7602015050100</text:p>
            <text:p>　公務人員退休及撫卹給付</text:p>
          </table:table-cell>
          <table:table-cell office:value-type="float" office:value="22634631">
            <text:p>22,634,631</text:p>
          </table:table-cell>
          <table:table-cell table:number-columns-repeated="3" office:value-type="string">
            <text:p>-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2634631">
            <text:p>22,634,631</text:p>
          </table:table-cell>
          <table:table-cell table:number-columns-repeated="3" office:value-type="string">
            <text:p>-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2634631" table:number-columns-spanned="1" table:number-rows-spanned="2">
            <text:p>22,634,631</text:p>
          </table:table-cell>
          <table:table-cell office:value-type="float" office:value="2580606">
            <text:p>2,580,60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2634631">
            <text:p>22,634,63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30000</text:p>
            <text:p>災害準備金</text:p>
          </table:table-cell>
          <table:table-cell office:value-type="float" office:value="10035269">
            <text:p>10,035,269</text:p>
          </table:table-cell>
          <table:table-cell table:number-columns-repeated="3" office:value-type="string">
            <text:p>-</text:p>
          </table:table-cell>
          <table:table-cell office:value-type="float" office:value="10035269" table:number-columns-spanned="1" table:number-rows-spanned="2">
            <text:p>10,035,269</text:p>
          </table:table-cell>
          <table:table-cell office:value-type="float" office:value="10035269" table:number-columns-spanned="1" table:number-rows-spanned="2">
            <text:p>10,035,269</text:p>
          </table:table-cell>
          <table:table-cell office:value-type="float" office:value="3180339">
            <text:p>3,180,3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779034">
            <text:p>5,779,03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256235">
            <text:p>4,256,23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30100</text:p>
            <text:p>　災害準備金</text:p>
          </table:table-cell>
          <table:table-cell office:value-type="float" office:value="10035269">
            <text:p>10,035,269</text:p>
          </table:table-cell>
          <table:table-cell table:number-columns-repeated="3" office:value-type="string">
            <text:p>-</text:p>
          </table:table-cell>
          <table:table-cell office:value-type="float" office:value="10035269" table:number-columns-spanned="1" table:number-rows-spanned="2">
            <text:p>10,035,269</text:p>
          </table:table-cell>
          <table:table-cell office:value-type="float" office:value="10035269" table:number-columns-spanned="1" table:number-rows-spanned="2">
            <text:p>10,035,269</text:p>
          </table:table-cell>
          <table:table-cell office:value-type="float" office:value="3180339">
            <text:p>3,180,3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779034">
            <text:p>5,779,03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256235">
            <text:p>4,256,23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6195269">
            <text:p>6,195,269</text:p>
          </table:table-cell>
          <table:table-cell table:number-columns-repeated="3" office:value-type="string">
            <text:p>-</text:p>
          </table:table-cell>
          <table:table-cell office:value-type="float" office:value="6195269" table:number-columns-spanned="1" table:number-rows-spanned="2">
            <text:p>6,195,269</text:p>
          </table:table-cell>
          <table:table-cell office:value-type="float" office:value="6195269" table:number-columns-spanned="1" table:number-rows-spanned="2">
            <text:p>6,195,269</text:p>
          </table:table-cell>
          <table:table-cell office:value-type="float" office:value="1623936">
            <text:p>1,623,93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495437">
            <text:p>3,495,43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699832">
            <text:p>2,699,83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table:number-columns-repeated="3"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float" office:value="1556403">
            <text:p>1,556,40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283597">
            <text:p>2,283,59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556403">
            <text:p>1,556,40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60000</text:p>
            <text:p>公務人員各項補助及慰問金</text:p>
          </table:table-cell>
          <table:table-cell office:value-type="float" office:value="1236920">
            <text:p>1,236,920</text:p>
          </table:table-cell>
          <table:table-cell table:number-columns-repeated="3" office:value-type="string">
            <text:p>-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60100</text:p>
            <text:p>　公務人員各項補助及慰問金</text:p>
          </table:table-cell>
          <table:table-cell office:value-type="float" office:value="1236920">
            <text:p>1,236,920</text:p>
          </table:table-cell>
          <table:table-cell table:number-columns-repeated="3" office:value-type="string">
            <text:p>-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236920">
            <text:p>1,236,920</text:p>
          </table:table-cell>
          <table:table-cell table:number-columns-repeated="3" office:value-type="string">
            <text:p>-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1236920" table:number-columns-spanned="1" table:number-rows-spanned="2">
            <text:p>1,236,920</text:p>
          </table:table-cell>
          <table:table-cell office:value-type="float" office:value="209550">
            <text:p>209,55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36920">
            <text:p>1,236,92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統籌科目合計</text:p>
          </table:table-cell>
          <table:table-cell office:value-type="float" office:value="33906820">
            <text:p>33,906,820</text:p>
          </table:table-cell>
          <table:table-cell table:number-columns-repeated="3" office:value-type="string">
            <text:p>-</text:p>
          </table:table-cell>
          <table:table-cell office:value-type="float" office:value="33906820" table:number-columns-spanned="1" table:number-rows-spanned="2">
            <text:p>33,906,820</text:p>
          </table:table-cell>
          <table:table-cell office:value-type="float" office:value="33906820" table:number-columns-spanned="1" table:number-rows-spanned="2">
            <text:p>33,906,820</text:p>
          </table:table-cell>
          <table:table-cell office:value-type="float" office:value="5970495">
            <text:p>5,970,49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779034">
            <text:p>5,779,03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8127786">
            <text:p>28,127,78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976020820">
            <text:p>976,020,820</text:p>
          </table:table-cell>
          <table:table-cell table:number-columns-repeated="3" office:value-type="string">
            <text:p>-</text:p>
          </table:table-cell>
          <table:table-cell office:value-type="float" office:value="976020820" table:number-columns-spanned="1" table:number-rows-spanned="2">
            <text:p>976,020,820</text:p>
          </table:table-cell>
          <table:table-cell office:value-type="float" office:value="558112820" table:number-columns-spanned="1" table:number-rows-spanned="2">
            <text:p>558,112,820</text:p>
          </table:table-cell>
          <table:table-cell office:value-type="float" office:value="93334229">
            <text:p>93,334,22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6341505">
            <text:p>66,341,50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91771315">
            <text:p>491,771,315</text:p>
          </table:table-cell>
          <table:covered-table-cell/>
          <table:table-cell office:value-type="float" office:value="5087896">
            <text:p>5,087,896</text:p>
          </table:table-cell>
          <table:table-cell table:number-columns-repeated="1010"/>
        </table:table-row>
        <table:table-row table:style-name="ro9" table:number-rows-repeated="1048434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Titles" table:base-cell-address="$附表1.$A$1" table:cell-range-address="$附表2.$A$1:.$AMJ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On</number:text>
    </number:number-style>
    <number:number-style style:name="N142P1" style:volatile="true">
      <number:text>On</number:text>
    </number:number-style>
    <number:number-style style:name="N142">
      <number:text>Off</number:text>
      <style:map style:condition="value()&gt;0" style:apply-style-name="N142P0"/>
      <style:map style:condition="value()&lt;0" style:apply-style-name="N142P1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/>
      <style:text-properties fo:color="#9933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合計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/>
      <style:text-properties fo:color="#80008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/>
      <style:text-properties fo:color="#008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ext-properties fo:color="#808080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1cm" fo:margin-left="1.099cm" fo:margin-right="1.099cm" fo:margin-bottom="0.519cm"/>
      </style:header-style>
      <style:footer-style>
        <style:header-footer-properties fo:min-height="0.751cm" fo:margin-left="1.099cm" fo:margin-right="1.09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21">2022/09/21</text:date>, <text:time>13:26:3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9/21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9/21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9/21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9/21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user</dc:creator>
    <dc:date>2019-12-18T11:51:41</dc:date>
    <meta:print-date>2019-12-18T11:51:38</meta:print-date>
    <meta:document-statistic meta:table-count="2" meta:cell-count="2382" meta:object-count="0"/>
    <meta:generator>OpenOffice/4.1.11$Win32 OpenOffice.org_project/4111m1$Build-9808</meta:generator>
    <meta:user-defined meta:name="WorkbookGuid">769bbec3-4b9d-4872-9d61-faa620d4209e</meta:user-defined>
  </office:meta>
</office:document-meta>
</file>