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174cm"/>
    </style:style>
    <style:style style:name="co2" style:family="table-column">
      <style:table-column-properties fo:break-before="auto" style:column-width="5.904cm"/>
    </style:style>
    <style:style style:name="co3" style:family="table-column">
      <style:table-column-properties fo:break-before="auto" style:column-width="1.363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1.646cm"/>
    </style:style>
    <style:style style:name="co6" style:family="table-column">
      <style:table-column-properties fo:break-before="auto" style:column-width="1.6cm"/>
    </style:style>
    <style:style style:name="co7" style:family="table-column">
      <style:table-column-properties fo:break-before="auto" style:column-width="1.247cm"/>
    </style:style>
    <style:style style:name="co8" style:family="table-column">
      <style:table-column-properties fo:break-before="auto" style:column-width="1.953cm"/>
    </style:style>
    <style:style style:name="co9" style:family="table-column">
      <style:table-column-properties fo:break-before="auto" style:column-width="1.318cm"/>
    </style:style>
    <style:style style:name="co10" style:family="table-column">
      <style:table-column-properties fo:break-before="auto" style:column-width="2.267cm"/>
    </style:style>
    <style:style style:name="co11" style:family="table-column">
      <style:table-column-properties fo:break-before="auto" style:column-width="5.763cm"/>
    </style:style>
    <style:style style:name="co12" style:family="table-column">
      <style:table-column-properties fo:break-before="auto" style:column-width="2.517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106cm" fo:break-before="auto" style:use-optimal-row-height="false"/>
    </style:style>
    <style:style style:name="ro3" style:family="table-row">
      <style:table-row-properties style:row-height="0.37cm" fo:break-before="auto" style:use-optimal-row-height="tru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393cm" fo:break-before="auto" style:use-optimal-row-height="true"/>
    </style:style>
    <style:style style:name="ro6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附表1">
      <style:table-properties table:display="true" style:writing-mode="lr-tb"/>
    </style:style>
    <style:style style:name="ta3" style:family="table" style:master-page-name="PageStyle_5f_附表2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none" style:vertical-align="top"/>
      <style:paragraph-properties fo:text-align="end" fo:margin-left="0cm" style:writing-mode="page"/>
    </style:style>
    <style:style style:name="ce1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</style:style>
    <style:style style:name="ce23" style:family="table-cell" style:parent-style-name="Default" style:data-style-name="N3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</style:style>
    <style:style style:name="ce24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105cm double #000000" style:border-line-width-right="0.035cm 0.035cm 0.035cm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105cm double #000000" style:border-line-width-left="0.035cm 0.035cm 0.035cm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105cm double #000000" style:border-line-width-left="0.035cm 0.035cm 0.035cm" style:direction="ltr" fo:border-right="none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105cm double #000000" style:border-line-width-left="0.035cm 0.035cm 0.035cm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3"/>
        <table:table-column table:style-name="co2" table:default-cell-style-name="ce8"/>
        <table:table-column table:style-name="co1" table:default-cell-style-name="ce13"/>
        <table:table-column table:style-name="co2" table:default-cell-style-name="ce16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number-columns-repeated="245" table:default-cell-style-name="ce19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1" table:number-rows-spanned="2">
              <text:p>科 <text:s text:c="5"/>　目　 <text:s text:c="5"/>名 <text:s text:c="5"/>　稱</text:p>
            </table:table-cell>
            <table:table-cell table:style-name="ce6" office:value-type="string" table:number-columns-spanned="1" table:number-rows-spanned="2">
              <text:p>金 <text:s text:c="14"/>額</text:p>
            </table:table-cell>
            <table:table-cell table:style-name="ce11" office:value-type="string" table:number-columns-spanned="1" table:number-rows-spanned="2">
              <text:p>科　 <text:s text:c="5"/>目　 <text:s text:c="5"/>名　 <text:s text:c="5"/>稱</text:p>
            </table:table-cell>
            <table:table-cell table:style-name="ce1" office:value-type="string" table:number-columns-spanned="1" table:number-rows-spanned="2">
              <text:p>金 <text:s text:c="14"/>額</text:p>
            </table:table-cell>
            <table:table-cell table:style-name="ce18" table:number-columns-repeated="2"/>
            <table:table-cell table:style-name="ce20" table:number-columns-repeated="1018"/>
          </table:table-row>
          <table:table-row table:style-name="ro1">
            <table:covered-table-cell table:style-name="ce2"/>
            <table:covered-table-cell table:style-name="ce7"/>
            <table:covered-table-cell table:style-name="ce12"/>
            <table:covered-table-cell table:style-name="ce2"/>
            <table:table-cell table:style-name="ce18" table:number-columns-repeated="1020"/>
          </table:table-row>
          <table:table-row table:style-name="ro2">
            <table:table-cell table:number-columns-repeated="1024"/>
          </table:table-row>
        </table:table-header-rows>
        <table:table-row table:style-name="ro3">
          <table:table-cell office:value-type="string">
            <text:p>資產</text:p>
          </table:table-cell>
          <table:table-cell office:value-type="float" office:value="21541027089">
            <text:p>21,541,027,089</text:p>
          </table:table-cell>
          <table:table-cell office:value-type="string">
            <text:p>負債</text:p>
          </table:table-cell>
          <table:table-cell office:value-type="float" office:value="107492118">
            <text:p>107,492,118</text:p>
          </table:table-cell>
          <table:table-cell table:number-columns-repeated="1020"/>
        </table:table-row>
        <table:table-row table:style-name="ro3">
          <table:table-cell office:value-type="string">
            <text:p>　流動資產</text:p>
          </table:table-cell>
          <table:table-cell office:value-type="float" office:value="99795644">
            <text:p>99,795,644</text:p>
          </table:table-cell>
          <table:table-cell office:value-type="string">
            <text:p>　流動負債</text:p>
          </table:table-cell>
          <table:table-cell office:value-type="float" office:value="41968945">
            <text:p>41,968,945</text:p>
          </table:table-cell>
          <table:table-cell table:number-columns-repeated="1020"/>
        </table:table-row>
        <table:table-row table:style-name="ro3">
          <table:table-cell office:value-type="string">
            <text:p>　　專戶存款</text:p>
          </table:table-cell>
          <table:table-cell office:value-type="float" office:value="99628600">
            <text:p>99,628,600</text:p>
          </table:table-cell>
          <table:table-cell office:value-type="string">
            <text:p>　　應付代收款</text:p>
          </table:table-cell>
          <table:table-cell office:value-type="float" office:value="41968945">
            <text:p>41,968,945</text:p>
          </table:table-cell>
          <table:table-cell table:number-columns-repeated="1020"/>
        </table:table-row>
        <table:table-row table:style-name="ro3">
          <table:table-cell office:value-type="string">
            <text:p>　　零用金</text:p>
          </table:table-cell>
          <table:table-cell office:value-type="float" office:value="0">
            <text:p>0</text:p>
          </table:table-cell>
          <table:table-cell office:value-type="string">
            <text:p>　　預收款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應收帳款</text:p>
          </table:table-cell>
          <table:table-cell office:value-type="float" office:value="38129">
            <text:p>38,129</text:p>
          </table:table-cell>
          <table:table-cell office:value-type="string">
            <text:p>　長期負債</text:p>
          </table:table-cell>
          <table:table-cell office:value-type="float" office:value="3889909">
            <text:p>3,889,909</text:p>
          </table:table-cell>
          <table:table-cell table:number-columns-repeated="1020"/>
        </table:table-row>
        <table:table-row table:style-name="ro3">
          <table:table-cell office:value-type="string">
            <text:p>　　其他應收款</text:p>
          </table:table-cell>
          <table:table-cell office:value-type="float" office:value="128915">
            <text:p>128,915</text:p>
          </table:table-cell>
          <table:table-cell office:value-type="string">
            <text:p>　　應付租賃款</text:p>
          </table:table-cell>
          <table:table-cell office:value-type="float" office:value="3889909">
            <text:p>3,889,909</text:p>
          </table:table-cell>
          <table:table-cell table:number-columns-repeated="1020"/>
        </table:table-row>
        <table:table-row table:style-name="ro3">
          <table:table-cell office:value-type="string">
            <text:p>　　預付款</text:p>
          </table:table-cell>
          <table:table-cell office:value-type="float" office:value="0">
            <text:p>0</text:p>
          </table:table-cell>
          <table:table-cell office:value-type="string">
            <text:p>　其他負債</text:p>
          </table:table-cell>
          <table:table-cell office:value-type="float" office:value="61633264">
            <text:p>61,633,264</text:p>
          </table:table-cell>
          <table:table-cell table:number-columns-repeated="1020"/>
        </table:table-row>
        <table:table-row table:style-name="ro3">
          <table:table-cell office:value-type="string">
            <text:p>　固定資產</text:p>
          </table:table-cell>
          <table:table-cell office:value-type="float" office:value="21410391936">
            <text:p>21,410,391,936</text:p>
          </table:table-cell>
          <table:table-cell office:value-type="string">
            <text:p>　　存入保證金</text:p>
          </table:table-cell>
          <table:table-cell office:value-type="float" office:value="61633264">
            <text:p>61,633,264</text:p>
          </table:table-cell>
          <table:table-cell table:number-columns-repeated="1020"/>
        </table:table-row>
        <table:table-row table:style-name="ro3">
          <table:table-cell office:value-type="string">
            <text:p>　　土地</text:p>
          </table:table-cell>
          <table:table-cell office:value-type="float" office:value="20656131809">
            <text:p>20,656,131,809</text:p>
          </table:table-cell>
          <table:table-cell office:value-type="string">
            <text:p>淨資產</text:p>
          </table:table-cell>
          <table:table-cell office:value-type="float" office:value="21433534971">
            <text:p>21,433,534,971</text:p>
          </table:table-cell>
          <table:table-cell table:number-columns-repeated="1020"/>
        </table:table-row>
        <table:table-row table:style-name="ro3">
          <table:table-cell office:value-type="string">
            <text:p>　　土地改良物</text:p>
          </table:table-cell>
          <table:table-cell office:value-type="float" office:value="418258889">
            <text:p>418,258,889</text:p>
          </table:table-cell>
          <table:table-cell office:value-type="string">
            <text:p>　資產負債淨額</text:p>
          </table:table-cell>
          <table:table-cell office:value-type="float" office:value="21433534971">
            <text:p>21,433,534,971</text:p>
          </table:table-cell>
          <table:table-cell table:number-columns-repeated="1020"/>
        </table:table-row>
        <table:table-row table:style-name="ro3">
          <table:table-cell office:value-type="string">
            <text:p>　　累計折舊－土地改良物</text:p>
          </table:table-cell>
          <table:table-cell office:value-type="float" office:value="-109807424">
            <text:p>-109,807,424</text:p>
          </table:table-cell>
          <table:table-cell office:value-type="string">
            <text:p>　　資產負債淨額</text:p>
          </table:table-cell>
          <table:table-cell office:value-type="float" office:value="21433534971">
            <text:p>21,433,534,971</text:p>
          </table:table-cell>
          <table:table-cell table:number-columns-repeated="1020"/>
        </table:table-row>
        <table:table-row table:style-name="ro3">
          <table:table-cell office:value-type="string">
            <text:p>　　房屋建築及設備</text:p>
          </table:table-cell>
          <table:table-cell office:value-type="float" office:value="478342951">
            <text:p>478,342,951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房屋建築及設備</text:p>
          </table:table-cell>
          <table:table-cell office:value-type="float" office:value="-250389658">
            <text:p>-250,389,658</text:p>
          </table:table-cell>
          <table:table-cell table:number-columns-repeated="1022"/>
        </table:table-row>
        <table:table-row table:style-name="ro3">
          <table:table-cell office:value-type="string">
            <text:p>　　機械及設備</text:p>
          </table:table-cell>
          <table:table-cell office:value-type="float" office:value="121097687">
            <text:p>121,097,687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機械及設備</text:p>
          </table:table-cell>
          <table:table-cell office:value-type="float" office:value="-77681990">
            <text:p>-77,681,990</text:p>
          </table:table-cell>
          <table:table-cell table:number-columns-repeated="1022"/>
        </table:table-row>
        <table:table-row table:style-name="ro3">
          <table:table-cell office:value-type="string">
            <text:p>　　交通及運輸設備</text:p>
          </table:table-cell>
          <table:table-cell office:value-type="float" office:value="56868548">
            <text:p>56,868,548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交通及運輸設備</text:p>
          </table:table-cell>
          <table:table-cell office:value-type="float" office:value="-40768592">
            <text:p>-40,768,592</text:p>
          </table:table-cell>
          <table:table-cell table:number-columns-repeated="1022"/>
        </table:table-row>
        <table:table-row table:style-name="ro3">
          <table:table-cell office:value-type="string">
            <text:p>　　雜項設備</text:p>
          </table:table-cell>
          <table:table-cell office:value-type="float" office:value="128336363">
            <text:p>128,336,363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雜項設備</text:p>
          </table:table-cell>
          <table:table-cell office:value-type="float" office:value="-74056025">
            <text:p>-74,056,025</text:p>
          </table:table-cell>
          <table:table-cell table:number-columns-repeated="1022"/>
        </table:table-row>
        <table:table-row table:style-name="ro3">
          <table:table-cell office:value-type="string">
            <text:p>　　租賃資產</text:p>
          </table:table-cell>
          <table:table-cell office:value-type="float" office:value="5978473">
            <text:p>5,978,473</text:p>
          </table:table-cell>
          <table:table-cell table:number-columns-repeated="1022"/>
        </table:table-row>
        <table:table-row table:style-name="ro3">
          <table:table-cell office:value-type="string">
            <text:p>　　累計折舊－租賃資產</text:p>
          </table:table-cell>
          <table:table-cell office:value-type="float" office:value="-1601738">
            <text:p>-1,601,738</text:p>
          </table:table-cell>
          <table:table-cell table:number-columns-repeated="1022"/>
        </table:table-row>
        <table:table-row table:style-name="ro3">
          <table:table-cell office:value-type="string">
            <text:p>　　購建中固定資產</text:p>
          </table:table-cell>
          <table:table-cell office:value-type="float" office:value="99682643">
            <text:p>99,682,643</text:p>
          </table:table-cell>
          <table:table-cell table:number-columns-repeated="1022"/>
        </table:table-row>
        <table:table-row table:style-name="ro3">
          <table:table-cell office:value-type="string">
            <text:p>　無形資產</text:p>
          </table:table-cell>
          <table:table-cell office:value-type="float" office:value="26852400">
            <text:p>26,852,400</text:p>
          </table:table-cell>
          <table:table-cell table:number-columns-repeated="1022"/>
        </table:table-row>
        <table:table-row table:style-name="ro3">
          <table:table-cell office:value-type="string">
            <text:p>　　權利</text:p>
          </table:table-cell>
          <table:table-cell office:value-type="float" office:value="26130000">
            <text:p>26,130,000</text:p>
          </table:table-cell>
          <table:table-cell table:number-columns-repeated="1022"/>
        </table:table-row>
        <table:table-row table:style-name="ro3">
          <table:table-cell office:value-type="string">
            <text:p>　　電腦軟體</text:p>
          </table:table-cell>
          <table:table-cell office:value-type="float" office:value="722400">
            <text:p>722,400</text:p>
          </table:table-cell>
          <table:table-cell table:number-columns-repeated="1022"/>
        </table:table-row>
        <table:table-row table:style-name="ro3">
          <table:table-cell office:value-type="string">
            <text:p>　其他資產</text:p>
          </table:table-cell>
          <table:table-cell office:value-type="float" office:value="3987109">
            <text:p>3,987,109</text:p>
          </table:table-cell>
          <table:table-cell table:number-columns-repeated="1022"/>
        </table:table-row>
        <table:table-row table:style-name="ro3">
          <table:table-cell office:value-type="string">
            <text:p>　　暫付款</text:p>
          </table:table-cell>
          <table:table-cell office:value-type="float" office:value="3973609">
            <text:p>3,973,609</text:p>
          </table:table-cell>
          <table:table-cell table:number-columns-repeated="1022"/>
        </table:table-row>
        <table:table-row table:style-name="ro3">
          <table:table-cell office:value-type="string">
            <text:p>　　存出保證金</text:p>
          </table:table-cell>
          <table:table-cell office:value-type="float" office:value="13500">
            <text:p>13,500</text:p>
          </table:table-cell>
          <table:table-cell table:number-columns-repeated="1022"/>
        </table:table-row>
        <table:table-row table:style-name="ro3" table:number-rows-repeated="6">
          <table:table-cell table:number-columns-repeated="1024"/>
        </table:table-row>
        <table:table-row table:style-name="ro4">
          <table:table-cell table:style-name="ce4" office:value-type="string">
            <text:p>合　　　　計</text:p>
          </table:table-cell>
          <table:table-cell table:style-name="ce9" office:value-type="string">
            <text:p>21,541,027,089</text:p>
          </table:table-cell>
          <table:table-cell table:style-name="ce14" office:value-type="string">
            <text:p>合　　　　計</text:p>
          </table:table-cell>
          <table:table-cell table:style-name="ce17" office:value-type="string">
            <text:p>21,541,027,089</text:p>
          </table:table-cell>
          <table:table-cell table:number-columns-repeated="1020"/>
        </table:table-row>
        <table:table-row table:style-name="ro4">
          <table:table-cell office:value-type="string">
            <text:p>備 <text:s text:c="5"/>註</text:p>
          </table:table-cell>
          <table:table-cell/>
          <table:table-cell office:value-type="string">
            <text:p>備 <text:s text:c="5"/>註</text:p>
          </table:table-cell>
          <table:table-cell table:number-columns-repeated="1021"/>
        </table:table-row>
        <table:table-row table:style-name="ro4">
          <table:table-cell office:value-type="string">
            <text:p>保管有價證券</text:p>
          </table:table-cell>
          <table:table-cell table:style-name="ce10" office:value-type="string">
            <text:p>-</text:p>
          </table:table-cell>
          <table:table-cell office:value-type="string">
            <text:p>應付保管有價證券</text:p>
          </table:table-cell>
          <table:table-cell office:value-type="string">
            <text:p>-</text:p>
          </table:table-cell>
          <table:table-cell table:number-columns-repeated="1020"/>
        </table:table-row>
        <table:table-row table:style-name="ro4">
          <table:table-cell office:value-type="string">
            <text:p>保管品</text:p>
          </table:table-cell>
          <table:table-cell office:value-type="string">
            <text:p>-</text:p>
          </table:table-cell>
          <table:table-cell office:value-type="string">
            <text:p>應付保管品</text:p>
          </table:table-cell>
          <table:table-cell office:value-type="string">
            <text:p>-</text:p>
          </table:table-cell>
          <table:table-cell table:number-columns-repeated="1020"/>
        </table:table-row>
        <table:table-row table:style-name="ro4">
          <table:table-cell office:value-type="string">
            <text:p>保證品</text:p>
          </table:table-cell>
          <table:table-cell office:value-type="string">
            <text:p>21,104,276</text:p>
          </table:table-cell>
          <table:table-cell office:value-type="string">
            <text:p>應付保證品</text:p>
          </table:table-cell>
          <table:table-cell office:value-type="string">
            <text:p>21,104,276</text:p>
          </table:table-cell>
          <table:table-cell table:number-columns-repeated="1020"/>
        </table:table-row>
        <table:table-row table:style-name="ro4">
          <table:table-cell table:style-name="ce5" office:value-type="string">
            <text:p>債權憑證</text:p>
          </table:table-cell>
          <table:table-cell table:style-name="ce9" office:value-type="string">
            <text:p>1</text:p>
          </table:table-cell>
          <table:table-cell table:style-name="ce15" office:value-type="string">
            <text:p>待抵銷債權憑證</text:p>
          </table:table-cell>
          <table:table-cell table:style-name="ce17" office:value-type="string">
            <text:p>1</text:p>
          </table:table-cell>
          <table:table-cell table:number-columns-repeated="1020"/>
        </table:table-row>
        <table:table-row table:style-name="ro3" table:number-rows-repeated="104853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table table:name="附表1" table:style-name="ta2" table:print="false">
        <table:table-column table:style-name="co11" table:default-cell-style-name="ce3"/>
        <table:table-column table:style-name="co12" table:number-columns-repeated="3" table:default-cell-style-name="ce16"/>
        <table:table-column table:style-name="co11" table:default-cell-style-name="ce25"/>
        <table:table-column table:style-name="co12" table:number-columns-repeated="3" table:default-cell-style-name="ce16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number-columns-repeated="241" table:default-cell-style-name="ce19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1" table:number-rows-spanned="2">
              <text:p>科　目　名　稱</text:p>
            </table:table-cell>
            <table:table-cell table:style-name="ce6" office:value-type="string" table:number-columns-spanned="3" table:number-rows-spanned="1">
              <text:p>金額</text:p>
            </table:table-cell>
            <table:covered-table-cell table:style-name="ce1"/>
            <table:covered-table-cell table:style-name="ce6"/>
            <table:table-cell table:style-name="ce11" office:value-type="string" table:number-columns-spanned="1" table:number-rows-spanned="2">
              <text:p>科　目　名　稱</text:p>
            </table:table-cell>
            <table:table-cell table:style-name="ce1" office:value-type="string" table:number-columns-spanned="3" table:number-rows-spanned="1">
              <text:p>金額</text:p>
            </table:table-cell>
            <table:covered-table-cell table:number-columns-repeated="2" table:style-name="ce1"/>
            <table:table-cell table:style-name="ce18" table:number-columns-repeated="2"/>
            <table:table-cell table:style-name="ce20" table:number-columns-repeated="1014"/>
          </table:table-row>
          <table:table-row table:style-name="ro1">
            <table:covered-table-cell table:style-name="ce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4" office:value-type="string">
              <text:p>增減數</text:p>
            </table:table-cell>
            <table:covered-table-cell table:style-name="ce1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1" office:value-type="string">
              <text:p>增減數</text:p>
            </table:table-cell>
            <table:table-cell table:style-name="ce18" table:number-columns-repeated="1016"/>
          </table:table-row>
          <table:table-row table:style-name="ro2">
            <table:table-cell table:number-columns-repeated="1024"/>
          </table:table-row>
        </table:table-header-rows>
        <table:table-row table:style-name="ro3">
          <table:table-cell office:value-type="string">
            <text:p>資產</text:p>
          </table:table-cell>
          <table:table-cell office:value-type="float" office:value="21541027089">
            <text:p>21,541,027,089</text:p>
          </table:table-cell>
          <table:table-cell office:value-type="float" office:value="21669606086">
            <text:p>21,669,606,086</text:p>
          </table:table-cell>
          <table:table-cell office:value-type="float" office:value="-128578997">
            <text:p>-128,578,997</text:p>
          </table:table-cell>
          <table:table-cell office:value-type="string">
            <text:p>負債</text:p>
          </table:table-cell>
          <table:table-cell office:value-type="float" office:value="107492118">
            <text:p>107,492,118</text:p>
          </table:table-cell>
          <table:table-cell office:value-type="float" office:value="164105113">
            <text:p>164,105,113</text:p>
          </table:table-cell>
          <table:table-cell office:value-type="float" office:value="-56612995">
            <text:p>-56,612,995</text:p>
          </table:table-cell>
          <table:table-cell table:number-columns-repeated="1016"/>
        </table:table-row>
        <table:table-row table:style-name="ro3">
          <table:table-cell office:value-type="string">
            <text:p>　流動資產</text:p>
          </table:table-cell>
          <table:table-cell office:value-type="float" office:value="99795644">
            <text:p>99,795,644</text:p>
          </table:table-cell>
          <table:table-cell office:value-type="float" office:value="137505819">
            <text:p>137,505,819</text:p>
          </table:table-cell>
          <table:table-cell office:value-type="float" office:value="-37710175">
            <text:p>-37,710,175</text:p>
          </table:table-cell>
          <table:table-cell office:value-type="string">
            <text:p>　流動負債</text:p>
          </table:table-cell>
          <table:table-cell office:value-type="float" office:value="41968945">
            <text:p>41,968,945</text:p>
          </table:table-cell>
          <table:table-cell office:value-type="float" office:value="84220839">
            <text:p>84,220,839</text:p>
          </table:table-cell>
          <table:table-cell office:value-type="float" office:value="-42251894">
            <text:p>-42,251,894</text:p>
          </table:table-cell>
          <table:table-cell table:number-columns-repeated="1016"/>
        </table:table-row>
        <table:table-row table:style-name="ro3">
          <table:table-cell office:value-type="string">
            <text:p>　　現金</text:p>
          </table:table-cell>
          <table:table-cell office:value-type="float" office:value="99628600">
            <text:p>99,628,600</text:p>
          </table:table-cell>
          <table:table-cell office:value-type="float" office:value="136114839">
            <text:p>136,114,839</text:p>
          </table:table-cell>
          <table:table-cell office:value-type="float" office:value="-36486239">
            <text:p>-36,486,239</text:p>
          </table:table-cell>
          <table:table-cell office:value-type="string">
            <text:p>　　應付款項</text:p>
          </table:table-cell>
          <table:table-cell office:value-type="float" office:value="41968945">
            <text:p>41,968,945</text:p>
          </table:table-cell>
          <table:table-cell office:value-type="float" office:value="75939845">
            <text:p>75,939,845</text:p>
          </table:table-cell>
          <table:table-cell office:value-type="float" office:value="-33970900">
            <text:p>-33,970,900</text:p>
          </table:table-cell>
          <table:table-cell table:number-columns-repeated="1016"/>
        </table:table-row>
        <table:table-row table:style-name="ro3">
          <table:table-cell office:value-type="string">
            <text:p>　　　專戶存款</text:p>
          </table:table-cell>
          <table:table-cell office:value-type="float" office:value="99628600">
            <text:p>99,628,600</text:p>
          </table:table-cell>
          <table:table-cell office:value-type="float" office:value="135514839">
            <text:p>135,514,839</text:p>
          </table:table-cell>
          <table:table-cell office:value-type="float" office:value="-35886239">
            <text:p>-35,886,239</text:p>
          </table:table-cell>
          <table:table-cell office:value-type="string">
            <text:p>　　　應付代收款</text:p>
          </table:table-cell>
          <table:table-cell office:value-type="float" office:value="41968945">
            <text:p>41,968,945</text:p>
          </table:table-cell>
          <table:table-cell office:value-type="float" office:value="75939845">
            <text:p>75,939,845</text:p>
          </table:table-cell>
          <table:table-cell office:value-type="float" office:value="-33970900">
            <text:p>-33,970,900</text:p>
          </table:table-cell>
          <table:table-cell table:number-columns-repeated="1016"/>
        </table:table-row>
        <table:table-row table:style-name="ro3">
          <table:table-cell office:value-type="string">
            <text:p>　　　零用金</text:p>
          </table:table-cell>
          <table:table-cell office:value-type="float" office:value="0">
            <text:p>0</text:p>
          </table:table-cell>
          <table:table-cell office:value-type="float" office:value="600000">
            <text:p>600,000</text:p>
          </table:table-cell>
          <table:table-cell office:value-type="float" office:value="-600000">
            <text:p>-600,000</text:p>
          </table:table-cell>
          <table:table-cell office:value-type="string">
            <text:p>　　預收款</text:p>
          </table:table-cell>
          <table:table-cell office:value-type="float" office:value="0">
            <text:p>0</text:p>
          </table:table-cell>
          <table:table-cell office:value-type="float" office:value="8280994">
            <text:p>8,280,994</text:p>
          </table:table-cell>
          <table:table-cell office:value-type="float" office:value="-8280994">
            <text:p>-8,280,994</text:p>
          </table:table-cell>
          <table:table-cell table:number-columns-repeated="1016"/>
        </table:table-row>
        <table:table-row table:style-name="ro3">
          <table:table-cell office:value-type="string">
            <text:p>　　應收款項</text:p>
          </table:table-cell>
          <table:table-cell office:value-type="float" office:value="167044">
            <text:p>167,044</text:p>
          </table:table-cell>
          <table:table-cell office:value-type="float" office:value="1181674">
            <text:p>1,181,674</text:p>
          </table:table-cell>
          <table:table-cell office:value-type="float" office:value="-1014630">
            <text:p>-1,014,630</text:p>
          </table:table-cell>
          <table:table-cell office:value-type="string">
            <text:p>　　　預收款</text:p>
          </table:table-cell>
          <table:table-cell office:value-type="float" office:value="0">
            <text:p>0</text:p>
          </table:table-cell>
          <table:table-cell office:value-type="float" office:value="8280994">
            <text:p>8,280,994</text:p>
          </table:table-cell>
          <table:table-cell office:value-type="float" office:value="-8280994">
            <text:p>-8,280,994</text:p>
          </table:table-cell>
          <table:table-cell table:number-columns-repeated="1016"/>
        </table:table-row>
        <table:table-row table:style-name="ro3">
          <table:table-cell office:value-type="string">
            <text:p>　　　應收帳款</text:p>
          </table:table-cell>
          <table:table-cell office:value-type="float" office:value="38129">
            <text:p>38,129</text:p>
          </table:table-cell>
          <table:table-cell office:value-type="float" office:value="38800">
            <text:p>38,800</text:p>
          </table:table-cell>
          <table:table-cell office:value-type="float" office:value="-671">
            <text:p>-671</text:p>
          </table:table-cell>
          <table:table-cell office:value-type="string">
            <text:p>　長期負債</text:p>
          </table:table-cell>
          <table:table-cell office:value-type="float" office:value="3889909">
            <text:p>3,889,909</text:p>
          </table:table-cell>
          <table:table-cell office:value-type="float" office:value="3776611">
            <text:p>3,776,611</text:p>
          </table:table-cell>
          <table:table-cell office:value-type="float" office:value="113298">
            <text:p>113,298</text:p>
          </table:table-cell>
          <table:table-cell table:number-columns-repeated="1016"/>
        </table:table-row>
        <table:table-row table:style-name="ro3">
          <table:table-cell office:value-type="string">
            <text:p>　　　其他應收款</text:p>
          </table:table-cell>
          <table:table-cell office:value-type="float" office:value="128915">
            <text:p>128,915</text:p>
          </table:table-cell>
          <table:table-cell office:value-type="float" office:value="1142874">
            <text:p>1,142,874</text:p>
          </table:table-cell>
          <table:table-cell office:value-type="float" office:value="-1013959">
            <text:p>-1,013,959</text:p>
          </table:table-cell>
          <table:table-cell office:value-type="string">
            <text:p>　　應付租賃款</text:p>
          </table:table-cell>
          <table:table-cell office:value-type="float" office:value="3889909">
            <text:p>3,889,909</text:p>
          </table:table-cell>
          <table:table-cell office:value-type="float" office:value="3776611">
            <text:p>3,776,611</text:p>
          </table:table-cell>
          <table:table-cell office:value-type="float" office:value="113298">
            <text:p>113,298</text:p>
          </table:table-cell>
          <table:table-cell table:number-columns-repeated="1016"/>
        </table:table-row>
        <table:table-row table:style-name="ro3">
          <table:table-cell office:value-type="string">
            <text:p>　　預付款</text:p>
          </table:table-cell>
          <table:table-cell office:value-type="float" office:value="0">
            <text:p>0</text:p>
          </table:table-cell>
          <table:table-cell office:value-type="float" office:value="209306">
            <text:p>209,306</text:p>
          </table:table-cell>
          <table:table-cell office:value-type="float" office:value="-209306">
            <text:p>-209,306</text:p>
          </table:table-cell>
          <table:table-cell office:value-type="string">
            <text:p>　　　應付租賃款</text:p>
          </table:table-cell>
          <table:table-cell office:value-type="float" office:value="3889909">
            <text:p>3,889,909</text:p>
          </table:table-cell>
          <table:table-cell office:value-type="float" office:value="3776611">
            <text:p>3,776,611</text:p>
          </table:table-cell>
          <table:table-cell office:value-type="float" office:value="113298">
            <text:p>113,298</text:p>
          </table:table-cell>
          <table:table-cell table:number-columns-repeated="1016"/>
        </table:table-row>
        <table:table-row table:style-name="ro3">
          <table:table-cell office:value-type="string">
            <text:p>　　　預付款</text:p>
          </table:table-cell>
          <table:table-cell office:value-type="float" office:value="0">
            <text:p>0</text:p>
          </table:table-cell>
          <table:table-cell office:value-type="float" office:value="209306">
            <text:p>209,306</text:p>
          </table:table-cell>
          <table:table-cell office:value-type="float" office:value="-209306">
            <text:p>-209,306</text:p>
          </table:table-cell>
          <table:table-cell office:value-type="string">
            <text:p>　其他負債</text:p>
          </table:table-cell>
          <table:table-cell office:value-type="float" office:value="61633264">
            <text:p>61,633,264</text:p>
          </table:table-cell>
          <table:table-cell office:value-type="float" office:value="76107663">
            <text:p>76,107,663</text:p>
          </table:table-cell>
          <table:table-cell office:value-type="float" office:value="-14474399">
            <text:p>-14,474,399</text:p>
          </table:table-cell>
          <table:table-cell table:number-columns-repeated="1016"/>
        </table:table-row>
        <table:table-row table:style-name="ro3">
          <table:table-cell office:value-type="string">
            <text:p>　固定資產</text:p>
          </table:table-cell>
          <table:table-cell office:value-type="float" office:value="21410391936">
            <text:p>21,410,391,936</text:p>
          </table:table-cell>
          <table:table-cell office:value-type="float" office:value="21487749634">
            <text:p>21,487,749,634</text:p>
          </table:table-cell>
          <table:table-cell office:value-type="float" office:value="-77357698">
            <text:p>-77,357,698</text:p>
          </table:table-cell>
          <table:table-cell office:value-type="string">
            <text:p>　　存入保證金</text:p>
          </table:table-cell>
          <table:table-cell office:value-type="float" office:value="61633264">
            <text:p>61,633,264</text:p>
          </table:table-cell>
          <table:table-cell office:value-type="float" office:value="76107663">
            <text:p>76,107,663</text:p>
          </table:table-cell>
          <table:table-cell office:value-type="float" office:value="-14474399">
            <text:p>-14,474,399</text:p>
          </table:table-cell>
          <table:table-cell table:number-columns-repeated="1016"/>
        </table:table-row>
        <table:table-row table:style-name="ro3">
          <table:table-cell office:value-type="string">
            <text:p>　　土地</text:p>
          </table:table-cell>
          <table:table-cell office:value-type="float" office:value="20656131809">
            <text:p>20,656,131,809</text:p>
          </table:table-cell>
          <table:table-cell office:value-type="float" office:value="20657735059">
            <text:p>20,657,735,059</text:p>
          </table:table-cell>
          <table:table-cell office:value-type="float" office:value="-1603250">
            <text:p>-1,603,250</text:p>
          </table:table-cell>
          <table:table-cell office:value-type="string">
            <text:p>　　　存入保證金</text:p>
          </table:table-cell>
          <table:table-cell office:value-type="float" office:value="61633264">
            <text:p>61,633,264</text:p>
          </table:table-cell>
          <table:table-cell office:value-type="float" office:value="76107663">
            <text:p>76,107,663</text:p>
          </table:table-cell>
          <table:table-cell office:value-type="float" office:value="-14474399">
            <text:p>-14,474,399</text:p>
          </table:table-cell>
          <table:table-cell table:number-columns-repeated="1016"/>
        </table:table-row>
        <table:table-row table:style-name="ro3">
          <table:table-cell office:value-type="string">
            <text:p>　　　土地</text:p>
          </table:table-cell>
          <table:table-cell office:value-type="float" office:value="20656131809">
            <text:p>20,656,131,809</text:p>
          </table:table-cell>
          <table:table-cell office:value-type="float" office:value="20657735059">
            <text:p>20,657,735,059</text:p>
          </table:table-cell>
          <table:table-cell office:value-type="float" office:value="-1603250">
            <text:p>-1,603,250</text:p>
          </table:table-cell>
          <table:table-cell office:value-type="string">
            <text:p>淨資產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3">
          <table:table-cell office:value-type="string">
            <text:p>　　土地改良物</text:p>
          </table:table-cell>
          <table:table-cell office:value-type="float" office:value="308451465">
            <text:p>308,451,465</text:p>
          </table:table-cell>
          <table:table-cell office:value-type="float" office:value="334734248">
            <text:p>334,734,248</text:p>
          </table:table-cell>
          <table:table-cell office:value-type="float" office:value="-26282783">
            <text:p>-26,282,783</text:p>
          </table:table-cell>
          <table:table-cell office:value-type="string">
            <text:p>　資產負債淨額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3">
          <table:table-cell office:value-type="string">
            <text:p>　　　土地改良物</text:p>
          </table:table-cell>
          <table:table-cell office:value-type="float" office:value="418258889">
            <text:p>418,258,889</text:p>
          </table:table-cell>
          <table:table-cell office:value-type="float" office:value="402211639">
            <text:p>402,211,639</text:p>
          </table:table-cell>
          <table:table-cell office:value-type="float" office:value="16047250">
            <text:p>16,047,250</text:p>
          </table:table-cell>
          <table:table-cell office:value-type="string">
            <text:p>　　資產負債淨額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3">
          <table:table-cell office:value-type="string">
            <text:p>　　　累計折舊－土地改良物</text:p>
          </table:table-cell>
          <table:table-cell office:value-type="float" office:value="-109807424">
            <text:p>-109,807,424</text:p>
          </table:table-cell>
          <table:table-cell office:value-type="float" office:value="-67477391">
            <text:p>-67,477,391</text:p>
          </table:table-cell>
          <table:table-cell office:value-type="float" office:value="-42330033">
            <text:p>-42,330,033</text:p>
          </table:table-cell>
          <table:table-cell office:value-type="string">
            <text:p>　　　資產負債淨額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3">
          <table:table-cell office:value-type="string">
            <text:p>　　房屋建築及設備</text:p>
          </table:table-cell>
          <table:table-cell office:value-type="float" office:value="227953293">
            <text:p>227,953,293</text:p>
          </table:table-cell>
          <table:table-cell office:value-type="float" office:value="262392593">
            <text:p>262,392,593</text:p>
          </table:table-cell>
          <table:table-cell office:value-type="float" office:value="-34439300">
            <text:p>-34,439,300</text:p>
          </table:table-cell>
          <table:table-cell table:number-columns-repeated="1020"/>
        </table:table-row>
        <table:table-row table:style-name="ro3">
          <table:table-cell office:value-type="string">
            <text:p>　　　房屋建築及設備</text:p>
          </table:table-cell>
          <table:table-cell table:number-columns-repeated="2" office:value-type="float" office:value="478342951">
            <text:p>478,342,951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房屋建築及設備</text:p>
          </table:table-cell>
          <table:table-cell office:value-type="float" office:value="-250389658">
            <text:p>-250,389,658</text:p>
          </table:table-cell>
          <table:table-cell office:value-type="float" office:value="-215950358">
            <text:p>-215,950,358</text:p>
          </table:table-cell>
          <table:table-cell office:value-type="float" office:value="-34439300">
            <text:p>-34,439,300</text:p>
          </table:table-cell>
          <table:table-cell table:number-columns-repeated="1020"/>
        </table:table-row>
        <table:table-row table:style-name="ro3">
          <table:table-cell office:value-type="string">
            <text:p>　　機械及設備</text:p>
          </table:table-cell>
          <table:table-cell office:value-type="float" office:value="43415697">
            <text:p>43,415,697</text:p>
          </table:table-cell>
          <table:table-cell office:value-type="float" office:value="52558035">
            <text:p>52,558,035</text:p>
          </table:table-cell>
          <table:table-cell office:value-type="float" office:value="-9142338">
            <text:p>-9,142,338</text:p>
          </table:table-cell>
          <table:table-cell table:number-columns-repeated="1020"/>
        </table:table-row>
        <table:table-row table:style-name="ro3">
          <table:table-cell office:value-type="string">
            <text:p>　　　機械及設備</text:p>
          </table:table-cell>
          <table:table-cell office:value-type="float" office:value="121097687">
            <text:p>121,097,687</text:p>
          </table:table-cell>
          <table:table-cell office:value-type="float" office:value="119985559">
            <text:p>119,985,559</text:p>
          </table:table-cell>
          <table:table-cell office:value-type="float" office:value="1112128">
            <text:p>1,112,128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機械及設備</text:p>
          </table:table-cell>
          <table:table-cell office:value-type="float" office:value="-77681990">
            <text:p>-77,681,990</text:p>
          </table:table-cell>
          <table:table-cell office:value-type="float" office:value="-67427524">
            <text:p>-67,427,524</text:p>
          </table:table-cell>
          <table:table-cell office:value-type="float" office:value="-10254466">
            <text:p>-10,254,466</text:p>
          </table:table-cell>
          <table:table-cell table:number-columns-repeated="1020"/>
        </table:table-row>
        <table:table-row table:style-name="ro3">
          <table:table-cell office:value-type="string">
            <text:p>　　交通及運輸設備</text:p>
          </table:table-cell>
          <table:table-cell office:value-type="float" office:value="16099956">
            <text:p>16,099,956</text:p>
          </table:table-cell>
          <table:table-cell office:value-type="float" office:value="21253200">
            <text:p>21,253,200</text:p>
          </table:table-cell>
          <table:table-cell office:value-type="float" office:value="-5153244">
            <text:p>-5,153,244</text:p>
          </table:table-cell>
          <table:table-cell table:number-columns-repeated="1020"/>
        </table:table-row>
        <table:table-row table:style-name="ro3">
          <table:table-cell office:value-type="string">
            <text:p>　　　交通及運輸設備</text:p>
          </table:table-cell>
          <table:table-cell office:value-type="float" office:value="56868548">
            <text:p>56,868,548</text:p>
          </table:table-cell>
          <table:table-cell office:value-type="float" office:value="59836793">
            <text:p>59,836,793</text:p>
          </table:table-cell>
          <table:table-cell office:value-type="float" office:value="-2968245">
            <text:p>-2,968,245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交通及運輸設備</text:p>
          </table:table-cell>
          <table:table-cell office:value-type="float" office:value="-40768592">
            <text:p>-40,768,592</text:p>
          </table:table-cell>
          <table:table-cell office:value-type="float" office:value="-38583593">
            <text:p>-38,583,593</text:p>
          </table:table-cell>
          <table:table-cell office:value-type="float" office:value="-2184999">
            <text:p>-2,184,999</text:p>
          </table:table-cell>
          <table:table-cell table:number-columns-repeated="1020"/>
        </table:table-row>
        <table:table-row table:style-name="ro3">
          <table:table-cell office:value-type="string">
            <text:p>　　雜項設備</text:p>
          </table:table-cell>
          <table:table-cell office:value-type="float" office:value="54280338">
            <text:p>54,280,338</text:p>
          </table:table-cell>
          <table:table-cell office:value-type="float" office:value="64619092">
            <text:p>64,619,092</text:p>
          </table:table-cell>
          <table:table-cell office:value-type="float" office:value="-10338754">
            <text:p>-10,338,754</text:p>
          </table:table-cell>
          <table:table-cell table:number-columns-repeated="1020"/>
        </table:table-row>
        <table:table-row table:style-name="ro3">
          <table:table-cell office:value-type="string">
            <text:p>　　　雜項設備</text:p>
          </table:table-cell>
          <table:table-cell office:value-type="float" office:value="128336363">
            <text:p>128,336,363</text:p>
          </table:table-cell>
          <table:table-cell office:value-type="float" office:value="120827342">
            <text:p>120,827,342</text:p>
          </table:table-cell>
          <table:table-cell office:value-type="float" office:value="7509021">
            <text:p>7,509,021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雜項設備</text:p>
          </table:table-cell>
          <table:table-cell office:value-type="float" office:value="-74056025">
            <text:p>-74,056,025</text:p>
          </table:table-cell>
          <table:table-cell office:value-type="float" office:value="-56208250">
            <text:p>-56,208,250</text:p>
          </table:table-cell>
          <table:table-cell office:value-type="float" office:value="-17847775">
            <text:p>-17,847,775</text:p>
          </table:table-cell>
          <table:table-cell table:number-columns-repeated="1020"/>
        </table:table-row>
        <table:table-row table:style-name="ro3">
          <table:table-cell office:value-type="string">
            <text:p>　　租賃資產</text:p>
          </table:table-cell>
          <table:table-cell office:value-type="float" office:value="4376735">
            <text:p>4,376,735</text:p>
          </table:table-cell>
          <table:table-cell office:value-type="float" office:value="5519225">
            <text:p>5,519,225</text:p>
          </table:table-cell>
          <table:table-cell office:value-type="float" office:value="-1142490">
            <text:p>-1,142,490</text:p>
          </table:table-cell>
          <table:table-cell table:number-columns-repeated="1020"/>
        </table:table-row>
        <table:table-row table:style-name="ro3">
          <table:table-cell office:value-type="string">
            <text:p>　　　租賃資產</text:p>
          </table:table-cell>
          <table:table-cell table:number-columns-repeated="2" office:value-type="float" office:value="5978473">
            <text:p>5,978,473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累計折舊－租賃資產</text:p>
          </table:table-cell>
          <table:table-cell office:value-type="float" office:value="-1601738">
            <text:p>-1,601,738</text:p>
          </table:table-cell>
          <table:table-cell office:value-type="float" office:value="-459248">
            <text:p>-459,248</text:p>
          </table:table-cell>
          <table:table-cell office:value-type="float" office:value="-1142490">
            <text:p>-1,142,490</text:p>
          </table:table-cell>
          <table:table-cell table:number-columns-repeated="1020"/>
        </table:table-row>
        <table:table-row table:style-name="ro3">
          <table:table-cell office:value-type="string">
            <text:p>　　購建中固定資產</text:p>
          </table:table-cell>
          <table:table-cell office:value-type="float" office:value="99682643">
            <text:p>99,682,643</text:p>
          </table:table-cell>
          <table:table-cell office:value-type="float" office:value="88938182">
            <text:p>88,938,182</text:p>
          </table:table-cell>
          <table:table-cell office:value-type="float" office:value="10744461">
            <text:p>10,744,461</text:p>
          </table:table-cell>
          <table:table-cell table:number-columns-repeated="1020"/>
        </table:table-row>
        <table:table-row table:style-name="ro3">
          <table:table-cell office:value-type="string">
            <text:p>　　　購建中固定資產</text:p>
          </table:table-cell>
          <table:table-cell office:value-type="float" office:value="99682643">
            <text:p>99,682,643</text:p>
          </table:table-cell>
          <table:table-cell office:value-type="float" office:value="88938182">
            <text:p>88,938,182</text:p>
          </table:table-cell>
          <table:table-cell office:value-type="float" office:value="10744461">
            <text:p>10,744,461</text:p>
          </table:table-cell>
          <table:table-cell table:number-columns-repeated="1020"/>
        </table:table-row>
        <table:table-row table:style-name="ro3">
          <table:table-cell office:value-type="string">
            <text:p>　無形資產</text:p>
          </table:table-cell>
          <table:table-cell office:value-type="float" office:value="26852400">
            <text:p>26,852,400</text:p>
          </table:table-cell>
          <table:table-cell office:value-type="float" office:value="27804464">
            <text:p>27,804,464</text:p>
          </table:table-cell>
          <table:table-cell office:value-type="float" office:value="-952064">
            <text:p>-952,064</text:p>
          </table:table-cell>
          <table:table-cell table:number-columns-repeated="1020"/>
        </table:table-row>
        <table:table-row table:style-name="ro3">
          <table:table-cell office:value-type="string">
            <text:p>　　無形資產</text:p>
          </table:table-cell>
          <table:table-cell office:value-type="float" office:value="26852400">
            <text:p>26,852,400</text:p>
          </table:table-cell>
          <table:table-cell office:value-type="float" office:value="27804464">
            <text:p>27,804,464</text:p>
          </table:table-cell>
          <table:table-cell office:value-type="float" office:value="-952064">
            <text:p>-952,064</text:p>
          </table:table-cell>
          <table:table-cell table:number-columns-repeated="1020"/>
        </table:table-row>
        <table:table-row table:style-name="ro3">
          <table:table-cell office:value-type="string">
            <text:p>　　　權利</text:p>
          </table:table-cell>
          <table:table-cell table:number-columns-repeated="2" office:value-type="float" office:value="26130000">
            <text:p>26,130,000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電腦軟體</text:p>
          </table:table-cell>
          <table:table-cell office:value-type="float" office:value="722400">
            <text:p>722,400</text:p>
          </table:table-cell>
          <table:table-cell office:value-type="float" office:value="1674464">
            <text:p>1,674,464</text:p>
          </table:table-cell>
          <table:table-cell office:value-type="float" office:value="-952064">
            <text:p>-952,064</text:p>
          </table:table-cell>
          <table:table-cell table:number-columns-repeated="1020"/>
        </table:table-row>
        <table:table-row table:style-name="ro3">
          <table:table-cell office:value-type="string">
            <text:p>　其他資產</text:p>
          </table:table-cell>
          <table:table-cell office:value-type="float" office:value="3987109">
            <text:p>3,987,109</text:p>
          </table:table-cell>
          <table:table-cell office:value-type="float" office:value="16546169">
            <text:p>16,546,169</text:p>
          </table:table-cell>
          <table:table-cell office:value-type="float" office:value="-12559060">
            <text:p>-12,559,060</text:p>
          </table:table-cell>
          <table:table-cell table:number-columns-repeated="1020"/>
        </table:table-row>
        <table:table-row table:style-name="ro3">
          <table:table-cell office:value-type="string">
            <text:p>　　暫付款</text:p>
          </table:table-cell>
          <table:table-cell office:value-type="float" office:value="3973609">
            <text:p>3,973,609</text:p>
          </table:table-cell>
          <table:table-cell office:value-type="float" office:value="16532669">
            <text:p>16,532,669</text:p>
          </table:table-cell>
          <table:table-cell office:value-type="float" office:value="-12559060">
            <text:p>-12,559,060</text:p>
          </table:table-cell>
          <table:table-cell table:number-columns-repeated="1020"/>
        </table:table-row>
        <table:table-row table:style-name="ro3">
          <table:table-cell table:style-name="ce5" office:value-type="string">
            <text:p>　　　暫付款</text:p>
          </table:table-cell>
          <table:table-cell table:style-name="ce17" office:value-type="float" office:value="3973609">
            <text:p>3,973,609</text:p>
          </table:table-cell>
          <table:table-cell table:style-name="ce17" office:value-type="float" office:value="16532669">
            <text:p>16,532,669</text:p>
          </table:table-cell>
          <table:table-cell table:style-name="ce17" office:value-type="float" office:value="-12559060">
            <text:p>-12,559,060</text:p>
          </table:table-cell>
          <table:table-cell table:style-name="ce26"/>
          <table:table-cell table:style-name="ce17" table:number-columns-repeated="3"/>
          <table:table-cell table:number-columns-repeated="1016"/>
        </table:table-row>
        <table:table-row table:style-name="ro3">
          <table:table-cell office:value-type="string">
            <text:p>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>
          <table:table-cell office:value-type="string">
            <text:p>　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table:number-columns-repeated="1020"/>
        </table:table-row>
        <table:table-row table:style-name="ro3" table:number-rows-repeated="32">
          <table:table-cell table:number-columns-repeated="1024"/>
        </table:table-row>
        <table:table-row table:style-name="ro4">
          <table:table-cell table:style-name="ce4" office:value-type="string">
            <text:p>合　　　　計</text:p>
          </table:table-cell>
          <table:table-cell table:style-name="ce22" office:value-type="string">
            <text:p>21,541,027,089</text:p>
          </table:table-cell>
          <table:table-cell table:style-name="ce22" office:value-type="string">
            <text:p>21,669,606,086</text:p>
          </table:table-cell>
          <table:table-cell table:style-name="ce17" office:value-type="string">
            <text:p>-128,578,997</text:p>
          </table:table-cell>
          <table:table-cell table:style-name="ce27" office:value-type="string">
            <text:p>合　　　　計</text:p>
          </table:table-cell>
          <table:table-cell table:style-name="ce22" office:value-type="string">
            <text:p>21,414,256,668</text:p>
          </table:table-cell>
          <table:table-cell table:style-name="ce22" office:value-type="string">
            <text:p>21,471,317,238</text:p>
          </table:table-cell>
          <table:table-cell table:style-name="ce17" office:value-type="string">
            <text:p>-57,060,570</text:p>
          </table:table-cell>
          <table:table-cell table:number-columns-repeated="1016"/>
        </table:table-row>
        <table:table-row table:style-name="ro4">
          <table:table-cell office:value-type="string">
            <text:p>備 <text:s text:c="5"/>註</text:p>
          </table:table-cell>
          <table:table-cell table:number-columns-repeated="3"/>
          <table:table-cell office:value-type="string">
            <text:p>備 <text:s text:c="5"/>註</text:p>
          </table:table-cell>
          <table:table-cell table:number-columns-repeated="1019"/>
        </table:table-row>
        <table:table-row table:style-name="ro4">
          <table:table-cell office:value-type="string">
            <text:p>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證品</text:p>
          </table:table-cell>
          <table:table-cell table:style-name="ce23" office:value-type="string">
            <text:p>21,104,276</text:p>
          </table:table-cell>
          <table:table-cell table:style-name="ce23" office:value-type="string">
            <text:p>19,784,276</text:p>
          </table:table-cell>
          <table:table-cell office:value-type="string">
            <text:p>1,320,000</text:p>
          </table:table-cell>
          <table:table-cell office:value-type="string">
            <text:p>應付保證品</text:p>
          </table:table-cell>
          <table:table-cell table:style-name="ce23" office:value-type="string">
            <text:p>21,104,276</text:p>
          </table:table-cell>
          <table:table-cell table:style-name="ce23" office:value-type="string">
            <text:p>19,784,276</text:p>
          </table:table-cell>
          <table:table-cell office:value-type="string">
            <text:p>1,320,000</text:p>
          </table:table-cell>
          <table:table-cell table:number-columns-repeated="1016"/>
        </table:table-row>
        <table:table-row table:style-name="ro4">
          <table:table-cell table:style-name="ce5" office:value-type="string">
            <text:p>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style-name="ce26" office:value-type="string">
            <text:p>待抵銷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number-columns-repeated="1016"/>
        </table:table-row>
        <table:table-row table:style-name="ro3" table:number-rows-repeated="104849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Excel_BuiltIn_Print_Titles" table:base-cell-address="$Sheet1.$A$1" table:cell-range-address="$附表1.$A$1:.$AMJ$3" table:range-usable-as="repeat-column repeat-row"/>
        </table:named-expressions>
      </table:table>
      <table:table table:name="附表2" table:style-name="ta3" table:print="false">
        <table:table-column table:style-name="co11" table:default-cell-style-name="ce3"/>
        <table:table-column table:style-name="co12" table:number-columns-repeated="3" table:default-cell-style-name="ce16"/>
        <table:table-column table:style-name="co11" table:default-cell-style-name="ce25"/>
        <table:table-column table:style-name="co12" table:number-columns-repeated="3" table:default-cell-style-name="ce16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number-columns-repeated="241" table:default-cell-style-name="ce19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 table:number-columns-spanned="1" table:number-rows-spanned="2">
              <text:p>科　目　名　稱</text:p>
            </table:table-cell>
            <table:table-cell table:style-name="ce6" office:value-type="string" table:number-columns-spanned="3" table:number-rows-spanned="1">
              <text:p>金額</text:p>
            </table:table-cell>
            <table:covered-table-cell table:style-name="ce1"/>
            <table:covered-table-cell table:style-name="ce6"/>
            <table:table-cell table:style-name="ce11" office:value-type="string" table:number-columns-spanned="1" table:number-rows-spanned="2">
              <text:p>科　目　名　稱</text:p>
            </table:table-cell>
            <table:table-cell table:style-name="ce1" office:value-type="string" table:number-columns-spanned="3" table:number-rows-spanned="1">
              <text:p>金額</text:p>
            </table:table-cell>
            <table:covered-table-cell table:number-columns-repeated="2" table:style-name="ce1"/>
            <table:table-cell table:style-name="ce18" table:number-columns-repeated="2"/>
            <table:table-cell table:style-name="ce20" table:number-columns-repeated="1014"/>
          </table:table-row>
          <table:table-row table:style-name="ro1">
            <table:covered-table-cell table:style-name="ce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4" office:value-type="string">
              <text:p>增減數</text:p>
            </table:table-cell>
            <table:covered-table-cell table:style-name="ce12"/>
            <table:table-cell table:style-name="ce21" office:value-type="string">
              <text:p>本月</text:p>
            </table:table-cell>
            <table:table-cell table:style-name="ce21" office:value-type="string">
              <text:p>上月結存</text:p>
            </table:table-cell>
            <table:table-cell table:style-name="ce21" office:value-type="string">
              <text:p>增減數</text:p>
            </table:table-cell>
            <table:table-cell table:style-name="ce18" table:number-columns-repeated="1016"/>
          </table:table-row>
          <table:table-row table:style-name="ro2">
            <table:table-cell table:number-columns-repeated="1024"/>
          </table:table-row>
        </table:table-header-rows>
        <table:table-row table:style-name="ro5">
          <table:table-cell office:value-type="string">
            <text:p>資產</text:p>
          </table:table-cell>
          <table:table-cell office:value-type="float" office:value="21541027089">
            <text:p>21,541,027,089</text:p>
          </table:table-cell>
          <table:table-cell office:value-type="float" office:value="21669606086">
            <text:p>21,669,606,086</text:p>
          </table:table-cell>
          <table:table-cell office:value-type="float" office:value="-128578997">
            <text:p>-128,578,997</text:p>
          </table:table-cell>
          <table:table-cell office:value-type="string">
            <text:p>負債</text:p>
          </table:table-cell>
          <table:table-cell office:value-type="float" office:value="107492118">
            <text:p>107,492,118</text:p>
          </table:table-cell>
          <table:table-cell office:value-type="float" office:value="164105113">
            <text:p>164,105,113</text:p>
          </table:table-cell>
          <table:table-cell office:value-type="float" office:value="-56612995">
            <text:p>-56,612,995</text:p>
          </table:table-cell>
          <table:table-cell table:number-columns-repeated="1016"/>
        </table:table-row>
        <table:table-row table:style-name="ro5">
          <table:table-cell office:value-type="string">
            <text:p>　流動資產</text:p>
          </table:table-cell>
          <table:table-cell office:value-type="float" office:value="99795644">
            <text:p>99,795,644</text:p>
          </table:table-cell>
          <table:table-cell office:value-type="float" office:value="137505819">
            <text:p>137,505,819</text:p>
          </table:table-cell>
          <table:table-cell office:value-type="float" office:value="-37710175">
            <text:p>-37,710,175</text:p>
          </table:table-cell>
          <table:table-cell office:value-type="string">
            <text:p>　流動負債</text:p>
          </table:table-cell>
          <table:table-cell office:value-type="float" office:value="41968945">
            <text:p>41,968,945</text:p>
          </table:table-cell>
          <table:table-cell office:value-type="float" office:value="84220839">
            <text:p>84,220,839</text:p>
          </table:table-cell>
          <table:table-cell office:value-type="float" office:value="-42251894">
            <text:p>-42,251,894</text:p>
          </table:table-cell>
          <table:table-cell table:number-columns-repeated="1016"/>
        </table:table-row>
        <table:table-row table:style-name="ro5">
          <table:table-cell office:value-type="string">
            <text:p>　　現金</text:p>
          </table:table-cell>
          <table:table-cell office:value-type="float" office:value="99628600">
            <text:p>99,628,600</text:p>
          </table:table-cell>
          <table:table-cell office:value-type="float" office:value="136114839">
            <text:p>136,114,839</text:p>
          </table:table-cell>
          <table:table-cell office:value-type="float" office:value="-36486239">
            <text:p>-36,486,239</text:p>
          </table:table-cell>
          <table:table-cell office:value-type="string">
            <text:p>　　應付款項</text:p>
          </table:table-cell>
          <table:table-cell office:value-type="float" office:value="41968945">
            <text:p>41,968,945</text:p>
          </table:table-cell>
          <table:table-cell office:value-type="float" office:value="75939845">
            <text:p>75,939,845</text:p>
          </table:table-cell>
          <table:table-cell office:value-type="float" office:value="-33970900">
            <text:p>-33,970,900</text:p>
          </table:table-cell>
          <table:table-cell table:number-columns-repeated="1016"/>
        </table:table-row>
        <table:table-row table:style-name="ro5">
          <table:table-cell office:value-type="string">
            <text:p>　　　專戶存款</text:p>
          </table:table-cell>
          <table:table-cell office:value-type="float" office:value="99628600">
            <text:p>99,628,600</text:p>
          </table:table-cell>
          <table:table-cell office:value-type="float" office:value="135514839">
            <text:p>135,514,839</text:p>
          </table:table-cell>
          <table:table-cell office:value-type="float" office:value="-35886239">
            <text:p>-35,886,239</text:p>
          </table:table-cell>
          <table:table-cell office:value-type="string">
            <text:p>　　　應付代收款</text:p>
          </table:table-cell>
          <table:table-cell office:value-type="float" office:value="41968945">
            <text:p>41,968,945</text:p>
          </table:table-cell>
          <table:table-cell office:value-type="float" office:value="75939845">
            <text:p>75,939,845</text:p>
          </table:table-cell>
          <table:table-cell office:value-type="float" office:value="-33970900">
            <text:p>-33,970,900</text:p>
          </table:table-cell>
          <table:table-cell table:number-columns-repeated="1016"/>
        </table:table-row>
        <table:table-row table:style-name="ro5">
          <table:table-cell office:value-type="string">
            <text:p>　　　零用金</text:p>
          </table:table-cell>
          <table:table-cell office:value-type="float" office:value="0">
            <text:p>0</text:p>
          </table:table-cell>
          <table:table-cell office:value-type="float" office:value="600000">
            <text:p>600,000</text:p>
          </table:table-cell>
          <table:table-cell office:value-type="float" office:value="-600000">
            <text:p>-600,000</text:p>
          </table:table-cell>
          <table:table-cell office:value-type="string">
            <text:p>　　預收款</text:p>
          </table:table-cell>
          <table:table-cell office:value-type="float" office:value="0">
            <text:p>0</text:p>
          </table:table-cell>
          <table:table-cell office:value-type="float" office:value="8280994">
            <text:p>8,280,994</text:p>
          </table:table-cell>
          <table:table-cell office:value-type="float" office:value="-8280994">
            <text:p>-8,280,994</text:p>
          </table:table-cell>
          <table:table-cell table:number-columns-repeated="1016"/>
        </table:table-row>
        <table:table-row table:style-name="ro5">
          <table:table-cell office:value-type="string">
            <text:p>　　應收款項</text:p>
          </table:table-cell>
          <table:table-cell office:value-type="float" office:value="167044">
            <text:p>167,044</text:p>
          </table:table-cell>
          <table:table-cell office:value-type="float" office:value="1181674">
            <text:p>1,181,674</text:p>
          </table:table-cell>
          <table:table-cell office:value-type="float" office:value="-1014630">
            <text:p>-1,014,630</text:p>
          </table:table-cell>
          <table:table-cell office:value-type="string">
            <text:p>　　　預收款</text:p>
          </table:table-cell>
          <table:table-cell office:value-type="float" office:value="0">
            <text:p>0</text:p>
          </table:table-cell>
          <table:table-cell office:value-type="float" office:value="8280994">
            <text:p>8,280,994</text:p>
          </table:table-cell>
          <table:table-cell office:value-type="float" office:value="-8280994">
            <text:p>-8,280,994</text:p>
          </table:table-cell>
          <table:table-cell table:number-columns-repeated="1016"/>
        </table:table-row>
        <table:table-row table:style-name="ro5">
          <table:table-cell office:value-type="string">
            <text:p>　　　應收帳款</text:p>
          </table:table-cell>
          <table:table-cell office:value-type="float" office:value="38129">
            <text:p>38,129</text:p>
          </table:table-cell>
          <table:table-cell office:value-type="float" office:value="38800">
            <text:p>38,800</text:p>
          </table:table-cell>
          <table:table-cell office:value-type="float" office:value="-671">
            <text:p>-671</text:p>
          </table:table-cell>
          <table:table-cell office:value-type="string">
            <text:p>　長期負債</text:p>
          </table:table-cell>
          <table:table-cell office:value-type="float" office:value="3889909">
            <text:p>3,889,909</text:p>
          </table:table-cell>
          <table:table-cell office:value-type="float" office:value="3776611">
            <text:p>3,776,611</text:p>
          </table:table-cell>
          <table:table-cell office:value-type="float" office:value="113298">
            <text:p>113,298</text:p>
          </table:table-cell>
          <table:table-cell table:number-columns-repeated="1016"/>
        </table:table-row>
        <table:table-row table:style-name="ro5">
          <table:table-cell office:value-type="string">
            <text:p>　　　其他應收款</text:p>
          </table:table-cell>
          <table:table-cell office:value-type="float" office:value="128915">
            <text:p>128,915</text:p>
          </table:table-cell>
          <table:table-cell office:value-type="float" office:value="1142874">
            <text:p>1,142,874</text:p>
          </table:table-cell>
          <table:table-cell office:value-type="float" office:value="-1013959">
            <text:p>-1,013,959</text:p>
          </table:table-cell>
          <table:table-cell office:value-type="string">
            <text:p>　　應付租賃款</text:p>
          </table:table-cell>
          <table:table-cell office:value-type="float" office:value="3889909">
            <text:p>3,889,909</text:p>
          </table:table-cell>
          <table:table-cell office:value-type="float" office:value="3776611">
            <text:p>3,776,611</text:p>
          </table:table-cell>
          <table:table-cell office:value-type="float" office:value="113298">
            <text:p>113,298</text:p>
          </table:table-cell>
          <table:table-cell table:number-columns-repeated="1016"/>
        </table:table-row>
        <table:table-row table:style-name="ro5">
          <table:table-cell office:value-type="string">
            <text:p>　　預付款</text:p>
          </table:table-cell>
          <table:table-cell office:value-type="float" office:value="0">
            <text:p>0</text:p>
          </table:table-cell>
          <table:table-cell office:value-type="float" office:value="209306">
            <text:p>209,306</text:p>
          </table:table-cell>
          <table:table-cell office:value-type="float" office:value="-209306">
            <text:p>-209,306</text:p>
          </table:table-cell>
          <table:table-cell office:value-type="string">
            <text:p>　　　應付租賃款</text:p>
          </table:table-cell>
          <table:table-cell office:value-type="float" office:value="3889909">
            <text:p>3,889,909</text:p>
          </table:table-cell>
          <table:table-cell office:value-type="float" office:value="3776611">
            <text:p>3,776,611</text:p>
          </table:table-cell>
          <table:table-cell office:value-type="float" office:value="113298">
            <text:p>113,298</text:p>
          </table:table-cell>
          <table:table-cell table:number-columns-repeated="1016"/>
        </table:table-row>
        <table:table-row table:style-name="ro5">
          <table:table-cell office:value-type="string">
            <text:p>　　　預付款</text:p>
          </table:table-cell>
          <table:table-cell office:value-type="float" office:value="0">
            <text:p>0</text:p>
          </table:table-cell>
          <table:table-cell office:value-type="float" office:value="209306">
            <text:p>209,306</text:p>
          </table:table-cell>
          <table:table-cell office:value-type="float" office:value="-209306">
            <text:p>-209,306</text:p>
          </table:table-cell>
          <table:table-cell office:value-type="string">
            <text:p>　其他負債</text:p>
          </table:table-cell>
          <table:table-cell office:value-type="float" office:value="61633264">
            <text:p>61,633,264</text:p>
          </table:table-cell>
          <table:table-cell office:value-type="float" office:value="76107663">
            <text:p>76,107,663</text:p>
          </table:table-cell>
          <table:table-cell office:value-type="float" office:value="-14474399">
            <text:p>-14,474,399</text:p>
          </table:table-cell>
          <table:table-cell table:number-columns-repeated="1016"/>
        </table:table-row>
        <table:table-row table:style-name="ro5">
          <table:table-cell office:value-type="string">
            <text:p>　固定資產</text:p>
          </table:table-cell>
          <table:table-cell office:value-type="float" office:value="21410391936">
            <text:p>21,410,391,936</text:p>
          </table:table-cell>
          <table:table-cell office:value-type="float" office:value="21487749634">
            <text:p>21,487,749,634</text:p>
          </table:table-cell>
          <table:table-cell office:value-type="float" office:value="-77357698">
            <text:p>-77,357,698</text:p>
          </table:table-cell>
          <table:table-cell office:value-type="string">
            <text:p>　　存入保證金</text:p>
          </table:table-cell>
          <table:table-cell office:value-type="float" office:value="61633264">
            <text:p>61,633,264</text:p>
          </table:table-cell>
          <table:table-cell office:value-type="float" office:value="76107663">
            <text:p>76,107,663</text:p>
          </table:table-cell>
          <table:table-cell office:value-type="float" office:value="-14474399">
            <text:p>-14,474,399</text:p>
          </table:table-cell>
          <table:table-cell table:number-columns-repeated="1016"/>
        </table:table-row>
        <table:table-row table:style-name="ro5">
          <table:table-cell office:value-type="string">
            <text:p>　　土地</text:p>
          </table:table-cell>
          <table:table-cell office:value-type="float" office:value="20656131809">
            <text:p>20,656,131,809</text:p>
          </table:table-cell>
          <table:table-cell office:value-type="float" office:value="20657735059">
            <text:p>20,657,735,059</text:p>
          </table:table-cell>
          <table:table-cell office:value-type="float" office:value="-1603250">
            <text:p>-1,603,250</text:p>
          </table:table-cell>
          <table:table-cell office:value-type="string">
            <text:p>　　　存入保證金</text:p>
          </table:table-cell>
          <table:table-cell office:value-type="float" office:value="61633264">
            <text:p>61,633,264</text:p>
          </table:table-cell>
          <table:table-cell office:value-type="float" office:value="76107663">
            <text:p>76,107,663</text:p>
          </table:table-cell>
          <table:table-cell office:value-type="float" office:value="-14474399">
            <text:p>-14,474,399</text:p>
          </table:table-cell>
          <table:table-cell table:number-columns-repeated="1016"/>
        </table:table-row>
        <table:table-row table:style-name="ro5">
          <table:table-cell office:value-type="string">
            <text:p>　　　土地</text:p>
          </table:table-cell>
          <table:table-cell office:value-type="float" office:value="20656131809">
            <text:p>20,656,131,809</text:p>
          </table:table-cell>
          <table:table-cell office:value-type="float" office:value="20657735059">
            <text:p>20,657,735,059</text:p>
          </table:table-cell>
          <table:table-cell office:value-type="float" office:value="-1603250">
            <text:p>-1,603,250</text:p>
          </table:table-cell>
          <table:table-cell office:value-type="string">
            <text:p>淨資產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5">
          <table:table-cell office:value-type="string">
            <text:p>　　土地改良物</text:p>
          </table:table-cell>
          <table:table-cell office:value-type="float" office:value="308451465">
            <text:p>308,451,465</text:p>
          </table:table-cell>
          <table:table-cell office:value-type="float" office:value="334734248">
            <text:p>334,734,248</text:p>
          </table:table-cell>
          <table:table-cell office:value-type="float" office:value="-26282783">
            <text:p>-26,282,783</text:p>
          </table:table-cell>
          <table:table-cell office:value-type="string">
            <text:p>　資產負債淨額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5">
          <table:table-cell office:value-type="string">
            <text:p>　　　土地改良物</text:p>
          </table:table-cell>
          <table:table-cell office:value-type="float" office:value="418258889">
            <text:p>418,258,889</text:p>
          </table:table-cell>
          <table:table-cell office:value-type="float" office:value="402211639">
            <text:p>402,211,639</text:p>
          </table:table-cell>
          <table:table-cell office:value-type="float" office:value="16047250">
            <text:p>16,047,250</text:p>
          </table:table-cell>
          <table:table-cell office:value-type="string">
            <text:p>　　資產負債淨額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土地改良物</text:p>
          </table:table-cell>
          <table:table-cell office:value-type="float" office:value="-109807424">
            <text:p>-109,807,424</text:p>
          </table:table-cell>
          <table:table-cell office:value-type="float" office:value="-67477391">
            <text:p>-67,477,391</text:p>
          </table:table-cell>
          <table:table-cell office:value-type="float" office:value="-42330033">
            <text:p>-42,330,033</text:p>
          </table:table-cell>
          <table:table-cell office:value-type="string">
            <text:p>　　　資產負債淨額</text:p>
          </table:table-cell>
          <table:table-cell office:value-type="float" office:value="21306764550">
            <text:p>21,306,764,550</text:p>
          </table:table-cell>
          <table:table-cell office:value-type="float" office:value="21307212125">
            <text:p>21,307,212,125</text:p>
          </table:table-cell>
          <table:table-cell office:value-type="float" office:value="-447575">
            <text:p>-447,575</text:p>
          </table:table-cell>
          <table:table-cell table:number-columns-repeated="1016"/>
        </table:table-row>
        <table:table-row table:style-name="ro5">
          <table:table-cell office:value-type="string">
            <text:p>　　房屋建築及設備</text:p>
          </table:table-cell>
          <table:table-cell office:value-type="float" office:value="227953293">
            <text:p>227,953,293</text:p>
          </table:table-cell>
          <table:table-cell office:value-type="float" office:value="262392593">
            <text:p>262,392,593</text:p>
          </table:table-cell>
          <table:table-cell office:value-type="float" office:value="-34439300">
            <text:p>-34,439,300</text:p>
          </table:table-cell>
          <table:table-cell office:value-type="string">
            <text:p>收入</text:p>
          </table:table-cell>
          <table:table-cell office:value-type="float" office:value="1057565295">
            <text:p>1,057,565,295</text:p>
          </table:table-cell>
          <table:table-cell office:value-type="float" office:value="917877110">
            <text:p>917,877,110</text:p>
          </table:table-cell>
          <table:table-cell office:value-type="float" office:value="139688185">
            <text:p>139,688,185</text:p>
          </table:table-cell>
          <table:table-cell table:number-columns-repeated="1016"/>
        </table:table-row>
        <table:table-row table:style-name="ro5">
          <table:table-cell office:value-type="string">
            <text:p>　　　房屋建築及設備</text:p>
          </table:table-cell>
          <table:table-cell table:number-columns-repeated="2" office:value-type="float" office:value="478342951">
            <text:p>478,342,951</text:p>
          </table:table-cell>
          <table:table-cell office:value-type="float" office:value="0">
            <text:p>0</text:p>
          </table:table-cell>
          <table:table-cell office:value-type="string">
            <text:p>　收入</text:p>
          </table:table-cell>
          <table:table-cell office:value-type="float" office:value="1057565295">
            <text:p>1,057,565,295</text:p>
          </table:table-cell>
          <table:table-cell office:value-type="float" office:value="917877110">
            <text:p>917,877,110</text:p>
          </table:table-cell>
          <table:table-cell office:value-type="float" office:value="139688185">
            <text:p>139,688,185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房屋建築及設備</text:p>
          </table:table-cell>
          <table:table-cell office:value-type="float" office:value="-250389658">
            <text:p>-250,389,658</text:p>
          </table:table-cell>
          <table:table-cell office:value-type="float" office:value="-215950358">
            <text:p>-215,950,358</text:p>
          </table:table-cell>
          <table:table-cell office:value-type="float" office:value="-34439300">
            <text:p>-34,439,300</text:p>
          </table:table-cell>
          <table:table-cell office:value-type="string">
            <text:p>　　公庫撥入數</text:p>
          </table:table-cell>
          <table:table-cell office:value-type="float" office:value="926601075">
            <text:p>926,601,075</text:p>
          </table:table-cell>
          <table:table-cell office:value-type="float" office:value="788493666">
            <text:p>788,493,666</text:p>
          </table:table-cell>
          <table:table-cell office:value-type="float" office:value="138107409">
            <text:p>138,107,409</text:p>
          </table:table-cell>
          <table:table-cell table:number-columns-repeated="1016"/>
        </table:table-row>
        <table:table-row table:style-name="ro5">
          <table:table-cell office:value-type="string">
            <text:p>　　機械及設備</text:p>
          </table:table-cell>
          <table:table-cell office:value-type="float" office:value="43415697">
            <text:p>43,415,697</text:p>
          </table:table-cell>
          <table:table-cell office:value-type="float" office:value="52558035">
            <text:p>52,558,035</text:p>
          </table:table-cell>
          <table:table-cell office:value-type="float" office:value="-9142338">
            <text:p>-9,142,338</text:p>
          </table:table-cell>
          <table:table-cell office:value-type="string">
            <text:p>　　　公庫撥入數</text:p>
          </table:table-cell>
          <table:table-cell office:value-type="float" office:value="926601075">
            <text:p>926,601,075</text:p>
          </table:table-cell>
          <table:table-cell office:value-type="float" office:value="788493666">
            <text:p>788,493,666</text:p>
          </table:table-cell>
          <table:table-cell office:value-type="float" office:value="138107409">
            <text:p>138,107,409</text:p>
          </table:table-cell>
          <table:table-cell table:number-columns-repeated="1016"/>
        </table:table-row>
        <table:table-row table:style-name="ro5">
          <table:table-cell office:value-type="string">
            <text:p>　　　機械及設備</text:p>
          </table:table-cell>
          <table:table-cell office:value-type="float" office:value="121097687">
            <text:p>121,097,687</text:p>
          </table:table-cell>
          <table:table-cell office:value-type="float" office:value="119985559">
            <text:p>119,985,559</text:p>
          </table:table-cell>
          <table:table-cell office:value-type="float" office:value="1112128">
            <text:p>1,112,128</text:p>
          </table:table-cell>
          <table:table-cell office:value-type="string">
            <text:p>　　罰款及賠償收入</text:p>
          </table:table-cell>
          <table:table-cell office:value-type="float" office:value="707739">
            <text:p>707,739</text:p>
          </table:table-cell>
          <table:table-cell office:value-type="float" office:value="677520">
            <text:p>677,520</text:p>
          </table:table-cell>
          <table:table-cell office:value-type="float" office:value="30219">
            <text:p>30,219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機械及設備</text:p>
          </table:table-cell>
          <table:table-cell office:value-type="float" office:value="-77681990">
            <text:p>-77,681,990</text:p>
          </table:table-cell>
          <table:table-cell office:value-type="float" office:value="-67427524">
            <text:p>-67,427,524</text:p>
          </table:table-cell>
          <table:table-cell office:value-type="float" office:value="-10254466">
            <text:p>-10,254,466</text:p>
          </table:table-cell>
          <table:table-cell office:value-type="string">
            <text:p>　　　罰款及賠償收入</text:p>
          </table:table-cell>
          <table:table-cell office:value-type="float" office:value="707739">
            <text:p>707,739</text:p>
          </table:table-cell>
          <table:table-cell office:value-type="float" office:value="677520">
            <text:p>677,520</text:p>
          </table:table-cell>
          <table:table-cell office:value-type="float" office:value="30219">
            <text:p>30,219</text:p>
          </table:table-cell>
          <table:table-cell table:number-columns-repeated="1016"/>
        </table:table-row>
        <table:table-row table:style-name="ro5">
          <table:table-cell office:value-type="string">
            <text:p>　　交通及運輸設備</text:p>
          </table:table-cell>
          <table:table-cell office:value-type="float" office:value="16099956">
            <text:p>16,099,956</text:p>
          </table:table-cell>
          <table:table-cell office:value-type="float" office:value="21253200">
            <text:p>21,253,200</text:p>
          </table:table-cell>
          <table:table-cell office:value-type="float" office:value="-5153244">
            <text:p>-5,153,244</text:p>
          </table:table-cell>
          <table:table-cell office:value-type="string">
            <text:p>　　規費收入</text:p>
          </table:table-cell>
          <table:table-cell office:value-type="float" office:value="9034069">
            <text:p>9,034,069</text:p>
          </table:table-cell>
          <table:table-cell office:value-type="float" office:value="7481045">
            <text:p>7,481,045</text:p>
          </table:table-cell>
          <table:table-cell office:value-type="float" office:value="1553024">
            <text:p>1,553,024</text:p>
          </table:table-cell>
          <table:table-cell table:number-columns-repeated="1016"/>
        </table:table-row>
        <table:table-row table:style-name="ro5">
          <table:table-cell office:value-type="string">
            <text:p>　　　交通及運輸設備</text:p>
          </table:table-cell>
          <table:table-cell office:value-type="float" office:value="56868548">
            <text:p>56,868,548</text:p>
          </table:table-cell>
          <table:table-cell office:value-type="float" office:value="59836793">
            <text:p>59,836,793</text:p>
          </table:table-cell>
          <table:table-cell office:value-type="float" office:value="-2968245">
            <text:p>-2,968,245</text:p>
          </table:table-cell>
          <table:table-cell office:value-type="string">
            <text:p>　　　規費收入</text:p>
          </table:table-cell>
          <table:table-cell office:value-type="float" office:value="9034069">
            <text:p>9,034,069</text:p>
          </table:table-cell>
          <table:table-cell office:value-type="float" office:value="7481045">
            <text:p>7,481,045</text:p>
          </table:table-cell>
          <table:table-cell office:value-type="float" office:value="1553024">
            <text:p>1,553,024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交通及運輸設備</text:p>
          </table:table-cell>
          <table:table-cell office:value-type="float" office:value="-40768592">
            <text:p>-40,768,592</text:p>
          </table:table-cell>
          <table:table-cell office:value-type="float" office:value="-38583593">
            <text:p>-38,583,593</text:p>
          </table:table-cell>
          <table:table-cell office:value-type="float" office:value="-2184999">
            <text:p>-2,184,999</text:p>
          </table:table-cell>
          <table:table-cell office:value-type="string">
            <text:p>　　財產收益</text:p>
          </table:table-cell>
          <table:table-cell office:value-type="float" office:value="14206218">
            <text:p>14,206,218</text:p>
          </table:table-cell>
          <table:table-cell office:value-type="float" office:value="13956068">
            <text:p>13,956,068</text:p>
          </table:table-cell>
          <table:table-cell office:value-type="float" office:value="250150">
            <text:p>250,150</text:p>
          </table:table-cell>
          <table:table-cell table:number-columns-repeated="1016"/>
        </table:table-row>
        <table:table-row table:style-name="ro5">
          <table:table-cell office:value-type="string">
            <text:p>　　雜項設備</text:p>
          </table:table-cell>
          <table:table-cell office:value-type="float" office:value="54280338">
            <text:p>54,280,338</text:p>
          </table:table-cell>
          <table:table-cell office:value-type="float" office:value="64619092">
            <text:p>64,619,092</text:p>
          </table:table-cell>
          <table:table-cell office:value-type="float" office:value="-10338754">
            <text:p>-10,338,754</text:p>
          </table:table-cell>
          <table:table-cell office:value-type="string">
            <text:p>　　　財產孳息收入</text:p>
          </table:table-cell>
          <table:table-cell office:value-type="float" office:value="13732869">
            <text:p>13,732,869</text:p>
          </table:table-cell>
          <table:table-cell office:value-type="float" office:value="13508319">
            <text:p>13,508,319</text:p>
          </table:table-cell>
          <table:table-cell office:value-type="float" office:value="224550">
            <text:p>224,550</text:p>
          </table:table-cell>
          <table:table-cell table:number-columns-repeated="1016"/>
        </table:table-row>
        <table:table-row table:style-name="ro5">
          <table:table-cell office:value-type="string">
            <text:p>　　　雜項設備</text:p>
          </table:table-cell>
          <table:table-cell office:value-type="float" office:value="128336363">
            <text:p>128,336,363</text:p>
          </table:table-cell>
          <table:table-cell office:value-type="float" office:value="120827342">
            <text:p>120,827,342</text:p>
          </table:table-cell>
          <table:table-cell office:value-type="float" office:value="7509021">
            <text:p>7,509,021</text:p>
          </table:table-cell>
          <table:table-cell office:value-type="string">
            <text:p>　　　廢舊物品售價收入</text:p>
          </table:table-cell>
          <table:table-cell office:value-type="float" office:value="473349">
            <text:p>473,349</text:p>
          </table:table-cell>
          <table:table-cell office:value-type="float" office:value="447749">
            <text:p>447,749</text:p>
          </table:table-cell>
          <table:table-cell office:value-type="float" office:value="25600">
            <text:p>25,600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雜項設備</text:p>
          </table:table-cell>
          <table:table-cell office:value-type="float" office:value="-74056025">
            <text:p>-74,056,025</text:p>
          </table:table-cell>
          <table:table-cell office:value-type="float" office:value="-56208250">
            <text:p>-56,208,250</text:p>
          </table:table-cell>
          <table:table-cell office:value-type="float" office:value="-17847775">
            <text:p>-17,847,775</text:p>
          </table:table-cell>
          <table:table-cell office:value-type="string">
            <text:p>　　補助及協助收入</text:p>
          </table:table-cell>
          <table:table-cell table:number-columns-repeated="2" office:value-type="float" office:value="12518038">
            <text:p>12,518,038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租賃資產</text:p>
          </table:table-cell>
          <table:table-cell office:value-type="float" office:value="4376735">
            <text:p>4,376,735</text:p>
          </table:table-cell>
          <table:table-cell office:value-type="float" office:value="5519225">
            <text:p>5,519,225</text:p>
          </table:table-cell>
          <table:table-cell office:value-type="float" office:value="-1142490">
            <text:p>-1,142,490</text:p>
          </table:table-cell>
          <table:table-cell office:value-type="string">
            <text:p>　　　補助收入</text:p>
          </table:table-cell>
          <table:table-cell table:number-columns-repeated="2" office:value-type="float" office:value="12518038">
            <text:p>12,518,038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租賃資產</text:p>
          </table:table-cell>
          <table:table-cell table:number-columns-repeated="2" office:value-type="float" office:value="5978473">
            <text:p>5,978,473</text:p>
          </table:table-cell>
          <table:table-cell office:value-type="float" office:value="0">
            <text:p>0</text:p>
          </table:table-cell>
          <table:table-cell office:value-type="string">
            <text:p>　　捐獻及贈與收入</text:p>
          </table:table-cell>
          <table:table-cell table:number-columns-repeated="2" office:value-type="float" office:value="6433651">
            <text:p>6,433,65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　累計折舊－租賃資產</text:p>
          </table:table-cell>
          <table:table-cell office:value-type="float" office:value="-1601738">
            <text:p>-1,601,738</text:p>
          </table:table-cell>
          <table:table-cell office:value-type="float" office:value="-459248">
            <text:p>-459,248</text:p>
          </table:table-cell>
          <table:table-cell office:value-type="float" office:value="-1142490">
            <text:p>-1,142,490</text:p>
          </table:table-cell>
          <table:table-cell office:value-type="string">
            <text:p>　　　捐獻及贈與收入</text:p>
          </table:table-cell>
          <table:table-cell table:number-columns-repeated="2" office:value-type="float" office:value="6433651">
            <text:p>6,433,651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　購建中固定資產</text:p>
          </table:table-cell>
          <table:table-cell office:value-type="float" office:value="99682643">
            <text:p>99,682,643</text:p>
          </table:table-cell>
          <table:table-cell office:value-type="float" office:value="88938182">
            <text:p>88,938,182</text:p>
          </table:table-cell>
          <table:table-cell office:value-type="float" office:value="10744461">
            <text:p>10,744,461</text:p>
          </table:table-cell>
          <table:table-cell office:value-type="string">
            <text:p>　　其他收入</text:p>
          </table:table-cell>
          <table:table-cell office:value-type="float" office:value="88064505">
            <text:p>88,064,505</text:p>
          </table:table-cell>
          <table:table-cell office:value-type="float" office:value="88317122">
            <text:p>88,317,122</text:p>
          </table:table-cell>
          <table:table-cell office:value-type="float" office:value="-252617">
            <text:p>-252,617</text:p>
          </table:table-cell>
          <table:table-cell table:number-columns-repeated="1016"/>
        </table:table-row>
        <table:table-row table:style-name="ro5">
          <table:table-cell office:value-type="string">
            <text:p>　　　購建中固定資產</text:p>
          </table:table-cell>
          <table:table-cell office:value-type="float" office:value="99682643">
            <text:p>99,682,643</text:p>
          </table:table-cell>
          <table:table-cell office:value-type="float" office:value="88938182">
            <text:p>88,938,182</text:p>
          </table:table-cell>
          <table:table-cell office:value-type="float" office:value="10744461">
            <text:p>10,744,461</text:p>
          </table:table-cell>
          <table:table-cell office:value-type="string">
            <text:p>　　　其他收入</text:p>
          </table:table-cell>
          <table:table-cell office:value-type="float" office:value="88064505">
            <text:p>88,064,505</text:p>
          </table:table-cell>
          <table:table-cell office:value-type="float" office:value="88317122">
            <text:p>88,317,122</text:p>
          </table:table-cell>
          <table:table-cell office:value-type="float" office:value="-252617">
            <text:p>-252,617</text:p>
          </table:table-cell>
          <table:table-cell table:number-columns-repeated="1016"/>
        </table:table-row>
        <table:table-row table:style-name="ro5">
          <table:table-cell office:value-type="string">
            <text:p>　無形資產</text:p>
          </table:table-cell>
          <table:table-cell office:value-type="float" office:value="26852400">
            <text:p>26,852,400</text:p>
          </table:table-cell>
          <table:table-cell office:value-type="float" office:value="27804464">
            <text:p>27,804,464</text:p>
          </table:table-cell>
          <table:table-cell office:value-type="float" office:value="-952064">
            <text:p>-952,064</text:p>
          </table:table-cell>
          <table:table-cell office:value-type="string">
            <text:p>預算控制</text:p>
          </table:table-cell>
          <table:table-cell office:value-type="float" office:value="1141666798">
            <text:p>1,141,666,798</text:p>
          </table:table-cell>
          <table:table-cell office:value-type="float" office:value="1141293054">
            <text:p>1,141,293,054</text:p>
          </table:table-cell>
          <table:table-cell office:value-type="float" office:value="373744">
            <text:p>373,744</text:p>
          </table:table-cell>
          <table:table-cell table:number-columns-repeated="1016"/>
        </table:table-row>
        <table:table-row table:style-name="ro5">
          <table:table-cell office:value-type="string">
            <text:p>　　無形資產</text:p>
          </table:table-cell>
          <table:table-cell office:value-type="float" office:value="26852400">
            <text:p>26,852,400</text:p>
          </table:table-cell>
          <table:table-cell office:value-type="float" office:value="27804464">
            <text:p>27,804,464</text:p>
          </table:table-cell>
          <table:table-cell office:value-type="float" office:value="-952064">
            <text:p>-952,064</text:p>
          </table:table-cell>
          <table:table-cell office:value-type="string">
            <text:p>　預算控制</text:p>
          </table:table-cell>
          <table:table-cell office:value-type="float" office:value="1141666798">
            <text:p>1,141,666,798</text:p>
          </table:table-cell>
          <table:table-cell office:value-type="float" office:value="1141293054">
            <text:p>1,141,293,054</text:p>
          </table:table-cell>
          <table:table-cell office:value-type="float" office:value="373744">
            <text:p>373,744</text:p>
          </table:table-cell>
          <table:table-cell table:number-columns-repeated="1016"/>
        </table:table-row>
        <table:table-row table:style-name="ro5">
          <table:table-cell office:value-type="string">
            <text:p>　　　權利</text:p>
          </table:table-cell>
          <table:table-cell table:number-columns-repeated="2" office:value-type="float" office:value="26130000">
            <text:p>26,130,000</text:p>
          </table:table-cell>
          <table:table-cell office:value-type="float" office:value="0">
            <text:p>0</text:p>
          </table:table-cell>
          <table:table-cell office:value-type="string">
            <text:p>　　歲出預算數</text:p>
          </table:table-cell>
          <table:table-cell office:value-type="float" office:value="0">
            <text:p>0</text:p>
          </table:table-cell>
          <table:table-cell office:value-type="float" office:value="191499000">
            <text:p>191,499,000</text:p>
          </table:table-cell>
          <table:table-cell office:value-type="float" office:value="-191499000">
            <text:p>-191,499,000</text:p>
          </table:table-cell>
          <table:table-cell table:number-columns-repeated="1016"/>
        </table:table-row>
        <table:table-row table:style-name="ro5">
          <table:table-cell office:value-type="string">
            <text:p>　　　電腦軟體</text:p>
          </table:table-cell>
          <table:table-cell office:value-type="float" office:value="722400">
            <text:p>722,400</text:p>
          </table:table-cell>
          <table:table-cell office:value-type="float" office:value="1674464">
            <text:p>1,674,464</text:p>
          </table:table-cell>
          <table:table-cell office:value-type="float" office:value="-952064">
            <text:p>-952,064</text:p>
          </table:table-cell>
          <table:table-cell office:value-type="string">
            <text:p>　　　歲出預算數</text:p>
          </table:table-cell>
          <table:table-cell office:value-type="float" office:value="0">
            <text:p>0</text:p>
          </table:table-cell>
          <table:table-cell office:value-type="float" office:value="191499000">
            <text:p>191,499,000</text:p>
          </table:table-cell>
          <table:table-cell office:value-type="float" office:value="-191499000">
            <text:p>-191,499,000</text:p>
          </table:table-cell>
          <table:table-cell table:number-columns-repeated="1016"/>
        </table:table-row>
        <table:table-row table:style-name="ro5">
          <table:table-cell office:value-type="string">
            <text:p>　其他資產</text:p>
          </table:table-cell>
          <table:table-cell office:value-type="float" office:value="3987109">
            <text:p>3,987,109</text:p>
          </table:table-cell>
          <table:table-cell office:value-type="float" office:value="16546169">
            <text:p>16,546,169</text:p>
          </table:table-cell>
          <table:table-cell office:value-type="float" office:value="-12559060">
            <text:p>-12,559,060</text:p>
          </table:table-cell>
          <table:table-cell office:value-type="string">
            <text:p>　　歲出分配數</text:p>
          </table:table-cell>
          <table:table-cell office:value-type="float" office:value="994606441">
            <text:p>994,606,441</text:p>
          </table:table-cell>
          <table:table-cell office:value-type="float" office:value="801259956">
            <text:p>801,259,956</text:p>
          </table:table-cell>
          <table:table-cell office:value-type="float" office:value="193346485">
            <text:p>193,346,485</text:p>
          </table:table-cell>
          <table:table-cell table:number-columns-repeated="1016"/>
        </table:table-row>
        <table:table-row table:style-name="ro5">
          <table:table-cell office:value-type="string">
            <text:p>　　暫付款</text:p>
          </table:table-cell>
          <table:table-cell office:value-type="float" office:value="3973609">
            <text:p>3,973,609</text:p>
          </table:table-cell>
          <table:table-cell office:value-type="float" office:value="16532669">
            <text:p>16,532,669</text:p>
          </table:table-cell>
          <table:table-cell office:value-type="float" office:value="-12559060">
            <text:p>-12,559,060</text:p>
          </table:table-cell>
          <table:table-cell office:value-type="string">
            <text:p>　　　歲出分配數</text:p>
          </table:table-cell>
          <table:table-cell office:value-type="float" office:value="994606441">
            <text:p>994,606,441</text:p>
          </table:table-cell>
          <table:table-cell office:value-type="float" office:value="801259956">
            <text:p>801,259,956</text:p>
          </table:table-cell>
          <table:table-cell office:value-type="float" office:value="193346485">
            <text:p>193,346,485</text:p>
          </table:table-cell>
          <table:table-cell table:number-columns-repeated="1016"/>
        </table:table-row>
        <table:table-row table:style-name="ro5">
          <table:table-cell table:style-name="ce5" office:value-type="string">
            <text:p>　　　暫付款</text:p>
          </table:table-cell>
          <table:table-cell table:style-name="ce17" office:value-type="float" office:value="3973609">
            <text:p>3,973,609</text:p>
          </table:table-cell>
          <table:table-cell table:style-name="ce17" office:value-type="float" office:value="16532669">
            <text:p>16,532,669</text:p>
          </table:table-cell>
          <table:table-cell table:style-name="ce17" office:value-type="float" office:value="-12559060">
            <text:p>-12,559,060</text:p>
          </table:table-cell>
          <table:table-cell table:style-name="ce26" office:value-type="string">
            <text:p>　　歲出保留數準備</text:p>
          </table:table-cell>
          <table:table-cell table:style-name="ce17" office:value-type="float" office:value="20611357">
            <text:p>20,611,357</text:p>
          </table:table-cell>
          <table:table-cell table:style-name="ce17" office:value-type="float" office:value="22085098">
            <text:p>22,085,098</text:p>
          </table:table-cell>
          <table:table-cell table:style-name="ce17" office:value-type="float" office:value="-1473741">
            <text:p>-1,473,741</text:p>
          </table:table-cell>
          <table:table-cell table:number-columns-repeated="1016"/>
        </table:table-row>
        <table:table-row table:style-name="ro5">
          <table:table-cell office:value-type="string">
            <text:p>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office:value-type="string">
            <text:p>　　　歲出保留數準備</text:p>
          </table:table-cell>
          <table:table-cell office:value-type="float" office:value="20611357">
            <text:p>20,611,357</text:p>
          </table:table-cell>
          <table:table-cell office:value-type="float" office:value="22085098">
            <text:p>22,085,098</text:p>
          </table:table-cell>
          <table:table-cell office:value-type="float" office:value="-1473741">
            <text:p>-1,473,741</text:p>
          </table:table-cell>
          <table:table-cell table:number-columns-repeated="1016"/>
        </table:table-row>
        <table:table-row table:style-name="ro5">
          <table:table-cell office:value-type="string">
            <text:p>　　　存出保證金</text:p>
          </table:table-cell>
          <table:table-cell table:number-columns-repeated="2" office:value-type="float" office:value="13500">
            <text:p>13,500</text:p>
          </table:table-cell>
          <table:table-cell office:value-type="float" office:value="0">
            <text:p>0</text:p>
          </table:table-cell>
          <table:table-cell office:value-type="string">
            <text:p>　　預計繳付數</text:p>
          </table:table-cell>
          <table:table-cell table:number-columns-repeated="2" office:value-type="float" office:value="126449000">
            <text:p>126,449,000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支出</text:p>
          </table:table-cell>
          <table:table-cell office:value-type="float" office:value="930794874">
            <text:p>930,794,874</text:p>
          </table:table-cell>
          <table:table-cell office:value-type="float" office:value="719588262">
            <text:p>719,588,262</text:p>
          </table:table-cell>
          <table:table-cell office:value-type="float" office:value="211206612">
            <text:p>211,206,612</text:p>
          </table:table-cell>
          <table:table-cell office:value-type="string">
            <text:p>　　　預計繳付數</text:p>
          </table:table-cell>
          <table:table-cell table:number-columns-repeated="2" office:value-type="float" office:value="126449000">
            <text:p>126,449,000</text:p>
          </table:table-cell>
          <table:table-cell office:value-type="float" office:value="0">
            <text:p>0</text:p>
          </table:table-cell>
          <table:table-cell table:number-columns-repeated="1016"/>
        </table:table-row>
        <table:table-row table:style-name="ro5">
          <table:table-cell office:value-type="string">
            <text:p>　支出</text:p>
          </table:table-cell>
          <table:table-cell office:value-type="float" office:value="930794874">
            <text:p>930,794,874</text:p>
          </table:table-cell>
          <table:table-cell office:value-type="float" office:value="719588262">
            <text:p>719,588,262</text:p>
          </table:table-cell>
          <table:table-cell office:value-type="float" office:value="211206612">
            <text:p>211,206,612</text:p>
          </table:table-cell>
          <table:table-cell table:number-columns-repeated="1020"/>
        </table:table-row>
        <table:table-row table:style-name="ro5">
          <table:table-cell office:value-type="string">
            <text:p>　　繳付公庫數</text:p>
          </table:table-cell>
          <table:table-cell office:value-type="float" office:value="97176213">
            <text:p>97,176,213</text:p>
          </table:table-cell>
          <table:table-cell office:value-type="float" office:value="104501148">
            <text:p>104,501,148</text:p>
          </table:table-cell>
          <table:table-cell office:value-type="float" office:value="-7324935">
            <text:p>-7,324,935</text:p>
          </table:table-cell>
          <table:table-cell table:number-columns-repeated="1020"/>
        </table:table-row>
        <table:table-row table:style-name="ro5">
          <table:table-cell office:value-type="string">
            <text:p>　　　繳付公庫數</text:p>
          </table:table-cell>
          <table:table-cell office:value-type="float" office:value="97176213">
            <text:p>97,176,213</text:p>
          </table:table-cell>
          <table:table-cell office:value-type="float" office:value="104501148">
            <text:p>104,501,148</text:p>
          </table:table-cell>
          <table:table-cell office:value-type="float" office:value="-7324935">
            <text:p>-7,324,935</text:p>
          </table:table-cell>
          <table:table-cell table:number-columns-repeated="1020"/>
        </table:table-row>
        <table:table-row table:style-name="ro5">
          <table:table-cell office:value-type="string">
            <text:p>　　人事支出</text:p>
          </table:table-cell>
          <table:table-cell office:value-type="float" office:value="194451528">
            <text:p>194,451,528</text:p>
          </table:table-cell>
          <table:table-cell office:value-type="float" office:value="184698104">
            <text:p>184,698,104</text:p>
          </table:table-cell>
          <table:table-cell office:value-type="float" office:value="9753424">
            <text:p>9,753,424</text:p>
          </table:table-cell>
          <table:table-cell table:number-columns-repeated="1020"/>
        </table:table-row>
        <table:table-row table:style-name="ro5">
          <table:table-cell office:value-type="string">
            <text:p>　　　人事支出</text:p>
          </table:table-cell>
          <table:table-cell office:value-type="float" office:value="194451528">
            <text:p>194,451,528</text:p>
          </table:table-cell>
          <table:table-cell office:value-type="float" office:value="184698104">
            <text:p>184,698,104</text:p>
          </table:table-cell>
          <table:table-cell office:value-type="float" office:value="9753424">
            <text:p>9,753,424</text:p>
          </table:table-cell>
          <table:table-cell table:number-columns-repeated="1020"/>
        </table:table-row>
        <table:table-row table:style-name="ro5">
          <table:table-cell office:value-type="string">
            <text:p>　　業務支出</text:p>
          </table:table-cell>
          <table:table-cell office:value-type="float" office:value="517270457">
            <text:p>517,270,457</text:p>
          </table:table-cell>
          <table:table-cell office:value-type="float" office:value="425051575">
            <text:p>425,051,575</text:p>
          </table:table-cell>
          <table:table-cell office:value-type="float" office:value="92218882">
            <text:p>92,218,882</text:p>
          </table:table-cell>
          <table:table-cell table:number-columns-repeated="1020"/>
        </table:table-row>
        <table:table-row table:style-name="ro5">
          <table:table-cell office:value-type="string">
            <text:p>　　　業務支出</text:p>
          </table:table-cell>
          <table:table-cell office:value-type="float" office:value="517270457">
            <text:p>517,270,457</text:p>
          </table:table-cell>
          <table:table-cell office:value-type="float" office:value="425051575">
            <text:p>425,051,575</text:p>
          </table:table-cell>
          <table:table-cell office:value-type="float" office:value="92218882">
            <text:p>92,218,882</text:p>
          </table:table-cell>
          <table:table-cell table:number-columns-repeated="1020"/>
        </table:table-row>
        <table:table-row table:style-name="ro5">
          <table:table-cell office:value-type="string">
            <text:p>　　獎補助支出</text:p>
          </table:table-cell>
          <table:table-cell office:value-type="float" office:value="6787238">
            <text:p>6,787,238</text:p>
          </table:table-cell>
          <table:table-cell office:value-type="float" office:value="5155306">
            <text:p>5,155,306</text:p>
          </table:table-cell>
          <table:table-cell office:value-type="float" office:value="1631932">
            <text:p>1,631,932</text:p>
          </table:table-cell>
          <table:table-cell table:number-columns-repeated="1020"/>
        </table:table-row>
        <table:table-row table:style-name="ro5">
          <table:table-cell office:value-type="string">
            <text:p>　　　其他獎補捐助</text:p>
          </table:table-cell>
          <table:table-cell office:value-type="float" office:value="6787238">
            <text:p>6,787,238</text:p>
          </table:table-cell>
          <table:table-cell office:value-type="float" office:value="5155306">
            <text:p>5,155,306</text:p>
          </table:table-cell>
          <table:table-cell office:value-type="float" office:value="1631932">
            <text:p>1,631,932</text:p>
          </table:table-cell>
          <table:table-cell table:number-columns-repeated="1020"/>
        </table:table-row>
        <table:table-row table:style-name="ro5">
          <table:table-cell office:value-type="string">
            <text:p>　　財產損失</text:p>
          </table:table-cell>
          <table:table-cell office:value-type="float" office:value="180724">
            <text:p>180,724</text:p>
          </table:table-cell>
          <table:table-cell office:value-type="float" office:value="124095">
            <text:p>124,095</text:p>
          </table:table-cell>
          <table:table-cell office:value-type="float" office:value="56629">
            <text:p>56,629</text:p>
          </table:table-cell>
          <table:table-cell table:number-columns-repeated="1020"/>
        </table:table-row>
        <table:table-row table:style-name="ro5">
          <table:table-cell office:value-type="string">
            <text:p>　　　財產交易損失</text:p>
          </table:table-cell>
          <table:table-cell office:value-type="float" office:value="180724">
            <text:p>180,724</text:p>
          </table:table-cell>
          <table:table-cell office:value-type="float" office:value="124095">
            <text:p>124,095</text:p>
          </table:table-cell>
          <table:table-cell office:value-type="float" office:value="56629">
            <text:p>56,629</text:p>
          </table:table-cell>
          <table:table-cell table:number-columns-repeated="1020"/>
        </table:table-row>
        <table:table-row table:style-name="ro5">
          <table:table-cell office:value-type="string">
            <text:p>　　利息費用及手續費</text:p>
          </table:table-cell>
          <table:table-cell office:value-type="float" office:value="113298">
            <text:p>113,298</text:p>
          </table:table-cell>
          <table:table-cell office:value-type="float" office:value="0">
            <text:p>0</text:p>
          </table:table-cell>
          <table:table-cell office:value-type="float" office:value="113298">
            <text:p>113,298</text:p>
          </table:table-cell>
          <table:table-cell table:number-columns-repeated="1020"/>
        </table:table-row>
        <table:table-row table:style-name="ro5">
          <table:table-cell office:value-type="string">
            <text:p>　　　其他利息</text:p>
          </table:table-cell>
          <table:table-cell office:value-type="float" office:value="113298">
            <text:p>113,298</text:p>
          </table:table-cell>
          <table:table-cell office:value-type="float" office:value="0">
            <text:p>0</text:p>
          </table:table-cell>
          <table:table-cell office:value-type="float" office:value="113298">
            <text:p>113,298</text:p>
          </table:table-cell>
          <table:table-cell table:number-columns-repeated="1020"/>
        </table:table-row>
        <table:table-row table:style-name="ro5">
          <table:table-cell office:value-type="string">
            <text:p>　　折舊、折耗及攤銷</text:p>
          </table:table-cell>
          <table:table-cell office:value-type="float" office:value="114815416">
            <text:p>114,815,416</text:p>
          </table:table-cell>
          <table:table-cell office:value-type="float" office:value="58034">
            <text:p>58,034</text:p>
          </table:table-cell>
          <table:table-cell office:value-type="float" office:value="114757382">
            <text:p>114,757,382</text:p>
          </table:table-cell>
          <table:table-cell table:number-columns-repeated="1020"/>
        </table:table-row>
        <table:table-row table:style-name="ro5">
          <table:table-cell office:value-type="string">
            <text:p>　　　固定資產折舊</text:p>
          </table:table-cell>
          <table:table-cell office:value-type="float" office:value="113863352">
            <text:p>113,863,352</text:p>
          </table:table-cell>
          <table:table-cell office:value-type="float" office:value="58034">
            <text:p>58,034</text:p>
          </table:table-cell>
          <table:table-cell office:value-type="float" office:value="113805318">
            <text:p>113,805,318</text:p>
          </table:table-cell>
          <table:table-cell table:number-columns-repeated="1020"/>
        </table:table-row>
        <table:table-row table:style-name="ro5">
          <table:table-cell office:value-type="string">
            <text:p>　　　無形資產攤銷</text:p>
          </table:table-cell>
          <table:table-cell office:value-type="float" office:value="952064">
            <text:p>952,064</text:p>
          </table:table-cell>
          <table:table-cell office:value-type="float" office:value="0">
            <text:p>0</text:p>
          </table:table-cell>
          <table:table-cell office:value-type="float" office:value="952064">
            <text:p>952,064</text:p>
          </table:table-cell>
          <table:table-cell table:number-columns-repeated="1020"/>
        </table:table-row>
        <table:table-row table:style-name="ro5">
          <table:table-cell office:value-type="string">
            <text:p>預算控制</text:p>
          </table:table-cell>
          <table:table-cell office:value-type="float" office:value="1141666798">
            <text:p>1,141,666,798</text:p>
          </table:table-cell>
          <table:table-cell office:value-type="float" office:value="1141293054">
            <text:p>1,141,293,054</text:p>
          </table:table-cell>
          <table:table-cell office:value-type="float" office:value="373744">
            <text:p>373,744</text:p>
          </table:table-cell>
          <table:table-cell table:number-columns-repeated="1020"/>
        </table:table-row>
        <table:table-row table:style-name="ro5">
          <table:table-cell office:value-type="string">
            <text:p>　預算控制</text:p>
          </table:table-cell>
          <table:table-cell office:value-type="float" office:value="1141666798">
            <text:p>1,141,666,798</text:p>
          </table:table-cell>
          <table:table-cell office:value-type="float" office:value="1141293054">
            <text:p>1,141,293,054</text:p>
          </table:table-cell>
          <table:table-cell office:value-type="float" office:value="373744">
            <text:p>373,744</text:p>
          </table:table-cell>
          <table:table-cell table:number-columns-repeated="1020"/>
        </table:table-row>
        <table:table-row table:style-name="ro5">
          <table:table-cell office:value-type="string">
            <text:p>　　歲入預算數</text:p>
          </table:table-cell>
          <table:table-cell office:value-type="float" office:value="0">
            <text:p>0</text:p>
          </table:table-cell>
          <table:table-cell office:value-type="float" office:value="9778000">
            <text:p>9,778,000</text:p>
          </table:table-cell>
          <table:table-cell office:value-type="float" office:value="-9778000">
            <text:p>-9,778,000</text:p>
          </table:table-cell>
          <table:table-cell table:number-columns-repeated="1020"/>
        </table:table-row>
        <table:table-row table:style-name="ro5">
          <table:table-cell office:value-type="string">
            <text:p>　　　歲入預算數</text:p>
          </table:table-cell>
          <table:table-cell office:value-type="float" office:value="0">
            <text:p>0</text:p>
          </table:table-cell>
          <table:table-cell office:value-type="float" office:value="9778000">
            <text:p>9,778,000</text:p>
          </table:table-cell>
          <table:table-cell office:value-type="float" office:value="-9778000">
            <text:p>-9,778,000</text:p>
          </table:table-cell>
          <table:table-cell table:number-columns-repeated="1020"/>
        </table:table-row>
        <table:table-row table:style-name="ro5">
          <table:table-cell office:value-type="string">
            <text:p>　　歲入分配數</text:p>
          </table:table-cell>
          <table:table-cell office:value-type="float" office:value="126449000">
            <text:p>126,449,000</text:p>
          </table:table-cell>
          <table:table-cell office:value-type="float" office:value="116671000">
            <text:p>116,671,000</text:p>
          </table:table-cell>
          <table:table-cell office:value-type="float" office:value="9778000">
            <text:p>9,778,000</text:p>
          </table:table-cell>
          <table:table-cell table:number-columns-repeated="1020"/>
        </table:table-row>
        <table:table-row table:style-name="ro5">
          <table:table-cell office:value-type="string">
            <text:p>　　　歲入分配數</text:p>
          </table:table-cell>
          <table:table-cell office:value-type="float" office:value="126449000">
            <text:p>126,449,000</text:p>
          </table:table-cell>
          <table:table-cell office:value-type="float" office:value="116671000">
            <text:p>116,671,000</text:p>
          </table:table-cell>
          <table:table-cell office:value-type="float" office:value="9778000">
            <text:p>9,778,000</text:p>
          </table:table-cell>
          <table:table-cell table:number-columns-repeated="1020"/>
        </table:table-row>
        <table:table-row table:style-name="ro5">
          <table:table-cell office:value-type="string">
            <text:p>　　歲出保留數</text:p>
          </table:table-cell>
          <table:table-cell office:value-type="float" office:value="20611357">
            <text:p>20,611,357</text:p>
          </table:table-cell>
          <table:table-cell office:value-type="float" office:value="22085098">
            <text:p>22,085,098</text:p>
          </table:table-cell>
          <table:table-cell office:value-type="float" office:value="-1473741">
            <text:p>-1,473,741</text:p>
          </table:table-cell>
          <table:table-cell table:number-columns-repeated="1020"/>
        </table:table-row>
        <table:table-row table:style-name="ro5">
          <table:table-cell office:value-type="string">
            <text:p>　　　歲出保留數</text:p>
          </table:table-cell>
          <table:table-cell office:value-type="float" office:value="20611357">
            <text:p>20,611,357</text:p>
          </table:table-cell>
          <table:table-cell office:value-type="float" office:value="22085098">
            <text:p>22,085,098</text:p>
          </table:table-cell>
          <table:table-cell office:value-type="float" office:value="-1473741">
            <text:p>-1,473,741</text:p>
          </table:table-cell>
          <table:table-cell table:number-columns-repeated="1020"/>
        </table:table-row>
        <table:table-row table:style-name="ro5">
          <table:table-cell office:value-type="string">
            <text:p>　　預計撥入數</text:p>
          </table:table-cell>
          <table:table-cell office:value-type="float" office:value="994606441">
            <text:p>994,606,441</text:p>
          </table:table-cell>
          <table:table-cell office:value-type="float" office:value="992758956">
            <text:p>992,758,956</text:p>
          </table:table-cell>
          <table:table-cell office:value-type="float" office:value="1847485">
            <text:p>1,847,485</text:p>
          </table:table-cell>
          <table:table-cell table:number-columns-repeated="1020"/>
        </table:table-row>
        <table:table-row table:style-name="ro5">
          <table:table-cell office:value-type="string">
            <text:p>　　　預計撥入數</text:p>
          </table:table-cell>
          <table:table-cell office:value-type="float" office:value="994606441">
            <text:p>994,606,441</text:p>
          </table:table-cell>
          <table:table-cell office:value-type="float" office:value="992758956">
            <text:p>992,758,956</text:p>
          </table:table-cell>
          <table:table-cell office:value-type="float" office:value="1847485">
            <text:p>1,847,485</text:p>
          </table:table-cell>
          <table:table-cell table:number-columns-repeated="1020"/>
        </table:table-row>
        <table:table-row table:style-name="ro6" table:number-rows-repeated="5">
          <table:table-cell table:number-columns-repeated="1024"/>
        </table:table-row>
        <table:table-row table:style-name="ro4">
          <table:table-cell table:style-name="ce4" office:value-type="string">
            <text:p>合　　　　計</text:p>
          </table:table-cell>
          <table:table-cell table:style-name="ce22" office:value-type="string">
            <text:p>23,613,488,761</text:p>
          </table:table-cell>
          <table:table-cell table:style-name="ce22" office:value-type="string">
            <text:p>23,530,487,402</text:p>
          </table:table-cell>
          <table:table-cell table:style-name="ce17" office:value-type="string">
            <text:p>83,001,359</text:p>
          </table:table-cell>
          <table:table-cell table:style-name="ce27" office:value-type="string">
            <text:p>合　　　　計</text:p>
          </table:table-cell>
          <table:table-cell table:style-name="ce22" office:value-type="string">
            <text:p>23,613,488,761</text:p>
          </table:table-cell>
          <table:table-cell table:style-name="ce22" office:value-type="string">
            <text:p>23,530,487,402</text:p>
          </table:table-cell>
          <table:table-cell table:style-name="ce17" office:value-type="string">
            <text:p>83,001,359</text:p>
          </table:table-cell>
          <table:table-cell table:number-columns-repeated="1016"/>
        </table:table-row>
        <table:table-row table:style-name="ro4">
          <table:table-cell office:value-type="string">
            <text:p>備 <text:s text:c="5"/>註</text:p>
          </table:table-cell>
          <table:table-cell table:number-columns-repeated="3"/>
          <table:table-cell office:value-type="string">
            <text:p>備 <text:s text:c="5"/>註</text:p>
          </table:table-cell>
          <table:table-cell table:number-columns-repeated="1019"/>
        </table:table-row>
        <table:table-row table:style-name="ro4">
          <table:table-cell office:value-type="string">
            <text:p>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有價證券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office:value-type="string">
            <text:p>應付保管品</text:p>
          </table:table-cell>
          <table:table-cell table:number-columns-repeated="2" table:style-name="ce23" office:value-type="string">
            <text:p>-</text:p>
          </table:table-cell>
          <table:table-cell office:value-type="string">
            <text:p>-</text:p>
          </table:table-cell>
          <table:table-cell table:number-columns-repeated="1016"/>
        </table:table-row>
        <table:table-row table:style-name="ro4">
          <table:table-cell office:value-type="string">
            <text:p>保證品</text:p>
          </table:table-cell>
          <table:table-cell table:style-name="ce23" office:value-type="string">
            <text:p>21,104,276</text:p>
          </table:table-cell>
          <table:table-cell table:style-name="ce23" office:value-type="string">
            <text:p>19,784,276</text:p>
          </table:table-cell>
          <table:table-cell office:value-type="string">
            <text:p>1,320,000</text:p>
          </table:table-cell>
          <table:table-cell office:value-type="string">
            <text:p>應付保證品</text:p>
          </table:table-cell>
          <table:table-cell table:style-name="ce23" office:value-type="string">
            <text:p>21,104,276</text:p>
          </table:table-cell>
          <table:table-cell table:style-name="ce23" office:value-type="string">
            <text:p>19,784,276</text:p>
          </table:table-cell>
          <table:table-cell office:value-type="string">
            <text:p>1,320,000</text:p>
          </table:table-cell>
          <table:table-cell table:number-columns-repeated="1016"/>
        </table:table-row>
        <table:table-row table:style-name="ro4">
          <table:table-cell table:style-name="ce5" office:value-type="string">
            <text:p>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style-name="ce26" office:value-type="string">
            <text:p>待抵銷債權憑證</text:p>
          </table:table-cell>
          <table:table-cell table:number-columns-repeated="2" table:style-name="ce22" office:value-type="string">
            <text:p>1</text:p>
          </table:table-cell>
          <table:table-cell table:style-name="ce17" office:value-type="string">
            <text:p>-</text:p>
          </table:table-cell>
          <table:table-cell table:number-columns-repeated="1016"/>
        </table:table-row>
        <table:table-row table:style-name="ro6" table:number-rows-repeated="1048492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Titles" table:base-cell-address="$Sheet1.$A$1" table:cell-range-address="$附表2.$A$1:.$AMJ$3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2" number:min-integer-digits="1" number:grouping="true"/>
      <number:text> </number:text>
    </number:number-style>
    <number:number-style style:name="N139">
      <number:number number:decimal-places="2" number:min-integer-digits="1"/>
      <number:text> </number:text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0.3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418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2-14">2023/02/14</text:date>, <text:time>15:18:03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right>
          <text:p><text:span text:style-name="MT5">報表編號：</text:span><text:span text:style-name="MT5">arf30</text:span><text:span text:style-name="MT5">　列印日期：</text:span><text:span text:style-name="MT5">112/2/1</text:span></text:p>
        </style:region-right>
      </style:footer>
      <style:footer-left style:display="false">
        <style:region-right>
          <text:p><text:span text:style-name="MT5">報表編號：</text:span><text:span text:style-name="MT5">arf30</text:span><text:span text:style-name="MT5">　列印日期：</text:span><text:span text:style-name="MT5">112/2/1</text:span></text:p>
        </style:region-right>
      </style:footer-left>
    </style:master-page>
    <style:master-page style:name="PageStyle_5f_附表1" style:display-name="PageStyle_附表1" style:page-layout-name="Mpm3">
      <style:header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平衡表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right>
          <text:p><text:span text:style-name="MT5">報表編號：</text:span><text:span text:style-name="MT5">arf30</text:span><text:span text:style-name="MT5">　列印日期：</text:span><text:span text:style-name="MT5">112/2/1</text:span></text:p>
        </style:region-right>
      </style:footer>
      <style:footer-left style:display="false">
        <style:region-right>
          <text:p><text:span text:style-name="MT5">報表編號：</text:span><text:span text:style-name="MT5">arf30</text:span><text:span text:style-name="MT5">　列印日期：</text:span><text:span text:style-name="MT5">112/2/1</text:span></text:p>
        </style:region-right>
      </style:footer-left>
    </style:master-page>
    <style:master-page style:name="PageStyle_5f_附表2" style:display-name="PageStyle_附表2" style:page-layout-name="Mpm3">
      <style:header>
        <style:region-center>
          <text:p><text:span text:style-name="MT1">桃園市中壢區公所</text:span></text:p>
          <text:p><text:span text:style-name="MT2">平衡表</text:span><text:span text:style-name="MT2">-</text:span><text:span text:style-name="MT2">調整前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平衡表</text:span><text:span text:style-name="MT2">-</text:span><text:span text:style-name="MT2">調整前</text:span></text:p>
          <text:p><text:span text:style-name="MT3">中華民國</text:span><text:span text:style-name="MT3">111</text:span><text:span text:style-name="MT3">年</text:span><text:span text:style-name="MT3">12</text:span><text:span text:style-name="MT3">月</text:span><text:span text:style-name="MT3">31</text:span><text:span text:style-name="MT3">日</text:span></text:p>
        </style:region-center>
        <style:region-right>
          <text:p><text:span text:style-name="MT4"/></text:p>
          <text:p><text:span text:style-name="MT3"/></text:p>
          <text:p><text:span text:style-name="MT4">頁數</text:span><text:span text:style-name="MT4">:</text:span><text:span text:style-name="MT4">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right>
          <text:p><text:span text:style-name="MT5">報表編號：</text:span><text:span text:style-name="MT5">arf30</text:span><text:span text:style-name="MT5">　列印日期：</text:span><text:span text:style-name="MT5">112/2/1</text:span></text:p>
        </style:region-right>
      </style:footer>
      <style:footer-left style:display="false">
        <style:region-right>
          <text:p><text:span text:style-name="MT5">報表編號：</text:span><text:span text:style-name="MT5">arf30</text:span><text:span text:style-name="MT5">　列印日期：</text:span><text:span text:style-name="MT5">112/2/1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鍾依儒</dc:creator>
    <dc:date>2023-02-01T14:00:04</dc:date>
    <meta:print-date>2018-02-07T17:58:44</meta:print-date>
    <meta:document-statistic meta:table-count="3" meta:cell-count="888" meta:object-count="0"/>
    <meta:generator>OpenOffice/4.1.11$Win32 OpenOffice.org_project/4111m1$Build-9808</meta:generator>
  </office:meta>
</office:document-meta>
</file>