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細明體" svg:font-family="細明體, MingLiU" style:font-family-generic="modern"/>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5.021cm" table:align="center" style:writing-mode="lr-tb"/>
    </style:style>
    <style:style style:name="表格1.A" style:family="table-column">
      <style:table-column-properties style:column-width="1.951cm"/>
    </style:style>
    <style:style style:name="表格1.B" style:family="table-column">
      <style:table-column-properties style:column-width="12.524cm"/>
    </style:style>
    <style:style style:name="表格1.C" style:family="table-column">
      <style:table-column-properties style:column-width="0.194cm"/>
    </style:style>
    <style:style style:name="表格1.D" style:family="table-column">
      <style:table-column-properties style:column-width="0.353cm"/>
    </style:style>
    <style:style style:name="表格1.1" style:family="table-row">
      <style:table-row-properties style:keep-together="true" fo:keep-together="auto"/>
    </style:style>
    <style:style style:name="表格1.A1" style:family="table-cell">
      <style:table-cell-properties style:vertical-align="middle" style:border-line-width="0.002cm 0.088cm 0.002cm" fo:padding="0.053cm" fo:border="0.092cm double #808080" style:writing-mode="lr-tb"/>
    </style:style>
    <style:style style:name="表格1.A2" style:family="table-cell">
      <style:table-cell-properties style:vertical-align="top" fo:background-color="#bbc2e8" style:border-line-width-left="0.002cm 0.088cm 0.002cm" style:border-line-width-top="0.002cm 0.088cm 0.002cm" style:border-line-width-bottom="0.002cm 0.088cm 0.002cm" fo:padding="0.053cm" fo:border-left="0.092cm double #808080" fo:border-right="none" fo:border-top="0.092cm double #808080" fo:border-bottom="0.092cm double #808080" style:writing-mode="lr-tb">
        <style:background-image/>
      </style:table-cell-properties>
    </style:style>
    <style:style style:name="表格1.C2" style:family="table-cell">
      <style:table-cell-properties style:vertical-align="middle" style:border-line-width-left="0.002cm 0.088cm 0.002cm" fo:padding="0.053cm" fo:border-left="0.092cm double #808080" fo:border-right="none" fo:border-top="none" fo:border-bottom="none" style:writing-mode="lr-tb"/>
    </style:style>
    <style:style style:name="表格1.D2" style:family="table-cell">
      <style:table-cell-properties style:vertical-align="middle" style:border-line-width-right="0.002cm 0.088cm 0.002cm" fo:padding="0.053cm" fo:border-left="none" fo:border-right="0.092cm double #808080" fo:border-top="none" fo:border-bottom="none" style:writing-mode="lr-tb"/>
    </style:style>
    <style:style style:name="表格1.A3" style:family="table-cell">
      <style:table-cell-properties style:vertical-align="top" fo:background-color="#b8cce8" style:border-line-width-left="0.002cm 0.088cm 0.002cm" style:border-line-width-top="0.002cm 0.088cm 0.002cm" style:border-line-width-bottom="0.002cm 0.088cm 0.002cm" fo:padding="0.053cm" fo:border-left="0.092cm double #808080" fo:border-right="none" fo:border-top="0.092cm double #808080" fo:border-bottom="0.092cm double #808080" style:writing-mode="lr-tb">
        <style:background-image/>
      </style:table-cell-properties>
    </style:style>
    <style:style style:name="表格1.B3" style:family="table-cell">
      <style:table-cell-properties style:vertical-align="middle" fo:background-color="#e4eaf8" style:border-line-width-left="0.002cm 0.088cm 0.002cm" style:border-line-width-top="0.002cm 0.088cm 0.002cm" style:border-line-width-bottom="0.002cm 0.088cm 0.002cm" fo:padding="0.053cm" fo:border-left="0.092cm double #808080" fo:border-right="none" fo:border-top="0.092cm double #808080" fo:border-bottom="0.092cm double #808080" style:writing-mode="lr-tb">
        <style:background-image/>
      </style:table-cell-properties>
    </style:style>
    <style:style style:name="表格1.C250" style:family="table-cell">
      <style:table-cell-properties style:vertical-align="middle" style:border-line-width-left="0.002cm 0.088cm 0.002cm" style:border-line-width-bottom="0.002cm 0.088cm 0.002cm" fo:padding="0.053cm" fo:border-left="0.092cm double #808080" fo:border-right="none" fo:border-top="none" fo:border-bottom="0.092cm double #808080" style:writing-mode="lr-tb"/>
    </style:style>
    <style:style style:name="表格1.D250" style:family="table-cell">
      <style:table-cell-properties style:vertical-align="middle" style:border-line-width-right="0.002cm 0.088cm 0.002cm" style:border-line-width-bottom="0.002cm 0.088cm 0.002cm" fo:padding="0.053cm" fo:border-left="none" fo:border-right="0.092cm double #808080" fo:border-top="none" fo:border-bottom="0.092cm double #808080" style:writing-mode="lr-tb"/>
    </style:style>
    <style:style style:name="表格2" style:family="table">
      <style:table-properties style:width="14.236cm" table:align="left" style:writing-mode="lr-tb"/>
    </style:style>
    <style:style style:name="表格2.A" style:family="table-column">
      <style:table-column-properties style:column-width="11.541cm"/>
    </style:style>
    <style:style style:name="表格2.B" style:family="table-column">
      <style:table-column-properties style:column-width="2.695cm"/>
    </style:style>
    <style:style style:name="表格2.1" style:family="table-row">
      <style:table-row-properties style:keep-together="true" fo:keep-together="auto"/>
    </style:style>
    <style:style style:name="表格2.A1" style:family="table-cell">
      <style:table-cell-properties style:vertical-align="middle" fo:padding="0cm" fo:border="none" style:writing-mode="lr-tb"/>
    </style:style>
    <style:style style:name="表格3" style:family="table">
      <style:table-properties style:width="14.236cm" table:align="left" style:writing-mode="lr-tb"/>
    </style:style>
    <style:style style:name="表格3.A" style:family="table-column">
      <style:table-column-properties style:column-width="14.15cm"/>
    </style:style>
    <style:style style:name="表格3.B" style:family="table-column">
      <style:table-column-properties style:column-width="0.086cm"/>
    </style:style>
    <style:style style:name="表格3.1" style:family="table-row">
      <style:table-row-properties style:keep-together="true" fo:keep-together="auto"/>
    </style:style>
    <style:style style:name="表格3.A1" style:family="table-cell">
      <style:table-cell-properties style:vertical-align="middle" fo:padding="0cm" fo:border="none" style:writing-mode="lr-tb"/>
    </style:style>
    <style:style style:name="表格4" style:family="table">
      <style:table-properties style:width="14.236cm" table:align="left" style:writing-mode="lr-tb"/>
    </style:style>
    <style:style style:name="表格4.A" style:family="table-column">
      <style:table-column-properties style:column-width="14.138cm"/>
    </style:style>
    <style:style style:name="表格4.B" style:family="table-column">
      <style:table-column-properties style:column-width="0.099cm"/>
    </style:style>
    <style:style style:name="表格4.1" style:family="table-row">
      <style:table-row-properties style:keep-together="true" fo:keep-together="auto"/>
    </style:style>
    <style:style style:name="表格4.A1" style:family="table-cell">
      <style:table-cell-properties style:vertical-align="middle" fo:padding="0cm" fo:border="none" style:writing-mode="lr-tb"/>
    </style:style>
    <style:style style:name="表格5" style:family="table">
      <style:table-properties style:width="14.236cm" table:align="left" style:writing-mode="lr-tb"/>
    </style:style>
    <style:style style:name="表格5.A" style:family="table-column">
      <style:table-column-properties style:column-width="11.88cm"/>
    </style:style>
    <style:style style:name="表格5.B" style:family="table-column">
      <style:table-column-properties style:column-width="2.357cm"/>
    </style:style>
    <style:style style:name="表格5.1" style:family="table-row">
      <style:table-row-properties style:keep-together="true" fo:keep-together="auto"/>
    </style:style>
    <style:style style:name="表格5.A1" style:family="table-cell">
      <style:table-cell-properties style:vertical-align="middle" fo:padding="0cm" fo:border="none" style:writing-mode="lr-tb"/>
    </style:style>
    <style:style style:name="表格6" style:family="table">
      <style:table-properties style:width="14.236cm" table:align="left" style:writing-mode="lr-tb"/>
    </style:style>
    <style:style style:name="表格6.A" style:family="table-column">
      <style:table-column-properties style:column-width="14.155cm"/>
    </style:style>
    <style:style style:name="表格6.B" style:family="table-column">
      <style:table-column-properties style:column-width="0.081cm"/>
    </style:style>
    <style:style style:name="表格6.1" style:family="table-row">
      <style:table-row-properties style:keep-together="true" fo:keep-together="auto"/>
    </style:style>
    <style:style style:name="表格6.A1" style:family="table-cell">
      <style:table-cell-properties style:vertical-align="middle" fo:padding="0cm" fo:border="none" style:writing-mode="lr-tb"/>
    </style:style>
    <style:style style:name="表格7" style:family="table">
      <style:table-properties style:width="14.236cm" table:align="left" style:writing-mode="lr-tb"/>
    </style:style>
    <style:style style:name="表格7.A" style:family="table-column">
      <style:table-column-properties style:column-width="12.354cm"/>
    </style:style>
    <style:style style:name="表格7.B" style:family="table-column">
      <style:table-column-properties style:column-width="1.882cm"/>
    </style:style>
    <style:style style:name="表格7.1" style:family="table-row">
      <style:table-row-properties style:keep-together="true" fo:keep-together="auto"/>
    </style:style>
    <style:style style:name="表格7.A1" style:family="table-cell">
      <style:table-cell-properties style:vertical-align="middle" fo:padding="0cm" fo:border="none" style:writing-mode="lr-tb"/>
    </style:style>
    <style:style style:name="表格8" style:family="table">
      <style:table-properties style:width="14.236cm" table:align="left" style:writing-mode="lr-tb"/>
    </style:style>
    <style:style style:name="表格8.A" style:family="table-column">
      <style:table-column-properties style:column-width="14.155cm"/>
    </style:style>
    <style:style style:name="表格8.B" style:family="table-column">
      <style:table-column-properties style:column-width="0.081cm"/>
    </style:style>
    <style:style style:name="表格8.1" style:family="table-row">
      <style:table-row-properties style:keep-together="true" fo:keep-together="auto"/>
    </style:style>
    <style:style style:name="表格8.A1" style:family="table-cell">
      <style:table-cell-properties style:vertical-align="middle" fo:padding="0cm" fo:border="none" style:writing-mode="lr-tb"/>
    </style:style>
    <style:style style:name="表格9" style:family="table">
      <style:table-properties style:width="14.236cm" table:align="left" style:writing-mode="lr-tb"/>
    </style:style>
    <style:style style:name="表格9.A" style:family="table-column">
      <style:table-column-properties style:column-width="14.111cm"/>
    </style:style>
    <style:style style:name="表格9.B" style:family="table-column">
      <style:table-column-properties style:column-width="0.125cm"/>
    </style:style>
    <style:style style:name="表格9.1" style:family="table-row">
      <style:table-row-properties style:keep-together="true" fo:keep-together="auto"/>
    </style:style>
    <style:style style:name="表格9.A1" style:family="table-cell">
      <style:table-cell-properties style:vertical-align="middle" fo:padding="0cm" fo:border="none" style:writing-mode="lr-tb"/>
    </style:style>
    <style:style style:name="表格10" style:family="table">
      <style:table-properties style:width="14.236cm" table:align="left" style:writing-mode="lr-tb"/>
    </style:style>
    <style:style style:name="表格10.A" style:family="table-column">
      <style:table-column-properties style:column-width="14.131cm"/>
    </style:style>
    <style:style style:name="表格10.B" style:family="table-column">
      <style:table-column-properties style:column-width="0.106cm"/>
    </style:style>
    <style:style style:name="表格10.1" style:family="table-row">
      <style:table-row-properties style:keep-together="true" fo:keep-together="auto"/>
    </style:style>
    <style:style style:name="表格10.A1" style:family="table-cell">
      <style:table-cell-properties style:vertical-align="middle" fo:padding="0cm" fo:border="none" style:writing-mode="lr-tb"/>
    </style:style>
    <style:style style:name="表格11" style:family="table">
      <style:table-properties style:width="14.236cm" table:align="left" style:writing-mode="lr-tb"/>
    </style:style>
    <style:style style:name="表格11.A" style:family="table-column">
      <style:table-column-properties style:column-width="11.331cm"/>
    </style:style>
    <style:style style:name="表格11.B" style:family="table-column">
      <style:table-column-properties style:column-width="2.905cm"/>
    </style:style>
    <style:style style:name="表格11.1" style:family="table-row">
      <style:table-row-properties style:keep-together="true" fo:keep-together="auto"/>
    </style:style>
    <style:style style:name="表格11.A1" style:family="table-cell">
      <style:table-cell-properties style:vertical-align="middle" fo:padding="0cm" fo:border="none" style:writing-mode="lr-tb"/>
    </style:style>
    <style:style style:name="表格12" style:family="table">
      <style:table-properties style:width="14.236cm" table:align="left" style:writing-mode="lr-tb"/>
    </style:style>
    <style:style style:name="表格12.A" style:family="table-column">
      <style:table-column-properties style:column-width="14.122cm"/>
    </style:style>
    <style:style style:name="表格12.B" style:family="table-column">
      <style:table-column-properties style:column-width="0.115cm"/>
    </style:style>
    <style:style style:name="表格12.1" style:family="table-row">
      <style:table-row-properties style:keep-together="true" fo:keep-together="auto"/>
    </style:style>
    <style:style style:name="表格12.A1" style:family="table-cell">
      <style:table-cell-properties style:vertical-align="middle" fo:padding="0cm" fo:border="none" style:writing-mode="lr-tb"/>
    </style:style>
    <style:style style:name="表格13" style:family="table">
      <style:table-properties style:width="14.236cm" table:align="left" style:writing-mode="lr-tb"/>
    </style:style>
    <style:style style:name="表格13.A" style:family="table-column">
      <style:table-column-properties style:column-width="14.111cm"/>
    </style:style>
    <style:style style:name="表格13.B" style:family="table-column">
      <style:table-column-properties style:column-width="0.125cm"/>
    </style:style>
    <style:style style:name="表格13.1" style:family="table-row">
      <style:table-row-properties style:keep-together="true" fo:keep-together="auto"/>
    </style:style>
    <style:style style:name="表格13.A1" style:family="table-cell">
      <style:table-cell-properties style:vertical-align="middle" fo:padding="0cm" fo:border="none" style:writing-mode="lr-tb"/>
    </style:style>
    <style:style style:name="表格14" style:family="table">
      <style:table-properties style:width="14.236cm" table:align="left" style:writing-mode="lr-tb"/>
    </style:style>
    <style:style style:name="表格14.A" style:family="table-column">
      <style:table-column-properties style:column-width="14.138cm"/>
    </style:style>
    <style:style style:name="表格14.B" style:family="table-column">
      <style:table-column-properties style:column-width="0.099cm"/>
    </style:style>
    <style:style style:name="表格14.1" style:family="table-row">
      <style:table-row-properties style:keep-together="true" fo:keep-together="auto"/>
    </style:style>
    <style:style style:name="表格14.A1" style:family="table-cell">
      <style:table-cell-properties style:vertical-align="middle" fo:padding="0cm" fo:border="none" style:writing-mode="lr-tb"/>
    </style:style>
    <style:style style:name="表格15" style:family="table">
      <style:table-properties style:width="14.236cm" table:align="left" style:writing-mode="lr-tb"/>
    </style:style>
    <style:style style:name="表格15.A" style:family="table-column">
      <style:table-column-properties style:column-width="14.143cm"/>
    </style:style>
    <style:style style:name="表格15.B" style:family="table-column">
      <style:table-column-properties style:column-width="0.093cm"/>
    </style:style>
    <style:style style:name="表格15.1" style:family="table-row">
      <style:table-row-properties style:keep-together="true" fo:keep-together="auto"/>
    </style:style>
    <style:style style:name="表格15.A1" style:family="table-cell">
      <style:table-cell-properties style:vertical-align="middle" fo:padding="0cm" fo:border="none" style:writing-mode="lr-tb"/>
    </style:style>
    <style:style style:name="表格16" style:family="table">
      <style:table-properties style:width="14.236cm" table:align="left" style:writing-mode="lr-tb"/>
    </style:style>
    <style:style style:name="表格16.A" style:family="table-column">
      <style:table-column-properties style:column-width="14.122cm"/>
    </style:style>
    <style:style style:name="表格16.B" style:family="table-column">
      <style:table-column-properties style:column-width="0.115cm"/>
    </style:style>
    <style:style style:name="表格16.1" style:family="table-row">
      <style:table-row-properties style:keep-together="true" fo:keep-together="auto"/>
    </style:style>
    <style:style style:name="表格16.A1" style:family="table-cell">
      <style:table-cell-properties style:vertical-align="middle" fo:padding="0cm" fo:border="none" style:writing-mode="lr-tb"/>
    </style:style>
    <style:style style:name="表格17" style:family="table">
      <style:table-properties style:width="14.236cm" table:align="left" style:writing-mode="lr-tb"/>
    </style:style>
    <style:style style:name="表格17.A" style:family="table-column">
      <style:table-column-properties style:column-width="11.88cm"/>
    </style:style>
    <style:style style:name="表格17.B" style:family="table-column">
      <style:table-column-properties style:column-width="2.357cm"/>
    </style:style>
    <style:style style:name="表格17.1" style:family="table-row">
      <style:table-row-properties style:keep-together="true" fo:keep-together="auto"/>
    </style:style>
    <style:style style:name="表格17.A1" style:family="table-cell">
      <style:table-cell-properties style:vertical-align="middle" fo:padding="0cm" fo:border="none" style:writing-mode="lr-tb"/>
    </style:style>
    <style:style style:name="表格18" style:family="table">
      <style:table-properties style:width="14.236cm" table:align="left" style:writing-mode="lr-tb"/>
    </style:style>
    <style:style style:name="表格18.A" style:family="table-column">
      <style:table-column-properties style:column-width="12.354cm"/>
    </style:style>
    <style:style style:name="表格18.B" style:family="table-column">
      <style:table-column-properties style:column-width="1.882cm"/>
    </style:style>
    <style:style style:name="表格18.1" style:family="table-row">
      <style:table-row-properties style:keep-together="true" fo:keep-together="auto"/>
    </style:style>
    <style:style style:name="表格18.A1" style:family="table-cell">
      <style:table-cell-properties style:vertical-align="middle" fo:padding="0cm" fo:border="none" style:writing-mode="lr-tb"/>
    </style:style>
    <style:style style:name="表格19" style:family="table">
      <style:table-properties style:width="14.236cm" table:align="left" style:writing-mode="lr-tb"/>
    </style:style>
    <style:style style:name="表格19.A" style:family="table-column">
      <style:table-column-properties style:column-width="14.159cm"/>
    </style:style>
    <style:style style:name="表格19.B" style:family="table-column">
      <style:table-column-properties style:column-width="0.078cm"/>
    </style:style>
    <style:style style:name="表格19.1" style:family="table-row">
      <style:table-row-properties style:keep-together="true" fo:keep-together="auto"/>
    </style:style>
    <style:style style:name="表格19.A1" style:family="table-cell">
      <style:table-cell-properties style:vertical-align="middle" fo:padding="0cm" fo:border="none" style:writing-mode="lr-tb"/>
    </style:style>
    <style:style style:name="表格20" style:family="table">
      <style:table-properties style:width="14.236cm" table:align="left" style:writing-mode="lr-tb"/>
    </style:style>
    <style:style style:name="表格20.A" style:family="table-column">
      <style:table-column-properties style:column-width="14.138cm"/>
    </style:style>
    <style:style style:name="表格20.B" style:family="table-column">
      <style:table-column-properties style:column-width="0.099cm"/>
    </style:style>
    <style:style style:name="表格20.1" style:family="table-row">
      <style:table-row-properties style:keep-together="true" fo:keep-together="auto"/>
    </style:style>
    <style:style style:name="表格20.A1" style:family="table-cell">
      <style:table-cell-properties style:vertical-align="middle" fo:padding="0cm" fo:border="none" style:writing-mode="lr-tb"/>
    </style:style>
    <style:style style:name="表格21" style:family="table">
      <style:table-properties style:width="14.236cm" table:align="left" style:writing-mode="lr-tb"/>
    </style:style>
    <style:style style:name="表格21.A" style:family="table-column">
      <style:table-column-properties style:column-width="14.122cm"/>
    </style:style>
    <style:style style:name="表格21.B" style:family="table-column">
      <style:table-column-properties style:column-width="0.115cm"/>
    </style:style>
    <style:style style:name="表格21.1" style:family="table-row">
      <style:table-row-properties style:keep-together="true" fo:keep-together="auto"/>
    </style:style>
    <style:style style:name="表格21.A1" style:family="table-cell">
      <style:table-cell-properties style:vertical-align="middle" fo:padding="0cm" fo:border="none" style:writing-mode="lr-tb"/>
    </style:style>
    <style:style style:name="表格22" style:family="table">
      <style:table-properties style:width="14.236cm" table:align="left" style:writing-mode="lr-tb"/>
    </style:style>
    <style:style style:name="表格22.A" style:family="table-column">
      <style:table-column-properties style:column-width="14.15cm"/>
    </style:style>
    <style:style style:name="表格22.B" style:family="table-column">
      <style:table-column-properties style:column-width="0.086cm"/>
    </style:style>
    <style:style style:name="表格22.1" style:family="table-row">
      <style:table-row-properties style:keep-together="true" fo:keep-together="auto"/>
    </style:style>
    <style:style style:name="表格22.A1" style:family="table-cell">
      <style:table-cell-properties style:vertical-align="middle" fo:padding="0cm" fo:border="none" style:writing-mode="lr-tb"/>
    </style:style>
    <style:style style:name="表格23" style:family="table">
      <style:table-properties style:width="14.236cm" table:align="left" style:writing-mode="lr-tb"/>
    </style:style>
    <style:style style:name="表格23.A" style:family="table-column">
      <style:table-column-properties style:column-width="14.143cm"/>
    </style:style>
    <style:style style:name="表格23.B" style:family="table-column">
      <style:table-column-properties style:column-width="0.093cm"/>
    </style:style>
    <style:style style:name="表格23.1" style:family="table-row">
      <style:table-row-properties style:keep-together="true" fo:keep-together="auto"/>
    </style:style>
    <style:style style:name="表格23.A1" style:family="table-cell">
      <style:table-cell-properties style:vertical-align="middle" fo:padding="0cm" fo:border="none" style:writing-mode="lr-tb"/>
    </style:style>
    <style:style style:name="表格24" style:family="table">
      <style:table-properties style:width="14.236cm" table:align="left" style:writing-mode="lr-tb"/>
    </style:style>
    <style:style style:name="表格24.A" style:family="table-column">
      <style:table-column-properties style:column-width="14.143cm"/>
    </style:style>
    <style:style style:name="表格24.B" style:family="table-column">
      <style:table-column-properties style:column-width="0.093cm"/>
    </style:style>
    <style:style style:name="表格24.1" style:family="table-row">
      <style:table-row-properties style:keep-together="true" fo:keep-together="auto"/>
    </style:style>
    <style:style style:name="表格24.A1" style:family="table-cell">
      <style:table-cell-properties style:vertical-align="middle" fo:padding="0cm" fo:border="none" style:writing-mode="lr-tb"/>
    </style:style>
    <style:style style:name="表格25" style:family="table">
      <style:table-properties style:width="14.236cm" table:align="left" style:writing-mode="lr-tb"/>
    </style:style>
    <style:style style:name="表格25.A" style:family="table-column">
      <style:table-column-properties style:column-width="14.159cm"/>
    </style:style>
    <style:style style:name="表格25.B" style:family="table-column">
      <style:table-column-properties style:column-width="0.078cm"/>
    </style:style>
    <style:style style:name="表格25.1" style:family="table-row">
      <style:table-row-properties style:keep-together="true" fo:keep-together="auto"/>
    </style:style>
    <style:style style:name="表格25.A1" style:family="table-cell">
      <style:table-cell-properties style:vertical-align="middle" fo:padding="0cm" fo:border="none" style:writing-mode="lr-tb"/>
    </style:style>
    <style:style style:name="表格26" style:family="table">
      <style:table-properties style:width="14.236cm" table:align="left" style:writing-mode="lr-tb"/>
    </style:style>
    <style:style style:name="表格26.A" style:family="table-column">
      <style:table-column-properties style:column-width="14.159cm"/>
    </style:style>
    <style:style style:name="表格26.B" style:family="table-column">
      <style:table-column-properties style:column-width="0.078cm"/>
    </style:style>
    <style:style style:name="表格26.1" style:family="table-row">
      <style:table-row-properties style:keep-together="true" fo:keep-together="auto"/>
    </style:style>
    <style:style style:name="表格26.A1" style:family="table-cell">
      <style:table-cell-properties style:vertical-align="middle" fo:padding="0cm" fo:border="none" style:writing-mode="lr-tb"/>
    </style:style>
    <style:style style:name="表格27" style:family="table">
      <style:table-properties style:width="14.236cm" table:align="left" style:writing-mode="lr-tb"/>
    </style:style>
    <style:style style:name="表格27.A" style:family="table-column">
      <style:table-column-properties style:column-width="14.138cm"/>
    </style:style>
    <style:style style:name="表格27.B" style:family="table-column">
      <style:table-column-properties style:column-width="0.099cm"/>
    </style:style>
    <style:style style:name="表格27.1" style:family="table-row">
      <style:table-row-properties style:keep-together="true" fo:keep-together="auto"/>
    </style:style>
    <style:style style:name="表格27.A1" style:family="table-cell">
      <style:table-cell-properties style:vertical-align="middle" fo:padding="0cm" fo:border="none" style:writing-mode="lr-tb"/>
    </style:style>
    <style:style style:name="表格28" style:family="table">
      <style:table-properties style:width="14.236cm" table:align="left" style:writing-mode="lr-tb"/>
    </style:style>
    <style:style style:name="表格28.A" style:family="table-column">
      <style:table-column-properties style:column-width="14.175cm"/>
    </style:style>
    <style:style style:name="表格28.B" style:family="table-column">
      <style:table-column-properties style:column-width="0.062cm"/>
    </style:style>
    <style:style style:name="表格28.1" style:family="table-row">
      <style:table-row-properties style:keep-together="true" fo:keep-together="auto"/>
    </style:style>
    <style:style style:name="表格28.A1" style:family="table-cell">
      <style:table-cell-properties style:vertical-align="middle" fo:padding="0cm" fo:border="none" style:writing-mode="lr-tb"/>
    </style:style>
    <style:style style:name="表格29" style:family="table">
      <style:table-properties style:width="14.236cm" table:align="left" style:writing-mode="lr-tb"/>
    </style:style>
    <style:style style:name="表格29.A" style:family="table-column">
      <style:table-column-properties style:column-width="14.138cm"/>
    </style:style>
    <style:style style:name="表格29.B" style:family="table-column">
      <style:table-column-properties style:column-width="0.099cm"/>
    </style:style>
    <style:style style:name="表格29.1" style:family="table-row">
      <style:table-row-properties style:keep-together="true" fo:keep-together="auto"/>
    </style:style>
    <style:style style:name="表格29.A1" style:family="table-cell">
      <style:table-cell-properties style:vertical-align="middle" fo:padding="0cm" fo:border="none" style:writing-mode="lr-tb"/>
    </style:style>
    <style:style style:name="表格30" style:family="table">
      <style:table-properties style:width="14.236cm" table:align="left" style:writing-mode="lr-tb"/>
    </style:style>
    <style:style style:name="表格30.A" style:family="table-column">
      <style:table-column-properties style:column-width="14.162cm"/>
    </style:style>
    <style:style style:name="表格30.B" style:family="table-column">
      <style:table-column-properties style:column-width="0.074cm"/>
    </style:style>
    <style:style style:name="表格30.1" style:family="table-row">
      <style:table-row-properties style:keep-together="true" fo:keep-together="auto"/>
    </style:style>
    <style:style style:name="表格30.A1" style:family="table-cell">
      <style:table-cell-properties style:vertical-align="middle" fo:padding="0cm" fo:border="none" style:writing-mode="lr-tb"/>
    </style:style>
    <style:style style:name="表格31" style:family="table">
      <style:table-properties style:width="14.236cm" table:align="left" style:writing-mode="lr-tb"/>
    </style:style>
    <style:style style:name="表格31.A" style:family="table-column">
      <style:table-column-properties style:column-width="14.166cm"/>
    </style:style>
    <style:style style:name="表格31.B" style:family="table-column">
      <style:table-column-properties style:column-width="0.071cm"/>
    </style:style>
    <style:style style:name="表格31.1" style:family="table-row">
      <style:table-row-properties style:keep-together="true" fo:keep-together="auto"/>
    </style:style>
    <style:style style:name="表格31.A1" style:family="table-cell">
      <style:table-cell-properties style:vertical-align="middle" fo:padding="0cm" fo:border="none" style:writing-mode="lr-tb"/>
    </style:style>
    <style:style style:name="表格32" style:family="table">
      <style:table-properties style:width="14.236cm" table:align="left" style:writing-mode="lr-tb"/>
    </style:style>
    <style:style style:name="表格32.A" style:family="table-column">
      <style:table-column-properties style:column-width="14.138cm"/>
    </style:style>
    <style:style style:name="表格32.B" style:family="table-column">
      <style:table-column-properties style:column-width="0.099cm"/>
    </style:style>
    <style:style style:name="表格32.1" style:family="table-row">
      <style:table-row-properties style:keep-together="true" fo:keep-together="auto"/>
    </style:style>
    <style:style style:name="表格32.A1" style:family="table-cell">
      <style:table-cell-properties style:vertical-align="middle" fo:padding="0cm" fo:border="none" style:writing-mode="lr-tb"/>
    </style:style>
    <style:style style:name="表格33" style:family="table">
      <style:table-properties style:width="14.236cm" table:align="left" style:writing-mode="lr-tb"/>
    </style:style>
    <style:style style:name="表格33.A" style:family="table-column">
      <style:table-column-properties style:column-width="14.155cm"/>
    </style:style>
    <style:style style:name="表格33.B" style:family="table-column">
      <style:table-column-properties style:column-width="0.081cm"/>
    </style:style>
    <style:style style:name="表格33.1" style:family="table-row">
      <style:table-row-properties style:keep-together="true" fo:keep-together="auto"/>
    </style:style>
    <style:style style:name="表格33.A1" style:family="table-cell">
      <style:table-cell-properties style:vertical-align="middle" fo:padding="0cm" fo:border="none" style:writing-mode="lr-tb"/>
    </style:style>
    <style:style style:name="表格34" style:family="table">
      <style:table-properties style:width="14.236cm" table:align="left" style:writing-mode="lr-tb"/>
    </style:style>
    <style:style style:name="表格34.A" style:family="table-column">
      <style:table-column-properties style:column-width="14.169cm"/>
    </style:style>
    <style:style style:name="表格34.B" style:family="table-column">
      <style:table-column-properties style:column-width="0.067cm"/>
    </style:style>
    <style:style style:name="表格34.1" style:family="table-row">
      <style:table-row-properties style:keep-together="true" fo:keep-together="auto"/>
    </style:style>
    <style:style style:name="表格34.A1" style:family="table-cell">
      <style:table-cell-properties style:vertical-align="middle" fo:padding="0cm" fo:border="none" style:writing-mode="lr-tb"/>
    </style:style>
    <style:style style:name="表格35" style:family="table">
      <style:table-properties style:width="14.236cm" table:align="left" style:writing-mode="lr-tb"/>
    </style:style>
    <style:style style:name="表格35.A" style:family="table-column">
      <style:table-column-properties style:column-width="14.131cm"/>
    </style:style>
    <style:style style:name="表格35.B" style:family="table-column">
      <style:table-column-properties style:column-width="0.106cm"/>
    </style:style>
    <style:style style:name="表格35.1" style:family="table-row">
      <style:table-row-properties style:keep-together="true" fo:keep-together="auto"/>
    </style:style>
    <style:style style:name="表格35.A1" style:family="table-cell">
      <style:table-cell-properties style:vertical-align="middle" fo:padding="0cm" fo:border="none" style:writing-mode="lr-tb"/>
    </style:style>
    <style:style style:name="表格36" style:family="table">
      <style:table-properties style:width="14.236cm" table:align="left" style:writing-mode="lr-tb"/>
    </style:style>
    <style:style style:name="表格36.A" style:family="table-column">
      <style:table-column-properties style:column-width="14.159cm"/>
    </style:style>
    <style:style style:name="表格36.B" style:family="table-column">
      <style:table-column-properties style:column-width="0.078cm"/>
    </style:style>
    <style:style style:name="表格36.1" style:family="table-row">
      <style:table-row-properties style:keep-together="true" fo:keep-together="auto"/>
    </style:style>
    <style:style style:name="表格36.A1" style:family="table-cell">
      <style:table-cell-properties style:vertical-align="middle" fo:padding="0cm" fo:border="none" style:writing-mode="lr-tb"/>
    </style:style>
    <style:style style:name="表格37" style:family="table">
      <style:table-properties style:width="14.236cm" table:align="left" style:writing-mode="lr-tb"/>
    </style:style>
    <style:style style:name="表格37.A" style:family="table-column">
      <style:table-column-properties style:column-width="14.155cm"/>
    </style:style>
    <style:style style:name="表格37.B" style:family="table-column">
      <style:table-column-properties style:column-width="0.081cm"/>
    </style:style>
    <style:style style:name="表格37.1" style:family="table-row">
      <style:table-row-properties style:keep-together="true" fo:keep-together="auto"/>
    </style:style>
    <style:style style:name="表格37.A1" style:family="table-cell">
      <style:table-cell-properties style:vertical-align="middle" fo:padding="0cm" fo:border="none" style:writing-mode="lr-tb"/>
    </style:style>
    <style:style style:name="表格38" style:family="table">
      <style:table-properties style:width="14.236cm" table:align="left" style:writing-mode="lr-tb"/>
    </style:style>
    <style:style style:name="表格38.A" style:family="table-column">
      <style:table-column-properties style:column-width="14.15cm"/>
    </style:style>
    <style:style style:name="表格38.B" style:family="table-column">
      <style:table-column-properties style:column-width="0.086cm"/>
    </style:style>
    <style:style style:name="表格38.1" style:family="table-row">
      <style:table-row-properties style:keep-together="true" fo:keep-together="auto"/>
    </style:style>
    <style:style style:name="表格38.A1" style:family="table-cell">
      <style:table-cell-properties style:vertical-align="middle" fo:padding="0cm" fo:border="none" style:writing-mode="lr-tb"/>
    </style:style>
    <style:style style:name="表格39" style:family="table">
      <style:table-properties style:width="14.236cm" table:align="left" style:writing-mode="lr-tb"/>
    </style:style>
    <style:style style:name="表格39.A" style:family="table-column">
      <style:table-column-properties style:column-width="14.159cm"/>
    </style:style>
    <style:style style:name="表格39.B" style:family="table-column">
      <style:table-column-properties style:column-width="0.078cm"/>
    </style:style>
    <style:style style:name="表格39.1" style:family="table-row">
      <style:table-row-properties style:keep-together="true" fo:keep-together="auto"/>
    </style:style>
    <style:style style:name="表格39.A1" style:family="table-cell">
      <style:table-cell-properties style:vertical-align="middle" fo:padding="0cm" fo:border="none" style:writing-mode="lr-tb"/>
    </style:style>
    <style:style style:name="表格40" style:family="table">
      <style:table-properties style:width="14.236cm" table:align="left" style:writing-mode="lr-tb"/>
    </style:style>
    <style:style style:name="表格40.A" style:family="table-column">
      <style:table-column-properties style:column-width="14.159cm"/>
    </style:style>
    <style:style style:name="表格40.B" style:family="table-column">
      <style:table-column-properties style:column-width="0.078cm"/>
    </style:style>
    <style:style style:name="表格40.1" style:family="table-row">
      <style:table-row-properties style:keep-together="true" fo:keep-together="auto"/>
    </style:style>
    <style:style style:name="表格40.A1" style:family="table-cell">
      <style:table-cell-properties style:vertical-align="middle" fo:padding="0cm" fo:border="none" style:writing-mode="lr-tb"/>
    </style:style>
    <style:style style:name="表格41" style:family="table">
      <style:table-properties style:width="14.236cm" table:align="left" style:writing-mode="lr-tb"/>
    </style:style>
    <style:style style:name="表格41.A" style:family="table-column">
      <style:table-column-properties style:column-width="14.138cm"/>
    </style:style>
    <style:style style:name="表格41.B" style:family="table-column">
      <style:table-column-properties style:column-width="0.099cm"/>
    </style:style>
    <style:style style:name="表格41.1" style:family="table-row">
      <style:table-row-properties style:keep-together="true" fo:keep-together="auto"/>
    </style:style>
    <style:style style:name="表格41.A1" style:family="table-cell">
      <style:table-cell-properties style:vertical-align="middle" fo:padding="0cm" fo:border="none" style:writing-mode="lr-tb"/>
    </style:style>
    <style:style style:name="表格42" style:family="table">
      <style:table-properties style:width="14.236cm" table:align="left" style:writing-mode="lr-tb"/>
    </style:style>
    <style:style style:name="表格42.A" style:family="table-column">
      <style:table-column-properties style:column-width="14.131cm"/>
    </style:style>
    <style:style style:name="表格42.B" style:family="table-column">
      <style:table-column-properties style:column-width="0.106cm"/>
    </style:style>
    <style:style style:name="表格42.1" style:family="table-row">
      <style:table-row-properties style:keep-together="true" fo:keep-together="auto"/>
    </style:style>
    <style:style style:name="表格42.A1" style:family="table-cell">
      <style:table-cell-properties style:vertical-align="middle" fo:padding="0cm" fo:border="none" style:writing-mode="lr-tb"/>
    </style:style>
    <style:style style:name="表格43" style:family="table">
      <style:table-properties style:width="14.236cm" table:align="left" style:writing-mode="lr-tb"/>
    </style:style>
    <style:style style:name="表格43.A" style:family="table-column">
      <style:table-column-properties style:column-width="14.166cm"/>
    </style:style>
    <style:style style:name="表格43.B" style:family="table-column">
      <style:table-column-properties style:column-width="0.071cm"/>
    </style:style>
    <style:style style:name="表格43.1" style:family="table-row">
      <style:table-row-properties style:keep-together="true" fo:keep-together="auto"/>
    </style:style>
    <style:style style:name="表格43.A1" style:family="table-cell">
      <style:table-cell-properties style:vertical-align="middle" fo:padding="0cm" fo:border="none" style:writing-mode="lr-tb"/>
    </style:style>
    <style:style style:name="表格44" style:family="table">
      <style:table-properties style:width="14.236cm" table:align="left" style:writing-mode="lr-tb"/>
    </style:style>
    <style:style style:name="表格44.A" style:family="table-column">
      <style:table-column-properties style:column-width="14.143cm"/>
    </style:style>
    <style:style style:name="表格44.B" style:family="table-column">
      <style:table-column-properties style:column-width="0.093cm"/>
    </style:style>
    <style:style style:name="表格44.1" style:family="table-row">
      <style:table-row-properties style:keep-together="true" fo:keep-together="auto"/>
    </style:style>
    <style:style style:name="表格44.A1" style:family="table-cell">
      <style:table-cell-properties style:vertical-align="middle" fo:padding="0cm" fo:border="none" style:writing-mode="lr-tb"/>
    </style:style>
    <style:style style:name="表格45" style:family="table">
      <style:table-properties style:width="14.236cm" table:align="left" style:writing-mode="lr-tb"/>
    </style:style>
    <style:style style:name="表格45.A" style:family="table-column">
      <style:table-column-properties style:column-width="14.143cm"/>
    </style:style>
    <style:style style:name="表格45.B" style:family="table-column">
      <style:table-column-properties style:column-width="0.093cm"/>
    </style:style>
    <style:style style:name="表格45.1" style:family="table-row">
      <style:table-row-properties style:keep-together="true" fo:keep-together="auto"/>
    </style:style>
    <style:style style:name="表格45.A1" style:family="table-cell">
      <style:table-cell-properties style:vertical-align="middle" fo:padding="0cm" fo:border="none" style:writing-mode="lr-tb"/>
    </style:style>
    <style:style style:name="表格46" style:family="table">
      <style:table-properties style:width="14.236cm" table:align="left" style:writing-mode="lr-tb"/>
    </style:style>
    <style:style style:name="表格46.A" style:family="table-column">
      <style:table-column-properties style:column-width="14.15cm"/>
    </style:style>
    <style:style style:name="表格46.B" style:family="table-column">
      <style:table-column-properties style:column-width="0.086cm"/>
    </style:style>
    <style:style style:name="表格46.1" style:family="table-row">
      <style:table-row-properties style:keep-together="true" fo:keep-together="auto"/>
    </style:style>
    <style:style style:name="表格46.A1" style:family="table-cell">
      <style:table-cell-properties style:vertical-align="middle" fo:padding="0cm" fo:border="none" style:writing-mode="lr-tb"/>
    </style:style>
    <style:style style:name="表格47" style:family="table">
      <style:table-properties style:width="14.236cm" table:align="left" style:writing-mode="lr-tb"/>
    </style:style>
    <style:style style:name="表格47.A" style:family="table-column">
      <style:table-column-properties style:column-width="14.15cm"/>
    </style:style>
    <style:style style:name="表格47.B" style:family="table-column">
      <style:table-column-properties style:column-width="0.086cm"/>
    </style:style>
    <style:style style:name="表格47.1" style:family="table-row">
      <style:table-row-properties style:keep-together="true" fo:keep-together="auto"/>
    </style:style>
    <style:style style:name="表格47.A1" style:family="table-cell">
      <style:table-cell-properties style:vertical-align="middle" fo:padding="0cm" fo:border="none" style:writing-mode="lr-tb"/>
    </style:style>
    <style:style style:name="表格48" style:family="table">
      <style:table-properties style:width="14.236cm" table:align="left" style:writing-mode="lr-tb"/>
    </style:style>
    <style:style style:name="表格48.A" style:family="table-column">
      <style:table-column-properties style:column-width="14.155cm"/>
    </style:style>
    <style:style style:name="表格48.B" style:family="table-column">
      <style:table-column-properties style:column-width="0.081cm"/>
    </style:style>
    <style:style style:name="表格48.1" style:family="table-row">
      <style:table-row-properties style:keep-together="true" fo:keep-together="auto"/>
    </style:style>
    <style:style style:name="表格48.A1" style:family="table-cell">
      <style:table-cell-properties style:vertical-align="middle" fo:padding="0cm" fo:border="none" style:writing-mode="lr-tb"/>
    </style:style>
    <style:style style:name="表格49" style:family="table">
      <style:table-properties style:width="14.236cm" table:align="left" style:writing-mode="lr-tb"/>
    </style:style>
    <style:style style:name="表格49.A" style:family="table-column">
      <style:table-column-properties style:column-width="14.131cm"/>
    </style:style>
    <style:style style:name="表格49.B" style:family="table-column">
      <style:table-column-properties style:column-width="0.106cm"/>
    </style:style>
    <style:style style:name="表格49.1" style:family="table-row">
      <style:table-row-properties style:keep-together="true" fo:keep-together="auto"/>
    </style:style>
    <style:style style:name="表格49.A1" style:family="table-cell">
      <style:table-cell-properties style:vertical-align="middle" fo:padding="0cm" fo:border="none" style:writing-mode="lr-tb"/>
    </style:style>
    <style:style style:name="表格50" style:family="table">
      <style:table-properties style:width="14.236cm" table:align="left" style:writing-mode="lr-tb"/>
    </style:style>
    <style:style style:name="表格50.A" style:family="table-column">
      <style:table-column-properties style:column-width="14.169cm"/>
    </style:style>
    <style:style style:name="表格50.B" style:family="table-column">
      <style:table-column-properties style:column-width="0.067cm"/>
    </style:style>
    <style:style style:name="表格50.1" style:family="table-row">
      <style:table-row-properties style:keep-together="true" fo:keep-together="auto"/>
    </style:style>
    <style:style style:name="表格50.A1" style:family="table-cell">
      <style:table-cell-properties style:vertical-align="middle" fo:padding="0cm" fo:border="none" style:writing-mode="lr-tb"/>
    </style:style>
    <style:style style:name="表格51" style:family="table">
      <style:table-properties style:width="14.236cm" table:align="left" style:writing-mode="lr-tb"/>
    </style:style>
    <style:style style:name="表格51.A" style:family="table-column">
      <style:table-column-properties style:column-width="14.155cm"/>
    </style:style>
    <style:style style:name="表格51.B" style:family="table-column">
      <style:table-column-properties style:column-width="0.081cm"/>
    </style:style>
    <style:style style:name="表格51.1" style:family="table-row">
      <style:table-row-properties style:keep-together="true" fo:keep-together="auto"/>
    </style:style>
    <style:style style:name="表格51.A1" style:family="table-cell">
      <style:table-cell-properties style:vertical-align="middle" fo:padding="0cm" fo:border="none" style:writing-mode="lr-tb"/>
    </style:style>
    <style:style style:name="表格52" style:family="table">
      <style:table-properties style:width="14.236cm" table:align="left" style:writing-mode="lr-tb"/>
    </style:style>
    <style:style style:name="表格52.A" style:family="table-column">
      <style:table-column-properties style:column-width="14.131cm"/>
    </style:style>
    <style:style style:name="表格52.B" style:family="table-column">
      <style:table-column-properties style:column-width="0.106cm"/>
    </style:style>
    <style:style style:name="表格52.1" style:family="table-row">
      <style:table-row-properties style:keep-together="true" fo:keep-together="auto"/>
    </style:style>
    <style:style style:name="表格52.A1" style:family="table-cell">
      <style:table-cell-properties style:vertical-align="middle" fo:padding="0cm" fo:border="none" style:writing-mode="lr-tb"/>
    </style:style>
    <style:style style:name="表格53" style:family="table">
      <style:table-properties style:width="14.236cm" table:align="left" style:writing-mode="lr-tb"/>
    </style:style>
    <style:style style:name="表格53.A" style:family="table-column">
      <style:table-column-properties style:column-width="14.131cm"/>
    </style:style>
    <style:style style:name="表格53.B" style:family="table-column">
      <style:table-column-properties style:column-width="0.106cm"/>
    </style:style>
    <style:style style:name="表格53.1" style:family="table-row">
      <style:table-row-properties style:keep-together="true" fo:keep-together="auto"/>
    </style:style>
    <style:style style:name="表格53.A1" style:family="table-cell">
      <style:table-cell-properties style:vertical-align="middle" fo:padding="0cm" fo:border="none" style:writing-mode="lr-tb"/>
    </style:style>
    <style:style style:name="表格54" style:family="table">
      <style:table-properties style:width="14.236cm" table:align="left" style:writing-mode="lr-tb"/>
    </style:style>
    <style:style style:name="表格54.A" style:family="table-column">
      <style:table-column-properties style:column-width="14.131cm"/>
    </style:style>
    <style:style style:name="表格54.B" style:family="table-column">
      <style:table-column-properties style:column-width="0.106cm"/>
    </style:style>
    <style:style style:name="表格54.1" style:family="table-row">
      <style:table-row-properties style:keep-together="true" fo:keep-together="auto"/>
    </style:style>
    <style:style style:name="表格54.A1" style:family="table-cell">
      <style:table-cell-properties style:vertical-align="middle" fo:padding="0cm" fo:border="none" style:writing-mode="lr-tb"/>
    </style:style>
    <style:style style:name="表格55" style:family="table">
      <style:table-properties style:width="14.236cm" table:align="left" style:writing-mode="lr-tb"/>
    </style:style>
    <style:style style:name="表格55.A" style:family="table-column">
      <style:table-column-properties style:column-width="14.143cm"/>
    </style:style>
    <style:style style:name="表格55.B" style:family="table-column">
      <style:table-column-properties style:column-width="0.093cm"/>
    </style:style>
    <style:style style:name="表格55.1" style:family="table-row">
      <style:table-row-properties style:keep-together="true" fo:keep-together="auto"/>
    </style:style>
    <style:style style:name="表格55.A1" style:family="table-cell">
      <style:table-cell-properties style:vertical-align="middle" fo:padding="0cm" fo:border="none" style:writing-mode="lr-tb"/>
    </style:style>
    <style:style style:name="表格56" style:family="table">
      <style:table-properties style:width="14.236cm" table:align="left" style:writing-mode="lr-tb"/>
    </style:style>
    <style:style style:name="表格56.A" style:family="table-column">
      <style:table-column-properties style:column-width="12.254cm"/>
    </style:style>
    <style:style style:name="表格56.B" style:family="table-column">
      <style:table-column-properties style:column-width="1.983cm"/>
    </style:style>
    <style:style style:name="表格56.1" style:family="table-row">
      <style:table-row-properties style:keep-together="true" fo:keep-together="auto"/>
    </style:style>
    <style:style style:name="表格56.A1" style:family="table-cell">
      <style:table-cell-properties style:vertical-align="middle" fo:padding="0cm" fo:border="none" style:writing-mode="lr-tb"/>
    </style:style>
    <style:style style:name="表格57" style:family="table">
      <style:table-properties style:width="14.236cm" table:align="left" style:writing-mode="lr-tb"/>
    </style:style>
    <style:style style:name="表格57.A" style:family="table-column">
      <style:table-column-properties style:column-width="14.15cm"/>
    </style:style>
    <style:style style:name="表格57.B" style:family="table-column">
      <style:table-column-properties style:column-width="0.086cm"/>
    </style:style>
    <style:style style:name="表格57.1" style:family="table-row">
      <style:table-row-properties style:keep-together="true" fo:keep-together="auto"/>
    </style:style>
    <style:style style:name="表格57.A1" style:family="table-cell">
      <style:table-cell-properties style:vertical-align="middle" fo:padding="0cm" fo:border="none" style:writing-mode="lr-tb"/>
    </style:style>
    <style:style style:name="表格58" style:family="table">
      <style:table-properties style:width="14.236cm" table:align="left" style:writing-mode="lr-tb"/>
    </style:style>
    <style:style style:name="表格58.A" style:family="table-column">
      <style:table-column-properties style:column-width="14.15cm"/>
    </style:style>
    <style:style style:name="表格58.B" style:family="table-column">
      <style:table-column-properties style:column-width="0.086cm"/>
    </style:style>
    <style:style style:name="表格58.1" style:family="table-row">
      <style:table-row-properties style:keep-together="true" fo:keep-together="auto"/>
    </style:style>
    <style:style style:name="表格58.A1" style:family="table-cell">
      <style:table-cell-properties style:vertical-align="middle" fo:padding="0cm" fo:border="none" style:writing-mode="lr-tb"/>
    </style:style>
    <style:style style:name="表格59" style:family="table">
      <style:table-properties style:width="14.236cm" table:align="left" style:writing-mode="lr-tb"/>
    </style:style>
    <style:style style:name="表格59.A" style:family="table-column">
      <style:table-column-properties style:column-width="14.131cm"/>
    </style:style>
    <style:style style:name="表格59.B" style:family="table-column">
      <style:table-column-properties style:column-width="0.106cm"/>
    </style:style>
    <style:style style:name="表格59.1" style:family="table-row">
      <style:table-row-properties style:keep-together="true" fo:keep-together="auto"/>
    </style:style>
    <style:style style:name="表格59.A1" style:family="table-cell">
      <style:table-cell-properties style:vertical-align="middle" fo:padding="0cm" fo:border="none" style:writing-mode="lr-tb"/>
    </style:style>
    <style:style style:name="表格60" style:family="table">
      <style:table-properties style:width="14.236cm" table:align="left" style:writing-mode="lr-tb"/>
    </style:style>
    <style:style style:name="表格60.A" style:family="table-column">
      <style:table-column-properties style:column-width="14.131cm"/>
    </style:style>
    <style:style style:name="表格60.B" style:family="table-column">
      <style:table-column-properties style:column-width="0.106cm"/>
    </style:style>
    <style:style style:name="表格60.1" style:family="table-row">
      <style:table-row-properties style:keep-together="true" fo:keep-together="auto"/>
    </style:style>
    <style:style style:name="表格60.A1" style:family="table-cell">
      <style:table-cell-properties style:vertical-align="middle" fo:padding="0cm" fo:border="none" style:writing-mode="lr-tb"/>
    </style:style>
    <style:style style:name="表格61" style:family="table">
      <style:table-properties style:width="14.236cm" table:align="left" style:writing-mode="lr-tb"/>
    </style:style>
    <style:style style:name="表格61.A" style:family="table-column">
      <style:table-column-properties style:column-width="14.162cm"/>
    </style:style>
    <style:style style:name="表格61.B" style:family="table-column">
      <style:table-column-properties style:column-width="0.074cm"/>
    </style:style>
    <style:style style:name="表格61.1" style:family="table-row">
      <style:table-row-properties style:keep-together="true" fo:keep-together="auto"/>
    </style:style>
    <style:style style:name="表格61.A1" style:family="table-cell">
      <style:table-cell-properties style:vertical-align="middle" fo:padding="0cm" fo:border="none" style:writing-mode="lr-tb"/>
    </style:style>
    <style:style style:name="表格62" style:family="table">
      <style:table-properties style:width="14.236cm" table:align="left" style:writing-mode="lr-tb"/>
    </style:style>
    <style:style style:name="表格62.A" style:family="table-column">
      <style:table-column-properties style:column-width="14.143cm"/>
    </style:style>
    <style:style style:name="表格62.B" style:family="table-column">
      <style:table-column-properties style:column-width="0.093cm"/>
    </style:style>
    <style:style style:name="表格62.1" style:family="table-row">
      <style:table-row-properties style:keep-together="true" fo:keep-together="auto"/>
    </style:style>
    <style:style style:name="表格62.A1" style:family="table-cell">
      <style:table-cell-properties style:vertical-align="middle" fo:padding="0cm" fo:border="none" style:writing-mode="lr-tb"/>
    </style:style>
    <style:style style:name="表格63" style:family="table">
      <style:table-properties style:width="14.236cm" table:align="left" style:writing-mode="lr-tb"/>
    </style:style>
    <style:style style:name="表格63.A" style:family="table-column">
      <style:table-column-properties style:column-width="11.88cm"/>
    </style:style>
    <style:style style:name="表格63.B" style:family="table-column">
      <style:table-column-properties style:column-width="2.357cm"/>
    </style:style>
    <style:style style:name="表格63.1" style:family="table-row">
      <style:table-row-properties style:keep-together="true" fo:keep-together="auto"/>
    </style:style>
    <style:style style:name="表格63.A1" style:family="table-cell">
      <style:table-cell-properties style:vertical-align="middle" fo:padding="0cm" fo:border="none" style:writing-mode="lr-tb"/>
    </style:style>
    <style:style style:name="表格64" style:family="table">
      <style:table-properties style:width="14.236cm" table:align="left" style:writing-mode="lr-tb"/>
    </style:style>
    <style:style style:name="表格64.A" style:family="table-column">
      <style:table-column-properties style:column-width="14.166cm"/>
    </style:style>
    <style:style style:name="表格64.B" style:family="table-column">
      <style:table-column-properties style:column-width="0.071cm"/>
    </style:style>
    <style:style style:name="表格64.1" style:family="table-row">
      <style:table-row-properties style:keep-together="true" fo:keep-together="auto"/>
    </style:style>
    <style:style style:name="表格64.A1" style:family="table-cell">
      <style:table-cell-properties style:vertical-align="middle" fo:padding="0cm" fo:border="none" style:writing-mode="lr-tb"/>
    </style:style>
    <style:style style:name="表格65" style:family="table">
      <style:table-properties style:width="14.236cm" table:align="left" style:writing-mode="lr-tb"/>
    </style:style>
    <style:style style:name="表格65.A" style:family="table-column">
      <style:table-column-properties style:column-width="14.138cm"/>
    </style:style>
    <style:style style:name="表格65.B" style:family="table-column">
      <style:table-column-properties style:column-width="0.099cm"/>
    </style:style>
    <style:style style:name="表格65.1" style:family="table-row">
      <style:table-row-properties style:keep-together="true" fo:keep-together="auto"/>
    </style:style>
    <style:style style:name="表格65.A1" style:family="table-cell">
      <style:table-cell-properties style:vertical-align="middle" fo:padding="0cm" fo:border="none" style:writing-mode="lr-tb"/>
    </style:style>
    <style:style style:name="表格66" style:family="table">
      <style:table-properties style:width="14.236cm" table:align="left" style:writing-mode="lr-tb"/>
    </style:style>
    <style:style style:name="表格66.A" style:family="table-column">
      <style:table-column-properties style:column-width="12.668cm"/>
    </style:style>
    <style:style style:name="表格66.B" style:family="table-column">
      <style:table-column-properties style:column-width="1.568cm"/>
    </style:style>
    <style:style style:name="表格66.1" style:family="table-row">
      <style:table-row-properties style:keep-together="true" fo:keep-together="auto"/>
    </style:style>
    <style:style style:name="表格66.A1" style:family="table-cell">
      <style:table-cell-properties style:vertical-align="middle" fo:padding="0cm" fo:border="none" style:writing-mode="lr-tb"/>
    </style:style>
    <style:style style:name="表格67" style:family="table">
      <style:table-properties style:width="14.236cm" table:align="left" style:writing-mode="lr-tb"/>
    </style:style>
    <style:style style:name="表格67.A" style:family="table-column">
      <style:table-column-properties style:column-width="14.138cm"/>
    </style:style>
    <style:style style:name="表格67.B" style:family="table-column">
      <style:table-column-properties style:column-width="0.099cm"/>
    </style:style>
    <style:style style:name="表格67.1" style:family="table-row">
      <style:table-row-properties style:keep-together="true" fo:keep-together="auto"/>
    </style:style>
    <style:style style:name="表格67.A1" style:family="table-cell">
      <style:table-cell-properties style:vertical-align="middle" fo:padding="0cm" fo:border="none" style:writing-mode="lr-tb"/>
    </style:style>
    <style:style style:name="表格68" style:family="table">
      <style:table-properties style:width="14.236cm" table:align="left" style:writing-mode="lr-tb"/>
    </style:style>
    <style:style style:name="表格68.A" style:family="table-column">
      <style:table-column-properties style:column-width="14.131cm"/>
    </style:style>
    <style:style style:name="表格68.B" style:family="table-column">
      <style:table-column-properties style:column-width="0.106cm"/>
    </style:style>
    <style:style style:name="表格68.1" style:family="table-row">
      <style:table-row-properties style:keep-together="true" fo:keep-together="auto"/>
    </style:style>
    <style:style style:name="表格68.A1" style:family="table-cell">
      <style:table-cell-properties style:vertical-align="middle" fo:padding="0cm" fo:border="none" style:writing-mode="lr-tb"/>
    </style:style>
    <style:style style:name="表格69" style:family="table">
      <style:table-properties style:width="14.236cm" table:align="left" style:writing-mode="lr-tb"/>
    </style:style>
    <style:style style:name="表格69.A" style:family="table-column">
      <style:table-column-properties style:column-width="14.15cm"/>
    </style:style>
    <style:style style:name="表格69.B" style:family="table-column">
      <style:table-column-properties style:column-width="0.086cm"/>
    </style:style>
    <style:style style:name="表格69.1" style:family="table-row">
      <style:table-row-properties style:keep-together="true" fo:keep-together="auto"/>
    </style:style>
    <style:style style:name="表格69.A1" style:family="table-cell">
      <style:table-cell-properties style:vertical-align="middle" fo:padding="0cm" fo:border="none" style:writing-mode="lr-tb"/>
    </style:style>
    <style:style style:name="表格70" style:family="table">
      <style:table-properties style:width="14.236cm" table:align="left" style:writing-mode="lr-tb"/>
    </style:style>
    <style:style style:name="表格70.A" style:family="table-column">
      <style:table-column-properties style:column-width="14.159cm"/>
    </style:style>
    <style:style style:name="表格70.B" style:family="table-column">
      <style:table-column-properties style:column-width="0.078cm"/>
    </style:style>
    <style:style style:name="表格70.1" style:family="table-row">
      <style:table-row-properties style:keep-together="true" fo:keep-together="auto"/>
    </style:style>
    <style:style style:name="表格70.A1" style:family="table-cell">
      <style:table-cell-properties style:vertical-align="middle" fo:padding="0cm" fo:border="none" style:writing-mode="lr-tb"/>
    </style:style>
    <style:style style:name="表格71" style:family="table">
      <style:table-properties style:width="14.236cm" table:align="left" style:writing-mode="lr-tb"/>
    </style:style>
    <style:style style:name="表格71.A" style:family="table-column">
      <style:table-column-properties style:column-width="12.444cm"/>
    </style:style>
    <style:style style:name="表格71.B" style:family="table-column">
      <style:table-column-properties style:column-width="1.792cm"/>
    </style:style>
    <style:style style:name="表格71.1" style:family="table-row">
      <style:table-row-properties style:keep-together="true" fo:keep-together="auto"/>
    </style:style>
    <style:style style:name="表格71.A1" style:family="table-cell">
      <style:table-cell-properties style:vertical-align="middle" fo:padding="0cm" fo:border="none" style:writing-mode="lr-tb"/>
    </style:style>
    <style:style style:name="表格72" style:family="table">
      <style:table-properties style:width="14.236cm" table:align="left" style:writing-mode="lr-tb"/>
    </style:style>
    <style:style style:name="表格72.A" style:family="table-column">
      <style:table-column-properties style:column-width="12.525cm"/>
    </style:style>
    <style:style style:name="表格72.B" style:family="table-column">
      <style:table-column-properties style:column-width="1.711cm"/>
    </style:style>
    <style:style style:name="表格72.1" style:family="table-row">
      <style:table-row-properties style:keep-together="true" fo:keep-together="auto"/>
    </style:style>
    <style:style style:name="表格72.A1" style:family="table-cell">
      <style:table-cell-properties style:vertical-align="middle" fo:padding="0cm" fo:border="none" style:writing-mode="lr-tb"/>
    </style:style>
    <style:style style:name="表格73" style:family="table">
      <style:table-properties style:width="14.236cm" table:align="left" style:writing-mode="lr-tb"/>
    </style:style>
    <style:style style:name="表格73.A" style:family="table-column">
      <style:table-column-properties style:column-width="14.155cm"/>
    </style:style>
    <style:style style:name="表格73.B" style:family="table-column">
      <style:table-column-properties style:column-width="0.081cm"/>
    </style:style>
    <style:style style:name="表格73.1" style:family="table-row">
      <style:table-row-properties style:keep-together="true" fo:keep-together="auto"/>
    </style:style>
    <style:style style:name="表格73.A1" style:family="table-cell">
      <style:table-cell-properties style:vertical-align="middle" fo:padding="0cm" fo:border="none" style:writing-mode="lr-tb"/>
    </style:style>
    <style:style style:name="表格74" style:family="table">
      <style:table-properties style:width="14.236cm" table:align="left" style:writing-mode="lr-tb"/>
    </style:style>
    <style:style style:name="表格74.A" style:family="table-column">
      <style:table-column-properties style:column-width="14.155cm"/>
    </style:style>
    <style:style style:name="表格74.B" style:family="table-column">
      <style:table-column-properties style:column-width="0.081cm"/>
    </style:style>
    <style:style style:name="表格74.1" style:family="table-row">
      <style:table-row-properties style:keep-together="true" fo:keep-together="auto"/>
    </style:style>
    <style:style style:name="表格74.A1" style:family="table-cell">
      <style:table-cell-properties style:vertical-align="middle" fo:padding="0cm" fo:border="none" style:writing-mode="lr-tb"/>
    </style:style>
    <style:style style:name="表格75" style:family="table">
      <style:table-properties style:width="14.236cm" table:align="left" style:writing-mode="lr-tb"/>
    </style:style>
    <style:style style:name="表格75.A" style:family="table-column">
      <style:table-column-properties style:column-width="14.131cm"/>
    </style:style>
    <style:style style:name="表格75.B" style:family="table-column">
      <style:table-column-properties style:column-width="0.106cm"/>
    </style:style>
    <style:style style:name="表格75.1" style:family="table-row">
      <style:table-row-properties style:keep-together="true" fo:keep-together="auto"/>
    </style:style>
    <style:style style:name="表格75.A1" style:family="table-cell">
      <style:table-cell-properties style:vertical-align="middle" fo:padding="0cm" fo:border="none" style:writing-mode="lr-tb"/>
    </style:style>
    <style:style style:name="表格76" style:family="table">
      <style:table-properties style:width="14.236cm" table:align="left" style:writing-mode="lr-tb"/>
    </style:style>
    <style:style style:name="表格76.A" style:family="table-column">
      <style:table-column-properties style:column-width="14.15cm"/>
    </style:style>
    <style:style style:name="表格76.B" style:family="table-column">
      <style:table-column-properties style:column-width="0.086cm"/>
    </style:style>
    <style:style style:name="表格76.1" style:family="table-row">
      <style:table-row-properties style:keep-together="true" fo:keep-together="auto"/>
    </style:style>
    <style:style style:name="表格76.A1" style:family="table-cell">
      <style:table-cell-properties style:vertical-align="middle" fo:padding="0cm" fo:border="none" style:writing-mode="lr-tb"/>
    </style:style>
    <style:style style:name="表格77" style:family="table">
      <style:table-properties style:width="14.236cm" table:align="left" style:writing-mode="lr-tb"/>
    </style:style>
    <style:style style:name="表格77.A" style:family="table-column">
      <style:table-column-properties style:column-width="14.15cm"/>
    </style:style>
    <style:style style:name="表格77.B" style:family="table-column">
      <style:table-column-properties style:column-width="0.086cm"/>
    </style:style>
    <style:style style:name="表格77.1" style:family="table-row">
      <style:table-row-properties style:keep-together="true" fo:keep-together="auto"/>
    </style:style>
    <style:style style:name="表格77.A1" style:family="table-cell">
      <style:table-cell-properties style:vertical-align="middle" fo:padding="0cm" fo:border="none" style:writing-mode="lr-tb"/>
    </style:style>
    <style:style style:name="表格78" style:family="table">
      <style:table-properties style:width="14.236cm" table:align="left" style:writing-mode="lr-tb"/>
    </style:style>
    <style:style style:name="表格78.A" style:family="table-column">
      <style:table-column-properties style:column-width="14.178cm"/>
    </style:style>
    <style:style style:name="表格78.B" style:family="table-column">
      <style:table-column-properties style:column-width="0.058cm"/>
    </style:style>
    <style:style style:name="表格78.1" style:family="table-row">
      <style:table-row-properties style:keep-together="true" fo:keep-together="auto"/>
    </style:style>
    <style:style style:name="表格78.A1" style:family="table-cell">
      <style:table-cell-properties style:vertical-align="middle" fo:padding="0cm" fo:border="none" style:writing-mode="lr-tb"/>
    </style:style>
    <style:style style:name="表格79" style:family="table">
      <style:table-properties style:width="14.236cm" table:align="left" style:writing-mode="lr-tb"/>
    </style:style>
    <style:style style:name="表格79.A" style:family="table-column">
      <style:table-column-properties style:column-width="14.166cm"/>
    </style:style>
    <style:style style:name="表格79.B" style:family="table-column">
      <style:table-column-properties style:column-width="0.071cm"/>
    </style:style>
    <style:style style:name="表格79.1" style:family="table-row">
      <style:table-row-properties style:keep-together="true" fo:keep-together="auto"/>
    </style:style>
    <style:style style:name="表格79.A1" style:family="table-cell">
      <style:table-cell-properties style:vertical-align="middle" fo:padding="0cm" fo:border="none" style:writing-mode="lr-tb"/>
    </style:style>
    <style:style style:name="表格80" style:family="table">
      <style:table-properties style:width="14.236cm" table:align="left" style:writing-mode="lr-tb"/>
    </style:style>
    <style:style style:name="表格80.A" style:family="table-column">
      <style:table-column-properties style:column-width="14.159cm"/>
    </style:style>
    <style:style style:name="表格80.B" style:family="table-column">
      <style:table-column-properties style:column-width="0.078cm"/>
    </style:style>
    <style:style style:name="表格80.1" style:family="table-row">
      <style:table-row-properties style:keep-together="true" fo:keep-together="auto"/>
    </style:style>
    <style:style style:name="表格80.A1" style:family="table-cell">
      <style:table-cell-properties style:vertical-align="middle" fo:padding="0cm" fo:border="none" style:writing-mode="lr-tb"/>
    </style:style>
    <style:style style:name="表格81" style:family="table">
      <style:table-properties style:width="14.236cm" table:align="left" style:writing-mode="lr-tb"/>
    </style:style>
    <style:style style:name="表格81.A" style:family="table-column">
      <style:table-column-properties style:column-width="14.159cm"/>
    </style:style>
    <style:style style:name="表格81.B" style:family="table-column">
      <style:table-column-properties style:column-width="0.078cm"/>
    </style:style>
    <style:style style:name="表格81.1" style:family="table-row">
      <style:table-row-properties style:keep-together="true" fo:keep-together="auto"/>
    </style:style>
    <style:style style:name="表格81.A1" style:family="table-cell">
      <style:table-cell-properties style:vertical-align="middle" fo:padding="0cm" fo:border="none" style:writing-mode="lr-tb"/>
    </style:style>
    <style:style style:name="表格82" style:family="table">
      <style:table-properties style:width="14.236cm" table:align="left" style:writing-mode="lr-tb"/>
    </style:style>
    <style:style style:name="表格82.A" style:family="table-column">
      <style:table-column-properties style:column-width="14.162cm"/>
    </style:style>
    <style:style style:name="表格82.B" style:family="table-column">
      <style:table-column-properties style:column-width="0.074cm"/>
    </style:style>
    <style:style style:name="表格82.1" style:family="table-row">
      <style:table-row-properties style:keep-together="true" fo:keep-together="auto"/>
    </style:style>
    <style:style style:name="表格82.A1" style:family="table-cell">
      <style:table-cell-properties style:vertical-align="middle" fo:padding="0cm" fo:border="none" style:writing-mode="lr-tb"/>
    </style:style>
    <style:style style:name="表格83" style:family="table">
      <style:table-properties style:width="14.236cm" table:align="left" style:writing-mode="lr-tb"/>
    </style:style>
    <style:style style:name="表格83.A" style:family="table-column">
      <style:table-column-properties style:column-width="11.541cm"/>
    </style:style>
    <style:style style:name="表格83.B" style:family="table-column">
      <style:table-column-properties style:column-width="2.695cm"/>
    </style:style>
    <style:style style:name="表格83.1" style:family="table-row">
      <style:table-row-properties style:keep-together="true" fo:keep-together="auto"/>
    </style:style>
    <style:style style:name="表格83.A1" style:family="table-cell">
      <style:table-cell-properties style:vertical-align="middle" fo:padding="0cm" fo:border="none" style:writing-mode="lr-tb"/>
    </style:style>
    <style:style style:name="表格84" style:family="table">
      <style:table-properties style:width="14.236cm" table:align="left" style:writing-mode="lr-tb"/>
    </style:style>
    <style:style style:name="表格84.A" style:family="table-column">
      <style:table-column-properties style:column-width="12.668cm"/>
    </style:style>
    <style:style style:name="表格84.B" style:family="table-column">
      <style:table-column-properties style:column-width="1.568cm"/>
    </style:style>
    <style:style style:name="表格84.1" style:family="table-row">
      <style:table-row-properties style:keep-together="true" fo:keep-together="auto"/>
    </style:style>
    <style:style style:name="表格84.A1" style:family="table-cell">
      <style:table-cell-properties style:vertical-align="middle" fo:padding="0cm" fo:border="none" style:writing-mode="lr-tb"/>
    </style:style>
    <style:style style:name="表格85" style:family="table">
      <style:table-properties style:width="14.236cm" table:align="left" style:writing-mode="lr-tb"/>
    </style:style>
    <style:style style:name="表格85.A" style:family="table-column">
      <style:table-column-properties style:column-width="12.79cm"/>
    </style:style>
    <style:style style:name="表格85.B" style:family="table-column">
      <style:table-column-properties style:column-width="1.446cm"/>
    </style:style>
    <style:style style:name="表格85.1" style:family="table-row">
      <style:table-row-properties style:keep-together="true" fo:keep-together="auto"/>
    </style:style>
    <style:style style:name="表格85.A1" style:family="table-cell">
      <style:table-cell-properties style:vertical-align="middle" fo:padding="0cm" fo:border="none" style:writing-mode="lr-tb"/>
    </style:style>
    <style:style style:name="表格86" style:family="table">
      <style:table-properties style:width="14.236cm" table:align="left" style:writing-mode="lr-tb"/>
    </style:style>
    <style:style style:name="表格86.A" style:family="table-column">
      <style:table-column-properties style:column-width="14.143cm"/>
    </style:style>
    <style:style style:name="表格86.B" style:family="table-column">
      <style:table-column-properties style:column-width="0.093cm"/>
    </style:style>
    <style:style style:name="表格86.1" style:family="table-row">
      <style:table-row-properties style:keep-together="true" fo:keep-together="auto"/>
    </style:style>
    <style:style style:name="表格86.A1" style:family="table-cell">
      <style:table-cell-properties style:vertical-align="middle" fo:padding="0cm" fo:border="none" style:writing-mode="lr-tb"/>
    </style:style>
    <style:style style:name="表格87" style:family="table">
      <style:table-properties style:width="14.236cm" table:align="left" style:writing-mode="lr-tb"/>
    </style:style>
    <style:style style:name="表格87.A" style:family="table-column">
      <style:table-column-properties style:column-width="14.155cm"/>
    </style:style>
    <style:style style:name="表格87.B" style:family="table-column">
      <style:table-column-properties style:column-width="0.081cm"/>
    </style:style>
    <style:style style:name="表格87.1" style:family="table-row">
      <style:table-row-properties style:keep-together="true" fo:keep-together="auto"/>
    </style:style>
    <style:style style:name="表格87.A1" style:family="table-cell">
      <style:table-cell-properties style:vertical-align="middle" fo:padding="0cm" fo:border="none" style:writing-mode="lr-tb"/>
    </style:style>
    <style:style style:name="表格88" style:family="table">
      <style:table-properties style:width="14.236cm" table:align="left" style:writing-mode="lr-tb"/>
    </style:style>
    <style:style style:name="表格88.A" style:family="table-column">
      <style:table-column-properties style:column-width="12.354cm"/>
    </style:style>
    <style:style style:name="表格88.B" style:family="table-column">
      <style:table-column-properties style:column-width="1.882cm"/>
    </style:style>
    <style:style style:name="表格88.1" style:family="table-row">
      <style:table-row-properties style:keep-together="true" fo:keep-together="auto"/>
    </style:style>
    <style:style style:name="表格88.A1" style:family="table-cell">
      <style:table-cell-properties style:vertical-align="middle" fo:padding="0cm" fo:border="none" style:writing-mode="lr-tb"/>
    </style:style>
    <style:style style:name="表格89" style:family="table">
      <style:table-properties style:width="14.236cm" table:align="left" style:writing-mode="lr-tb"/>
    </style:style>
    <style:style style:name="表格89.A" style:family="table-column">
      <style:table-column-properties style:column-width="14.159cm"/>
    </style:style>
    <style:style style:name="表格89.B" style:family="table-column">
      <style:table-column-properties style:column-width="0.078cm"/>
    </style:style>
    <style:style style:name="表格89.1" style:family="table-row">
      <style:table-row-properties style:keep-together="true" fo:keep-together="auto"/>
    </style:style>
    <style:style style:name="表格89.A1" style:family="table-cell">
      <style:table-cell-properties style:vertical-align="middle" fo:padding="0cm" fo:border="none" style:writing-mode="lr-tb"/>
    </style:style>
    <style:style style:name="表格90" style:family="table">
      <style:table-properties style:width="14.236cm" table:align="left" style:writing-mode="lr-tb"/>
    </style:style>
    <style:style style:name="表格90.A" style:family="table-column">
      <style:table-column-properties style:column-width="14.131cm"/>
    </style:style>
    <style:style style:name="表格90.B" style:family="table-column">
      <style:table-column-properties style:column-width="0.106cm"/>
    </style:style>
    <style:style style:name="表格90.1" style:family="table-row">
      <style:table-row-properties style:keep-together="true" fo:keep-together="auto"/>
    </style:style>
    <style:style style:name="表格90.A1" style:family="table-cell">
      <style:table-cell-properties style:vertical-align="middle" fo:padding="0cm" fo:border="none" style:writing-mode="lr-tb"/>
    </style:style>
    <style:style style:name="表格91" style:family="table">
      <style:table-properties style:width="14.236cm" table:align="left" style:writing-mode="lr-tb"/>
    </style:style>
    <style:style style:name="表格91.A" style:family="table-column">
      <style:table-column-properties style:column-width="14.131cm"/>
    </style:style>
    <style:style style:name="表格91.B" style:family="table-column">
      <style:table-column-properties style:column-width="0.106cm"/>
    </style:style>
    <style:style style:name="表格91.1" style:family="table-row">
      <style:table-row-properties style:keep-together="true" fo:keep-together="auto"/>
    </style:style>
    <style:style style:name="表格91.A1" style:family="table-cell">
      <style:table-cell-properties style:vertical-align="middle" fo:padding="0cm" fo:border="none" style:writing-mode="lr-tb"/>
    </style:style>
    <style:style style:name="表格92" style:family="table">
      <style:table-properties style:width="14.236cm" table:align="left" style:writing-mode="lr-tb"/>
    </style:style>
    <style:style style:name="表格92.A" style:family="table-column">
      <style:table-column-properties style:column-width="14.143cm"/>
    </style:style>
    <style:style style:name="表格92.B" style:family="table-column">
      <style:table-column-properties style:column-width="0.093cm"/>
    </style:style>
    <style:style style:name="表格92.1" style:family="table-row">
      <style:table-row-properties style:keep-together="true" fo:keep-together="auto"/>
    </style:style>
    <style:style style:name="表格92.A1" style:family="table-cell">
      <style:table-cell-properties style:vertical-align="middle" fo:padding="0cm" fo:border="none" style:writing-mode="lr-tb"/>
    </style:style>
    <style:style style:name="表格93" style:family="table">
      <style:table-properties style:width="14.236cm" table:align="left" style:writing-mode="lr-tb"/>
    </style:style>
    <style:style style:name="表格93.A" style:family="table-column">
      <style:table-column-properties style:column-width="14.159cm"/>
    </style:style>
    <style:style style:name="表格93.B" style:family="table-column">
      <style:table-column-properties style:column-width="0.078cm"/>
    </style:style>
    <style:style style:name="表格93.1" style:family="table-row">
      <style:table-row-properties style:keep-together="true" fo:keep-together="auto"/>
    </style:style>
    <style:style style:name="表格93.A1" style:family="table-cell">
      <style:table-cell-properties style:vertical-align="middle" fo:padding="0cm" fo:border="none" style:writing-mode="lr-tb"/>
    </style:style>
    <style:style style:name="表格94" style:family="table">
      <style:table-properties style:width="14.236cm" table:align="left" style:writing-mode="lr-tb"/>
    </style:style>
    <style:style style:name="表格94.A" style:family="table-column">
      <style:table-column-properties style:column-width="14.138cm"/>
    </style:style>
    <style:style style:name="表格94.B" style:family="table-column">
      <style:table-column-properties style:column-width="0.099cm"/>
    </style:style>
    <style:style style:name="表格94.1" style:family="table-row">
      <style:table-row-properties style:keep-together="true" fo:keep-together="auto"/>
    </style:style>
    <style:style style:name="表格94.A1" style:family="table-cell">
      <style:table-cell-properties style:vertical-align="middle" fo:padding="0cm" fo:border="none" style:writing-mode="lr-tb"/>
    </style:style>
    <style:style style:name="表格95" style:family="table">
      <style:table-properties style:width="14.236cm" table:align="left" style:writing-mode="lr-tb"/>
    </style:style>
    <style:style style:name="表格95.A" style:family="table-column">
      <style:table-column-properties style:column-width="14.111cm"/>
    </style:style>
    <style:style style:name="表格95.B" style:family="table-column">
      <style:table-column-properties style:column-width="0.125cm"/>
    </style:style>
    <style:style style:name="表格95.1" style:family="table-row">
      <style:table-row-properties style:keep-together="true" fo:keep-together="auto"/>
    </style:style>
    <style:style style:name="表格95.A1" style:family="table-cell">
      <style:table-cell-properties style:vertical-align="middle" fo:padding="0cm" fo:border="none" style:writing-mode="lr-tb"/>
    </style:style>
    <style:style style:name="表格96" style:family="table">
      <style:table-properties style:width="14.236cm" table:align="left" style:writing-mode="lr-tb"/>
    </style:style>
    <style:style style:name="表格96.A" style:family="table-column">
      <style:table-column-properties style:column-width="12.601cm"/>
    </style:style>
    <style:style style:name="表格96.B" style:family="table-column">
      <style:table-column-properties style:column-width="1.635cm"/>
    </style:style>
    <style:style style:name="表格96.1" style:family="table-row">
      <style:table-row-properties style:keep-together="true" fo:keep-together="auto"/>
    </style:style>
    <style:style style:name="表格96.A1" style:family="table-cell">
      <style:table-cell-properties style:vertical-align="middle" fo:padding="0cm" fo:border="none" style:writing-mode="lr-tb"/>
    </style:style>
    <style:style style:name="表格97" style:family="table">
      <style:table-properties style:width="14.236cm" table:align="left" style:writing-mode="lr-tb"/>
    </style:style>
    <style:style style:name="表格97.A" style:family="table-column">
      <style:table-column-properties style:column-width="14.143cm"/>
    </style:style>
    <style:style style:name="表格97.B" style:family="table-column">
      <style:table-column-properties style:column-width="0.093cm"/>
    </style:style>
    <style:style style:name="表格97.1" style:family="table-row">
      <style:table-row-properties style:keep-together="true" fo:keep-together="auto"/>
    </style:style>
    <style:style style:name="表格97.A1" style:family="table-cell">
      <style:table-cell-properties style:vertical-align="middle" fo:padding="0cm" fo:border="none" style:writing-mode="lr-tb"/>
    </style:style>
    <style:style style:name="表格98" style:family="table">
      <style:table-properties style:width="14.236cm" table:align="left" style:writing-mode="lr-tb"/>
    </style:style>
    <style:style style:name="表格98.A" style:family="table-column">
      <style:table-column-properties style:column-width="12.444cm"/>
    </style:style>
    <style:style style:name="表格98.B" style:family="table-column">
      <style:table-column-properties style:column-width="1.792cm"/>
    </style:style>
    <style:style style:name="表格98.1" style:family="table-row">
      <style:table-row-properties style:keep-together="true" fo:keep-together="auto"/>
    </style:style>
    <style:style style:name="表格98.A1" style:family="table-cell">
      <style:table-cell-properties style:vertical-align="middle" fo:padding="0cm" fo:border="none" style:writing-mode="lr-tb"/>
    </style:style>
    <style:style style:name="表格99" style:family="table">
      <style:table-properties style:width="14.236cm" table:align="left" style:writing-mode="lr-tb"/>
    </style:style>
    <style:style style:name="表格99.A" style:family="table-column">
      <style:table-column-properties style:column-width="12.444cm"/>
    </style:style>
    <style:style style:name="表格99.B" style:family="table-column">
      <style:table-column-properties style:column-width="1.792cm"/>
    </style:style>
    <style:style style:name="表格99.1" style:family="table-row">
      <style:table-row-properties style:keep-together="true" fo:keep-together="auto"/>
    </style:style>
    <style:style style:name="表格99.A1" style:family="table-cell">
      <style:table-cell-properties style:vertical-align="middle" fo:padding="0cm" fo:border="none" style:writing-mode="lr-tb"/>
    </style:style>
    <style:style style:name="表格100" style:family="table">
      <style:table-properties style:width="14.236cm" table:align="left" style:writing-mode="lr-tb"/>
    </style:style>
    <style:style style:name="表格100.A" style:family="table-column">
      <style:table-column-properties style:column-width="12.732cm"/>
    </style:style>
    <style:style style:name="表格100.B" style:family="table-column">
      <style:table-column-properties style:column-width="1.505cm"/>
    </style:style>
    <style:style style:name="表格100.1" style:family="table-row">
      <style:table-row-properties style:keep-together="true" fo:keep-together="auto"/>
    </style:style>
    <style:style style:name="表格100.A1" style:family="table-cell">
      <style:table-cell-properties style:vertical-align="middle" fo:padding="0cm" fo:border="none" style:writing-mode="lr-tb"/>
    </style:style>
    <style:style style:name="表格101" style:family="table">
      <style:table-properties style:width="14.236cm" table:align="left" style:writing-mode="lr-tb"/>
    </style:style>
    <style:style style:name="表格101.A" style:family="table-column">
      <style:table-column-properties style:column-width="11.88cm"/>
    </style:style>
    <style:style style:name="表格101.B" style:family="table-column">
      <style:table-column-properties style:column-width="2.357cm"/>
    </style:style>
    <style:style style:name="表格101.1" style:family="table-row">
      <style:table-row-properties style:keep-together="true" fo:keep-together="auto"/>
    </style:style>
    <style:style style:name="表格101.A1" style:family="table-cell">
      <style:table-cell-properties style:vertical-align="middle" fo:padding="0cm" fo:border="none" style:writing-mode="lr-tb"/>
    </style:style>
    <style:style style:name="表格102" style:family="table">
      <style:table-properties style:width="14.236cm" table:align="left" style:writing-mode="lr-tb"/>
    </style:style>
    <style:style style:name="表格102.A" style:family="table-column">
      <style:table-column-properties style:column-width="12.94cm"/>
    </style:style>
    <style:style style:name="表格102.B" style:family="table-column">
      <style:table-column-properties style:column-width="1.296cm"/>
    </style:style>
    <style:style style:name="表格102.1" style:family="table-row">
      <style:table-row-properties style:keep-together="true" fo:keep-together="auto"/>
    </style:style>
    <style:style style:name="表格102.A1" style:family="table-cell">
      <style:table-cell-properties style:vertical-align="middle" fo:padding="0cm" fo:border="none" style:writing-mode="lr-tb"/>
    </style:style>
    <style:style style:name="表格103" style:family="table">
      <style:table-properties style:width="14.236cm" table:align="left" style:writing-mode="lr-tb"/>
    </style:style>
    <style:style style:name="表格103.A" style:family="table-column">
      <style:table-column-properties style:column-width="12.019cm"/>
    </style:style>
    <style:style style:name="表格103.B" style:family="table-column">
      <style:table-column-properties style:column-width="2.217cm"/>
    </style:style>
    <style:style style:name="表格103.1" style:family="table-row">
      <style:table-row-properties style:keep-together="true" fo:keep-together="auto"/>
    </style:style>
    <style:style style:name="表格103.A1" style:family="table-cell">
      <style:table-cell-properties style:vertical-align="middle" fo:padding="0cm" fo:border="none" style:writing-mode="lr-tb"/>
    </style:style>
    <style:style style:name="表格104" style:family="table">
      <style:table-properties style:width="14.236cm" table:align="left" style:writing-mode="lr-tb"/>
    </style:style>
    <style:style style:name="表格104.A" style:family="table-column">
      <style:table-column-properties style:column-width="14.162cm"/>
    </style:style>
    <style:style style:name="表格104.B" style:family="table-column">
      <style:table-column-properties style:column-width="0.074cm"/>
    </style:style>
    <style:style style:name="表格104.1" style:family="table-row">
      <style:table-row-properties style:keep-together="true" fo:keep-together="auto"/>
    </style:style>
    <style:style style:name="表格104.A1" style:family="table-cell">
      <style:table-cell-properties style:vertical-align="middle" fo:padding="0cm" fo:border="none" style:writing-mode="lr-tb"/>
    </style:style>
    <style:style style:name="表格105" style:family="table">
      <style:table-properties style:width="14.236cm" table:align="left" style:writing-mode="lr-tb"/>
    </style:style>
    <style:style style:name="表格105.A" style:family="table-column">
      <style:table-column-properties style:column-width="14.166cm"/>
    </style:style>
    <style:style style:name="表格105.B" style:family="table-column">
      <style:table-column-properties style:column-width="0.071cm"/>
    </style:style>
    <style:style style:name="表格105.1" style:family="table-row">
      <style:table-row-properties style:keep-together="true" fo:keep-together="auto"/>
    </style:style>
    <style:style style:name="表格105.A1" style:family="table-cell">
      <style:table-cell-properties style:vertical-align="middle" fo:padding="0cm" fo:border="none" style:writing-mode="lr-tb"/>
    </style:style>
    <style:style style:name="表格106" style:family="table">
      <style:table-properties style:width="14.236cm" table:align="left" style:writing-mode="lr-tb"/>
    </style:style>
    <style:style style:name="表格106.A" style:family="table-column">
      <style:table-column-properties style:column-width="14.159cm"/>
    </style:style>
    <style:style style:name="表格106.B" style:family="table-column">
      <style:table-column-properties style:column-width="0.078cm"/>
    </style:style>
    <style:style style:name="表格106.1" style:family="table-row">
      <style:table-row-properties style:keep-together="true" fo:keep-together="auto"/>
    </style:style>
    <style:style style:name="表格106.A1" style:family="table-cell">
      <style:table-cell-properties style:vertical-align="middle" fo:padding="0cm" fo:border="none" style:writing-mode="lr-tb"/>
    </style:style>
    <style:style style:name="表格107" style:family="table">
      <style:table-properties style:width="14.236cm" table:align="left" style:writing-mode="lr-tb"/>
    </style:style>
    <style:style style:name="表格107.A" style:family="table-column">
      <style:table-column-properties style:column-width="14.166cm"/>
    </style:style>
    <style:style style:name="表格107.B" style:family="table-column">
      <style:table-column-properties style:column-width="0.071cm"/>
    </style:style>
    <style:style style:name="表格107.1" style:family="table-row">
      <style:table-row-properties style:keep-together="true" fo:keep-together="auto"/>
    </style:style>
    <style:style style:name="表格107.A1" style:family="table-cell">
      <style:table-cell-properties style:vertical-align="middle" fo:padding="0cm" fo:border="none" style:writing-mode="lr-tb"/>
    </style:style>
    <style:style style:name="表格108" style:family="table">
      <style:table-properties style:width="14.236cm" table:align="left" style:writing-mode="lr-tb"/>
    </style:style>
    <style:style style:name="表格108.A" style:family="table-column">
      <style:table-column-properties style:column-width="12.525cm"/>
    </style:style>
    <style:style style:name="表格108.B" style:family="table-column">
      <style:table-column-properties style:column-width="1.711cm"/>
    </style:style>
    <style:style style:name="表格108.1" style:family="table-row">
      <style:table-row-properties style:keep-together="true" fo:keep-together="auto"/>
    </style:style>
    <style:style style:name="表格108.A1" style:family="table-cell">
      <style:table-cell-properties style:vertical-align="middle" fo:padding="0cm" fo:border="none" style:writing-mode="lr-tb"/>
    </style:style>
    <style:style style:name="表格109" style:family="table">
      <style:table-properties style:width="14.236cm" table:align="left" style:writing-mode="lr-tb"/>
    </style:style>
    <style:style style:name="表格109.A" style:family="table-column">
      <style:table-column-properties style:column-width="12.354cm"/>
    </style:style>
    <style:style style:name="表格109.B" style:family="table-column">
      <style:table-column-properties style:column-width="1.882cm"/>
    </style:style>
    <style:style style:name="表格109.1" style:family="table-row">
      <style:table-row-properties style:keep-together="true" fo:keep-together="auto"/>
    </style:style>
    <style:style style:name="表格109.A1" style:family="table-cell">
      <style:table-cell-properties style:vertical-align="middle" fo:padding="0cm" fo:border="none" style:writing-mode="lr-tb"/>
    </style:style>
    <style:style style:name="表格110" style:family="table">
      <style:table-properties style:width="14.236cm" table:align="left" style:writing-mode="lr-tb"/>
    </style:style>
    <style:style style:name="表格110.A" style:family="table-column">
      <style:table-column-properties style:column-width="12.894cm"/>
    </style:style>
    <style:style style:name="表格110.B" style:family="table-column">
      <style:table-column-properties style:column-width="1.342cm"/>
    </style:style>
    <style:style style:name="表格110.1" style:family="table-row">
      <style:table-row-properties style:keep-together="true" fo:keep-together="auto"/>
    </style:style>
    <style:style style:name="表格110.A1" style:family="table-cell">
      <style:table-cell-properties style:vertical-align="middle" fo:padding="0cm" fo:border="none" style:writing-mode="lr-tb"/>
    </style:style>
    <style:style style:name="表格111" style:family="table">
      <style:table-properties style:width="14.236cm" table:align="left" style:writing-mode="lr-tb"/>
    </style:style>
    <style:style style:name="表格111.A" style:family="table-column">
      <style:table-column-properties style:column-width="14.18cm"/>
    </style:style>
    <style:style style:name="表格111.B" style:family="table-column">
      <style:table-column-properties style:column-width="0.056cm"/>
    </style:style>
    <style:style style:name="表格111.1" style:family="table-row">
      <style:table-row-properties style:keep-together="true" fo:keep-together="auto"/>
    </style:style>
    <style:style style:name="表格111.A1" style:family="table-cell">
      <style:table-cell-properties style:vertical-align="middle" fo:padding="0cm" fo:border="none" style:writing-mode="lr-tb"/>
    </style:style>
    <style:style style:name="表格112" style:family="table">
      <style:table-properties style:width="14.236cm" table:align="left" style:writing-mode="lr-tb"/>
    </style:style>
    <style:style style:name="表格112.A" style:family="table-column">
      <style:table-column-properties style:column-width="14.155cm"/>
    </style:style>
    <style:style style:name="表格112.B" style:family="table-column">
      <style:table-column-properties style:column-width="0.081cm"/>
    </style:style>
    <style:style style:name="表格112.1" style:family="table-row">
      <style:table-row-properties style:keep-together="true" fo:keep-together="auto"/>
    </style:style>
    <style:style style:name="表格112.A1" style:family="table-cell">
      <style:table-cell-properties style:vertical-align="middle" fo:padding="0cm" fo:border="none" style:writing-mode="lr-tb"/>
    </style:style>
    <style:style style:name="表格113" style:family="table">
      <style:table-properties style:width="14.236cm" table:align="left" style:writing-mode="lr-tb"/>
    </style:style>
    <style:style style:name="表格113.A" style:family="table-column">
      <style:table-column-properties style:column-width="14.162cm"/>
    </style:style>
    <style:style style:name="表格113.B" style:family="table-column">
      <style:table-column-properties style:column-width="0.074cm"/>
    </style:style>
    <style:style style:name="表格113.1" style:family="table-row">
      <style:table-row-properties style:keep-together="true" fo:keep-together="auto"/>
    </style:style>
    <style:style style:name="表格113.A1" style:family="table-cell">
      <style:table-cell-properties style:vertical-align="middle" fo:padding="0cm" fo:border="none" style:writing-mode="lr-tb"/>
    </style:style>
    <style:style style:name="表格114" style:family="table">
      <style:table-properties style:width="14.236cm" table:align="left" style:writing-mode="lr-tb"/>
    </style:style>
    <style:style style:name="表格114.A" style:family="table-column">
      <style:table-column-properties style:column-width="14.15cm"/>
    </style:style>
    <style:style style:name="表格114.B" style:family="table-column">
      <style:table-column-properties style:column-width="0.086cm"/>
    </style:style>
    <style:style style:name="表格114.1" style:family="table-row">
      <style:table-row-properties style:keep-together="true" fo:keep-together="auto"/>
    </style:style>
    <style:style style:name="表格114.A1" style:family="table-cell">
      <style:table-cell-properties style:vertical-align="middle" fo:padding="0cm" fo:border="none" style:writing-mode="lr-tb"/>
    </style:style>
    <style:style style:name="表格115" style:family="table">
      <style:table-properties style:width="14.236cm" table:align="left" style:writing-mode="lr-tb"/>
    </style:style>
    <style:style style:name="表格115.A" style:family="table-column">
      <style:table-column-properties style:column-width="14.178cm"/>
    </style:style>
    <style:style style:name="表格115.B" style:family="table-column">
      <style:table-column-properties style:column-width="0.058cm"/>
    </style:style>
    <style:style style:name="表格115.1" style:family="table-row">
      <style:table-row-properties style:keep-together="true" fo:keep-together="auto"/>
    </style:style>
    <style:style style:name="表格115.A1" style:family="table-cell">
      <style:table-cell-properties style:vertical-align="middle" fo:padding="0cm" fo:border="none" style:writing-mode="lr-tb"/>
    </style:style>
    <style:style style:name="表格116" style:family="table">
      <style:table-properties style:width="14.236cm" table:align="left" style:writing-mode="lr-tb"/>
    </style:style>
    <style:style style:name="表格116.A" style:family="table-column">
      <style:table-column-properties style:column-width="14.178cm"/>
    </style:style>
    <style:style style:name="表格116.B" style:family="table-column">
      <style:table-column-properties style:column-width="0.058cm"/>
    </style:style>
    <style:style style:name="表格116.1" style:family="table-row">
      <style:table-row-properties style:keep-together="true" fo:keep-together="auto"/>
    </style:style>
    <style:style style:name="表格116.A1" style:family="table-cell">
      <style:table-cell-properties style:vertical-align="middle" fo:padding="0cm" fo:border="none" style:writing-mode="lr-tb"/>
    </style:style>
    <style:style style:name="表格117" style:family="table">
      <style:table-properties style:width="14.236cm" table:align="left" style:writing-mode="lr-tb"/>
    </style:style>
    <style:style style:name="表格117.A" style:family="table-column">
      <style:table-column-properties style:column-width="14.155cm"/>
    </style:style>
    <style:style style:name="表格117.B" style:family="table-column">
      <style:table-column-properties style:column-width="0.081cm"/>
    </style:style>
    <style:style style:name="表格117.1" style:family="table-row">
      <style:table-row-properties style:keep-together="true" fo:keep-together="auto"/>
    </style:style>
    <style:style style:name="表格117.A1" style:family="table-cell">
      <style:table-cell-properties style:vertical-align="middle" fo:padding="0cm" fo:border="none" style:writing-mode="lr-tb"/>
    </style:style>
    <style:style style:name="表格118" style:family="table">
      <style:table-properties style:width="14.236cm" table:align="left" style:writing-mode="lr-tb"/>
    </style:style>
    <style:style style:name="表格118.A" style:family="table-column">
      <style:table-column-properties style:column-width="14.162cm"/>
    </style:style>
    <style:style style:name="表格118.B" style:family="table-column">
      <style:table-column-properties style:column-width="0.074cm"/>
    </style:style>
    <style:style style:name="表格118.1" style:family="table-row">
      <style:table-row-properties style:keep-together="true" fo:keep-together="auto"/>
    </style:style>
    <style:style style:name="表格118.A1" style:family="table-cell">
      <style:table-cell-properties style:vertical-align="middle" fo:padding="0cm" fo:border="none" style:writing-mode="lr-tb"/>
    </style:style>
    <style:style style:name="表格119" style:family="table">
      <style:table-properties style:width="14.236cm" table:align="left" style:writing-mode="lr-tb"/>
    </style:style>
    <style:style style:name="表格119.A" style:family="table-column">
      <style:table-column-properties style:column-width="14.159cm"/>
    </style:style>
    <style:style style:name="表格119.B" style:family="table-column">
      <style:table-column-properties style:column-width="0.078cm"/>
    </style:style>
    <style:style style:name="表格119.1" style:family="table-row">
      <style:table-row-properties style:keep-together="true" fo:keep-together="auto"/>
    </style:style>
    <style:style style:name="表格119.A1" style:family="table-cell">
      <style:table-cell-properties style:vertical-align="middle" fo:padding="0cm" fo:border="none" style:writing-mode="lr-tb"/>
    </style:style>
    <style:style style:name="表格120" style:family="table">
      <style:table-properties style:width="14.236cm" table:align="left" style:writing-mode="lr-tb"/>
    </style:style>
    <style:style style:name="表格120.A" style:family="table-column">
      <style:table-column-properties style:column-width="14.166cm"/>
    </style:style>
    <style:style style:name="表格120.B" style:family="table-column">
      <style:table-column-properties style:column-width="0.071cm"/>
    </style:style>
    <style:style style:name="表格120.1" style:family="table-row">
      <style:table-row-properties style:keep-together="true" fo:keep-together="auto"/>
    </style:style>
    <style:style style:name="表格120.A1" style:family="table-cell">
      <style:table-cell-properties style:vertical-align="middle" fo:padding="0cm" fo:border="none" style:writing-mode="lr-tb"/>
    </style:style>
    <style:style style:name="表格121" style:family="table">
      <style:table-properties style:width="14.236cm" table:align="left" style:writing-mode="lr-tb"/>
    </style:style>
    <style:style style:name="表格121.A" style:family="table-column">
      <style:table-column-properties style:column-width="14.162cm"/>
    </style:style>
    <style:style style:name="表格121.B" style:family="table-column">
      <style:table-column-properties style:column-width="0.074cm"/>
    </style:style>
    <style:style style:name="表格121.1" style:family="table-row">
      <style:table-row-properties style:keep-together="true" fo:keep-together="auto"/>
    </style:style>
    <style:style style:name="表格121.A1" style:family="table-cell">
      <style:table-cell-properties style:vertical-align="middle" fo:padding="0cm" fo:border="none" style:writing-mode="lr-tb"/>
    </style:style>
    <style:style style:name="表格122" style:family="table">
      <style:table-properties style:width="14.236cm" table:align="left" style:writing-mode="lr-tb"/>
    </style:style>
    <style:style style:name="表格122.A" style:family="table-column">
      <style:table-column-properties style:column-width="14.159cm"/>
    </style:style>
    <style:style style:name="表格122.B" style:family="table-column">
      <style:table-column-properties style:column-width="0.078cm"/>
    </style:style>
    <style:style style:name="表格122.1" style:family="table-row">
      <style:table-row-properties style:keep-together="true" fo:keep-together="auto"/>
    </style:style>
    <style:style style:name="表格122.A1" style:family="table-cell">
      <style:table-cell-properties style:vertical-align="middle" fo:padding="0cm" fo:border="none" style:writing-mode="lr-tb"/>
    </style:style>
    <style:style style:name="表格123" style:family="table">
      <style:table-properties style:width="14.236cm" table:align="left" style:writing-mode="lr-tb"/>
    </style:style>
    <style:style style:name="表格123.A" style:family="table-column">
      <style:table-column-properties style:column-width="14.143cm"/>
    </style:style>
    <style:style style:name="表格123.B" style:family="table-column">
      <style:table-column-properties style:column-width="0.093cm"/>
    </style:style>
    <style:style style:name="表格123.1" style:family="table-row">
      <style:table-row-properties style:keep-together="true" fo:keep-together="auto"/>
    </style:style>
    <style:style style:name="表格123.A1" style:family="table-cell">
      <style:table-cell-properties style:vertical-align="middle" fo:padding="0cm" fo:border="none" style:writing-mode="lr-tb"/>
    </style:style>
    <style:style style:name="P1" style:family="paragraph" style:parent-style-name="Standard">
      <style:paragraph-properties style:snap-to-layout-grid="false"/>
      <style:text-properties fo:font-size="10pt" style:font-size-asian="10pt" style:font-size-complex="10pt"/>
    </style:style>
    <style:style style:name="P2" style:family="paragraph" style:parent-style-name="Standard">
      <style:text-properties style:font-name="新細明體" fo:font-size="10pt" style:font-size-asian="10pt" style:font-name-complex="新細明體" style:font-size-complex="10pt"/>
    </style:style>
    <style:style style:name="P3" style:family="paragraph" style:parent-style-name="Standard">
      <style:paragraph-properties style:snap-to-layout-grid="false"/>
      <style:text-properties style:font-name="新細明體" fo:font-size="10pt" style:font-size-asian="10pt" style:font-name-complex="新細明體" style:font-size-complex="10pt"/>
    </style:style>
    <style:style style:name="P4" style:family="paragraph" style:parent-style-name="Standard">
      <style:paragraph-properties fo:text-align="end" style:justify-single-word="false" style:snap-to-layout-grid="false"/>
      <style:text-properties style:font-name="新細明體" style:font-name-complex="新細明體"/>
    </style:style>
    <style:style style:name="P5" style:family="paragraph" style:parent-style-name="Standard">
      <style:paragraph-properties fo:text-align="end" style:justify-single-word="false"/>
    </style:style>
    <style:style style:name="P6"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7"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size="10pt" style:font-name-asian="細明體" style:font-size-asian="10pt" style:font-name-complex="細明體" style:font-size-complex="10pt"/>
    </style:style>
    <style:style style:name="P8" style:family="paragraph" style:parent-style-name="Standard" style:master-page-name="Standard">
      <style:paragraph-properties fo:text-align="center" style:justify-single-word="false" style:page-number="auto"/>
      <style:text-properties fo:font-size="20pt" fo:font-weight="bold" style:font-size-asian="20pt" style:font-weight-asian="bold" style:font-size-complex="20pt"/>
    </style:style>
    <style:style style:name="T1" style:family="text">
      <style:text-properties style:font-name="新細明體" fo:font-size="10pt" style:font-size-asian="10pt" style:font-name-complex="新細明體" style:font-size-complex="10pt"/>
    </style:style>
    <style:style style:name="T2" style:family="text">
      <style:text-properties style:font-name="新細明體" style:font-name-complex="新細明體"/>
    </style:style>
    <style:style style:name="T3" style:family="text">
      <style:text-properties fo:color="#ffffff" style:font-name="新細明體" style:font-name-complex="新細明體"/>
    </style:style>
    <style:style style:name="T4" style:family="text">
      <style:text-properties fo:color="#0000ff" style:font-name="新細明體" fo:font-size="10pt" style:font-size-asian="10pt" style:font-name-complex="新細明體"/>
    </style:style>
    <style:style style:name="T5" style:family="text">
      <style:text-properties style:font-name="細明體" fo:font-size="10pt" style:font-name-asian="細明體" style:font-size-asian="10pt" style:font-name-complex="細明體" style:font-size-complex="10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會計法</text:p>
      <text:p text:style-name="Standard"/>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columns-spanned="4" office:value-type="string">
            <text:p text:style-name="P2">  第一章   通則 </text:p>
          </table:table-cell>
          <table:covered-table-cell/>
          <table:covered-table-cell/>
          <table:covered-table-cell/>
        </table:table-row>
        <table:table-row table:style-name="表格1.1">
          <table:table-cell table:style-name="表格1.A2" table:number-columns-spanned="2" office:value-type="string">
            <table:table table:name="表格2" table:style-name="表格2">
              <table:table-column table:style-name="表格2.A"/>
              <table:table-column table:style-name="表格2.B"/>
              <table:table-row table:style-name="表格2.1">
                <table:table-cell table:style-name="表格2.A1" office:value-type="string">
                  <text:p text:style-name="Standard"><text:span text:style-name="T1">第一條（適用範圍）　　 </text:span><text:span text:style-name="T3">  </text:span></text:p>
                </table:table-cell>
                <table:table-cell table:style-name="表格2.A1" office:value-type="string">
                  <text:p text:style-name="P5"><text:span text:style-name="T1">[</text:span><text:a xlink:type="simple" xlink:href="http://law.dgbas.gov.tw/Law_RelatedS.php?LawID=B0202001&amp;LawNO=1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及其所屬機關辦理各項會計事務，依本法之規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 table:style-name="表格3">
              <table:table-column table:style-name="表格3.A"/>
              <table:table-column table:style-name="表格3.B"/>
              <table:table-row table:style-name="表格3.1">
                <table:table-cell table:style-name="表格3.A1" office:value-type="string">
                  <text:p text:style-name="Standard"><text:span text:style-name="T1">第二條（會計事務之監督機關）　　 </text:span><text:span text:style-name="T3">  </text:span></text:p>
                </table:table-cell>
                <table:table-cell table:style-name="表格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下級政府主計機關（無主計機關者，其最高主計人員），關於會計事務，應</text:p>
            <text:p text:style-name="P7"><text:s text:c="2"/>受該管上級政府主計機關之監督與指導。</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 table:style-name="表格4">
              <table:table-column table:style-name="表格4.A"/>
              <table:table-column table:style-name="表格4.B"/>
              <table:table-row table:style-name="表格4.1">
                <table:table-cell table:style-name="表格4.A1" office:value-type="string">
                  <text:p text:style-name="Standard"><text:span text:style-name="T1">第三條（應為會計之事項）　　 </text:span><text:span text:style-name="T3">  </text:span></text:p>
                </table:table-cell>
                <table:table-cell table:style-name="表格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及其所屬機關，對於左列事項，應依機關別與其基金別為詳確之會計：</text:p>
            <text:p text:style-name="P7"><text:s text:c="2"/>一、預算之成立、分配、執行。</text:p>
            <text:p text:style-name="P7"><text:s text:c="2"/>二、歲入之徵課或收入。</text:p>
            <text:p text:style-name="P7"><text:s text:c="2"/>三、債權、債務之發生、處理、清償。</text:p>
            <text:p text:style-name="P7"><text:s text:c="2"/>四、現金、票據、證券之出納、保管、移轉。</text:p>
            <text:p text:style-name="P7"><text:s text:c="2"/>五、不動產物品及其他財產之增減、保管、移轉。</text:p>
            <text:p text:style-name="P7"><text:s text:c="2"/>六、政事費用、事業成本及歲計餘絀之計算。</text:p>
            <text:p text:style-name="P7"><text:s text:c="2"/>七、營業成本與損益之計算及歲計盈虧之處理</text:p>
            <text:p text:style-name="P7"><text:s text:c="2"/>八、其他應為會計之事項。</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 table:style-name="表格5">
              <table:table-column table:style-name="表格5.A"/>
              <table:table-column table:style-name="表格5.B"/>
              <table:table-row table:style-name="表格5.1">
                <table:table-cell table:style-name="表格5.A1" office:value-type="string">
                  <text:p text:style-name="Standard"><text:span text:style-name="T1">第四條（會計事務種類）　　 </text:span><text:span text:style-name="T3">  </text:span></text:p>
                </table:table-cell>
                <table:table-cell table:style-name="表格5.A1" office:value-type="string">
                  <text:p text:style-name="P5"><text:span text:style-name="T1">[</text:span><text:a xlink:type="simple" xlink:href="http://law.dgbas.gov.tw/Law_RelatedS.php?LawID=B0202001&amp;LawNO=4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前條會計事項之事務，依其性質，分左列五類：</text:p>
            <text:p text:style-name="P7"><text:s text:c="2"/>一、普通公務之會計事務：謂公務機關一般之會計事務。</text:p>
            <text:p text:style-name="P7"><text:s text:c="2"/>二、特種公務之會計事務：謂特種公務機關除前款之會計事務外，所辦之會計</text:p>
            <text:p text:style-name="P7"><text:s text:c="6"/>事務。</text:p>
            <text:p text:style-name="P7"><text:s text:c="2"/>三、公有事業之會計事務：謂公有事業機關之會計事務。</text:p>
            <text:p text:style-name="P7"><text:s text:c="2"/>四、公有營業之會計事務：謂公有營業機關之會計事務。</text:p>
            <text:p text:style-name="P7"><text:s text:c="2"/>五、非常事件之會計事務：謂有非常性質之事件，及其他不隨會計年度開始與</text:p>
            <text:p text:style-name="P7"><text:s text:c="6"/>終了之重大事件，其主辦機關或臨時組織對於處理該事件之會計事務。</text:p>
            <text:p text:style-name="P7"><text:s text:c="2"/>凡政府所屬機關，專為供給財物、勞務或其他利益，而以營利為目的，或取相</text:p>
            <text:p text:style-name="P7"><text:s text:c="2"/>當之代價者，為公有營業機關；其不以營利為目的者，為公有事業機關。</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 table:style-name="表格6">
              <table:table-column table:style-name="表格6.A"/>
              <table:table-column table:style-name="表格6.B"/>
              <table:table-row table:style-name="表格6.1">
                <table:table-cell table:style-name="表格6.A1" office:value-type="string">
                  <text:p text:style-name="Standard"><text:span text:style-name="T1">第五條（普通公務會計事務種類）　　 </text:span><text:span text:style-name="T3">  </text:span></text:p>
                </table:table-cell>
                <table:table-cell table:style-name="表格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普通公務之會計事務，為左列三種：</text:p>
            <text:p text:style-name="P7"><text:s text:c="2"/>一、公務歲計之會計事務：謂公務機關之歲入或經費之預算實施，及其實施時</text:p>
            <text:p text:style-name="P7"><text:s text:c="6"/>之收支，與因處理收支而發生之債權、債務，及計算政事費用與歲計餘絀</text:p>
            <text:p text:style-name="P7"><text:s text:c="6"/>之會計事務。</text:p>
            <text:p text:style-name="P7"><text:s text:c="2"/>二、公務出納之會計事務：謂公務機關之現金、票據、證券之出納、保管、移</text:p>
            <text:p text:style-name="P7"><text:s text:c="6"/>轉之會計事務。</text:p>
            <text:p text:style-name="P7"><text:s text:c="2"/>三、公務財物之會計事務：謂公務機關之不動產物品及其他財產之增減、保管</text:p>
            <text:p text:style-name="P7"><text:s text:c="6"/>、移轉之會計事務。</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 table:style-name="表格7">
              <table:table-column table:style-name="表格7.A"/>
              <table:table-column table:style-name="表格7.B"/>
              <table:table-row table:style-name="表格7.1">
                <table:table-cell table:style-name="表格7.A1" office:value-type="string">
                  <text:p text:style-name="Standard"><text:span text:style-name="T1">第六條（特種公務會計事務機關）　　 </text:span><text:span text:style-name="T3">  </text:span></text:p>
                </table:table-cell>
                <table:table-cell table:style-name="表格7.A1" office:value-type="string">
                  <text:p text:style-name="P5"><text:span text:style-name="T1">[</text:span><text:a xlink:type="simple" xlink:href="http://law.dgbas.gov.tw/Law_RelatedS.php?LawID=B0202001&amp;LawNO=6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特種公務之會計事務，為左列六種：</text:p>
            <text:p text:style-name="P7"><text:s text:c="2"/>一、公庫出納之會計事務：謂公庫關於現金、票據、證券之出納、保管、移轉</text:p>
            <text:p text:style-name="P7"><text:s text:c="6"/>之會計事務。</text:p>
            <text:p text:style-name="P7"><text:s text:c="2"/>二、財物經理之會計事務：謂公有財物經理機關，關於所經理不動產物品及其</text:p>
            <text:p text:style-name="P7"><text:s text:c="6"/>他財產之增減、保管、移轉之會計事務。</text:p>
            <text:p text:style-name="P7"><text:s text:c="2"/>三、徵課之會計事務：謂徵收機關，關於稅賦捐費等收入之徵課、查定，及其</text:p>
            <text:p text:style-name="P7"><text:soft-page-break/><text:s text:c="6"/>他依法處理之程序，與所用之票照等憑證，及其處理徵課物之會計事務。</text:p>
            <text:p text:style-name="P7"><text:s text:c="2"/>四、公債之會計事務：謂公債主管機關，關於公債之發生、處理、清償之會計</text:p>
            <text:p text:style-name="P7"><text:s text:c="6"/>事務。</text:p>
            <text:p text:style-name="P7"><text:s text:c="2"/>五、特種財物之會計事務：謂特種財物之管理機關，關於所管財務處理之會計</text:p>
            <text:p text:style-name="P7"><text:s text:c="6"/>事務。</text:p>
            <text:p text:style-name="P7"><text:s text:c="2"/>六、特種基金之會計事務：謂特種基金之管理機關，關於所管基金處理之會計</text:p>
            <text:p text:style-name="P7"><text:s text:c="6"/>事務。</text:p>
            <text:p text:style-name="P7"><text:s text:c="2"/>前項第六款稱特種基金者：謂除營業基金、公債基金及另為事業會計之事業基</text:p>
            <text:p text:style-name="P7"><text:s text:c="2"/>金外，各種信託基金、留本基金、非營業之循環基金等，不屬於普通基金之各</text:p>
            <text:p text:style-name="P7"><text:s text:c="2"/>種基金。</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 table:style-name="表格8">
              <table:table-column table:style-name="表格8.A"/>
              <table:table-column table:style-name="表格8.B"/>
              <table:table-row table:style-name="表格8.1">
                <table:table-cell table:style-name="表格8.A1" office:value-type="string">
                  <text:p text:style-name="Standard"><text:span text:style-name="T1">第七條（公有營業會計事務種類）　　 </text:span><text:span text:style-name="T3">  </text:span></text:p>
                </table:table-cell>
                <table:table-cell table:style-name="表格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公有營業之會計事務，為左列四種：</text:p>
            <text:p text:style-name="P7"><text:s text:c="2"/>一、營業歲計之會計事務：謂營業預算之實施，及其實施之收支，與因處理收</text:p>
            <text:p text:style-name="P7"><text:s text:c="6"/>支而發生之債權、債務，及計算歲計盈虧與營業損益之會計事務。</text:p>
            <text:p text:style-name="P7"><text:s text:c="2"/>二、營業成本之會計事務：謂計算營業之出品或勞務每單位所費成本之會計事</text:p>
            <text:p text:style-name="P7"><text:s text:c="6"/>務。</text:p>
            <text:p text:style-name="P7"><text:s text:c="2"/>三、營業出納之會計事務：謂營業上之現金、票據、證券之出納、保管、移轉</text:p>
            <text:p text:style-name="P7"><text:s text:c="6"/>之會計事務。</text:p>
            <text:p text:style-name="P7"><text:s text:c="2"/>四、營業財物之會計事務：謂營業上使用及運用之財產增減、保管、移轉之會</text:p>
            <text:p text:style-name="P7"><text:s text:c="6"/>計事務。</text:p>
            <text:p text:style-name="P7"><text:s text:c="2"/>公有事業之會計事務，準用前項之規定。但不為損益之計算。</text:p>
            <text:p text:style-name="P7"><text:s text:c="2"/>有作業行為之各機關，其作業部分之會計事務，得按其性質，分別準用前二項</text:p>
            <text:p text:style-name="P7"><text:s text:c="2"/>之規定。</text:p>
            <text:p text:style-name="P7"><text:s text:c="2"/>公務機關附帶為事業或營業之行為而別有一部分之組織者，其組織為作業組織</text:p>
            <text:p text:style-name="P7"><text:s text:c="2"/>；公有事業或公有營業機關，於其本業外，附帶為他種事業或營業之行為而別</text:p>
            <text:p text:style-name="P7"><text:s text:c="2"/>有一部分之組織者，其組織亦得視為作業組織。</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 table:style-name="表格9">
              <table:table-column table:style-name="表格9.A"/>
              <table:table-column table:style-name="表格9.B"/>
              <table:table-row table:style-name="表格9.1">
                <table:table-cell table:style-name="表格9.A1" office:value-type="string">
                  <text:p text:style-name="Standard"><text:span text:style-name="T1">第八條（統制會計）　　 </text:span><text:span text:style-name="T3">  </text:span></text:p>
                </table:table-cell>
                <table:table-cell table:style-name="表格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對於所有前三條之會計事務，均應分別種類，綜合彙編，作為統制會計</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 table:style-name="表格10">
              <table:table-column table:style-name="表格10.A"/>
              <table:table-column table:style-name="表格10.B"/>
              <table:table-row table:style-name="表格10.1">
                <table:table-cell table:style-name="表格10.A1" office:value-type="string">
                  <text:p text:style-name="Standard"><text:span text:style-name="T1">第九條（政府會計組織）　　 </text:span><text:span text:style-name="T3">  </text:span></text:p>
                </table:table-cell>
                <table:table-cell table:style-name="表格1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會計之組織為左列五種：</text:p>
            <text:p text:style-name="P7"><text:s text:c="2"/>一、總會計。</text:p>
            <text:p text:style-name="P7"><text:s text:c="2"/>二、單位會計。</text:p>
            <text:p text:style-name="P7"><text:s text:c="2"/>三、分會計。</text:p>
            <text:p text:style-name="P7"><text:s text:c="2"/>四、附屬單位會計。</text:p>
            <text:p text:style-name="P7"><text:s text:c="2"/>五、附屬單位會計之分會計。</text:p>
            <text:p text:style-name="P7"><text:s text:c="2"/>前項各款會計，均應用複式簿記。但第三款、第五款分會計之事務簡單者，不</text:p>
            <text:p text:style-name="P7"><text:s text:c="2"/>在此限。</text:p>
            <text:p text:style-name="P7"><text:s text:c="2"/>第一項各款會計之帳務處理，得視事實需要，呈請上級主計機關核准後，集中</text:p>
            <text:p text:style-name="P7"><text:s text:c="2"/>辦理。</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 table:style-name="表格11">
              <table:table-column table:style-name="表格11.A"/>
              <table:table-column table:style-name="表格11.B"/>
              <table:table-row table:style-name="表格11.1">
                <table:table-cell table:style-name="表格11.A1" office:value-type="string">
                  <text:p text:style-name="Standard"><text:span text:style-name="T1">第十條（總會計）　　 </text:span><text:span text:style-name="T3">  </text:span></text:p>
                </table:table-cell>
                <table:table-cell table:style-name="表格11.A1" office:value-type="string">
                  <text:p text:style-name="P5"><text:span text:style-name="T1">[</text:span><text:a xlink:type="simple" xlink:href="http://law.dgbas.gov.tw/Law_RelatedS.php?LawID=B0202001&amp;LawNO=10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中央、直轄市、縣（市）、鄉（鎮、市）之會計，各為一總會計。</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2" table:style-name="表格12">
              <table:table-column table:style-name="表格12.A"/>
              <table:table-column table:style-name="表格12.B"/>
              <table:table-row table:style-name="表格12.1">
                <table:table-cell table:style-name="表格12.A1" office:value-type="string">
                  <text:p text:style-name="Standard"><text:span text:style-name="T1">第十一條（單位會計）　　 </text:span><text:span text:style-name="T3">  </text:span></text:p>
                </table:table-cell>
                <table:table-cell table:style-name="表格1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左列各款會計，為單位會計：</text:p>
            <text:p text:style-name="P7"><text:s text:c="2"/>一、在總預算有法定預算之機關單位之會計。</text:p>
            <text:p text:style-name="P7"><text:s text:c="2"/>二、在總預算不依機關劃分而有法定預算之特種基金之會計。</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3" table:style-name="表格13">
              <table:table-column table:style-name="表格13.A"/>
              <table:table-column table:style-name="表格13.B"/>
              <table:table-row table:style-name="表格13.1">
                <table:table-cell table:style-name="表格13.A1" office:value-type="string">
                  <text:p text:style-name="Standard"><text:span text:style-name="T1">第十二條（分會計）　　 </text:span><text:span text:style-name="T3">  </text:span></text:p>
                </table:table-cell>
                <table:table-cell table:style-name="表格1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ext:soft-page-break/>
        <table:table-row table:style-name="表格1.1">
          <table:table-cell table:style-name="表格1.A3" office:value-type="string">
            <text:p text:style-name="P3"/>
          </table:table-cell>
          <table:table-cell table:style-name="表格1.B3" office:value-type="string">
            <text:p text:style-name="P7"><text:s text:c="2"/>單位會計下之會計，除附屬單位會計外，為分會計，並冠以機關名稱。</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4" table:style-name="表格14">
              <table:table-column table:style-name="表格14.A"/>
              <table:table-column table:style-name="表格14.B"/>
              <table:table-row table:style-name="表格14.1">
                <table:table-cell table:style-name="表格14.A1" office:value-type="string">
                  <text:p text:style-name="Standard"><text:span text:style-name="T1">第十三條（附屬單位會計）　　 </text:span><text:span text:style-name="T3">  </text:span></text:p>
                </table:table-cell>
                <table:table-cell table:style-name="表格1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左列各款會計，為附屬單位會計：</text:p>
            <text:p text:style-name="P7"><text:s text:c="2"/>一、政府或其所屬機關附屬之營業機關、事業機關或作業組織之會計。</text:p>
            <text:p text:style-name="P7"><text:s text:c="2"/>二、各機關附屬之特種基金，以歲入、歲出之一部編入總預算之會計。</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5" table:style-name="表格15">
              <table:table-column table:style-name="表格15.A"/>
              <table:table-column table:style-name="表格15.B"/>
              <table:table-row table:style-name="表格15.1">
                <table:table-cell table:style-name="表格15.A1" office:value-type="string">
                  <text:p text:style-name="Standard"><text:span text:style-name="T1">第十四條（附屬單位分會計）　　 </text:span><text:span text:style-name="T3">  </text:span></text:p>
                </table:table-cell>
                <table:table-cell table:style-name="表格1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附屬單位會計下之會計，為附屬單位會計之分會計，並冠以機關之名稱。</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6" table:style-name="表格16">
              <table:table-column table:style-name="表格16.A"/>
              <table:table-column table:style-name="表格16.B"/>
              <table:table-row table:style-name="表格16.1">
                <table:table-cell table:style-name="表格16.A1" office:value-type="string">
                  <text:p text:style-name="Standard"><text:span text:style-name="T1">第十五條（會計年度）　　 </text:span><text:span text:style-name="T3">  </text:span></text:p>
                </table:table-cell>
                <table:table-cell table:style-name="表格1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年度之開始及終了，依預算法之所定。</text:p>
            <text:p text:style-name="P7"><text:s text:c="2"/>會計年度之分季，自年度開始之日起，每三個月為一季。</text:p>
            <text:p text:style-name="P7"><text:s text:c="2"/>會計年度之分月，依國曆之所定。</text:p>
            <text:p text:style-name="P7"><text:s text:c="2"/>各月之分旬，以一日至十日為上旬，十一日至二十日為中旬，二十一日至月之</text:p>
            <text:p text:style-name="P7"><text:s text:c="2"/>末日為下旬。</text:p>
            <text:p text:style-name="P7"><text:s text:c="2"/>各月之分為五日期間者，自一日起，每五日為一期，其最後一期為二十六日至</text:p>
            <text:p text:style-name="P7"><text:s text:c="2"/>月之末日。</text:p>
            <text:p text:style-name="P7"><text:s text:c="2"/>期間不以會計年度或國曆月份之始日起算者，或月份非連續計算者，其計算依</text:p>
            <text:p text:style-name="P7"><text:s text:c="2"/>民法第一百二十一條至第一百二十三條之所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7" table:style-name="表格17">
              <table:table-column table:style-name="表格17.A"/>
              <table:table-column table:style-name="表格17.B"/>
              <table:table-row table:style-name="表格17.1">
                <table:table-cell table:style-name="表格17.A1" office:value-type="string">
                  <text:p text:style-name="Standard"><text:span text:style-name="T1">第十六條（記帳本位幣）　　 </text:span><text:span text:style-name="T3">  </text:span></text:p>
                </table:table-cell>
                <table:table-cell table:style-name="表格17.A1" office:value-type="string">
                  <text:p text:style-name="P5"><text:span text:style-name="T1">[</text:span><text:a xlink:type="simple" xlink:href="http://law.dgbas.gov.tw/Law_RelatedS.php?LawID=B0202001&amp;LawNO=16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會計應以國幣或預算所定之貨幣為記帳本位幣；其以不合本位幣之本國或</text:p>
            <text:p text:style-name="P7"><text:s text:c="2"/>外國貨幣記帳者，應折合本位幣記入主要之帳簿。記帳時，除為乘除計算外，</text:p>
            <text:p text:style-name="P7"><text:s text:c="2"/>小數至分位為止，釐位四捨五入。</text:p>
            <text:p text:style-name="P7"><text:s text:c="2"/>前項規定，如有特殊情形者，得擬定處理辦法，經各該政府主計機關核定施行</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1" table:number-columns-spanned="4" office:value-type="string">
            <text:p text:style-name="P2">      第二章   會計制度 </text:p>
          </table:table-cell>
          <table:covered-table-cell/>
          <table:covered-table-cell/>
          <table:covered-table-cell/>
        </table:table-row>
        <table:table-row table:style-name="表格1.1">
          <table:table-cell table:style-name="表格1.A2" table:number-columns-spanned="2" office:value-type="string">
            <table:table table:name="表格18" table:style-name="表格18">
              <table:table-column table:style-name="表格18.A"/>
              <table:table-column table:style-name="表格18.B"/>
              <table:table-row table:style-name="表格18.1">
                <table:table-cell table:style-name="表格18.A1" office:value-type="string">
                  <text:p text:style-name="Standard"><text:span text:style-name="T1">第十七條（會計制度之設計原則）　　 </text:span><text:span text:style-name="T3">  </text:span></text:p>
                </table:table-cell>
                <table:table-cell table:style-name="表格18.A1" office:value-type="string">
                  <text:p text:style-name="P5"><text:span text:style-name="T1">[</text:span><text:a xlink:type="simple" xlink:href="http://law.dgbas.gov.tw/Law_RelatedS.php?LawID=B0202001&amp;LawNO=17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制度之設計，應依會計事務之性質、業務實際情形及其將來之發展，先將</text:p>
            <text:p text:style-name="P7"><text:s text:c="2"/>所需要之會計報告決定後，據以訂定應設立之會計科目、簿籍、報表及應有之</text:p>
            <text:p text:style-name="P7"><text:s text:c="2"/>會計憑證。</text:p>
            <text:p text:style-name="P7"><text:s text:c="2"/>凡性質相同或類似之機關或基金，其會計制度應為一致之規定。政府會計基礎</text:p>
            <text:p text:style-name="P7"><text:s text:c="2"/>，除公庫出納、會計外，應採用權責發生制。</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9" table:style-name="表格19">
              <table:table-column table:style-name="表格19.A"/>
              <table:table-column table:style-name="表格19.B"/>
              <table:table-row table:style-name="表格19.1">
                <table:table-cell table:style-name="表格19.A1" office:value-type="string">
                  <text:p text:style-name="Standard"><text:span text:style-name="T1">第十八條（會計制度之設計、核定）　　 </text:span><text:span text:style-name="T3">  </text:span></text:p>
                </table:table-cell>
                <table:table-cell table:style-name="表格1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中央總會計制度之設計、核定，由中央主計機關為之。</text:p>
            <text:p text:style-name="P7"><text:s text:c="2"/>地方政府之總會計制度及各種會計制度之一致規定，由各該政府之主計機關設</text:p>
            <text:p text:style-name="P7"><text:s text:c="2"/>計，呈經上級主計機關核定頒行。</text:p>
            <text:p text:style-name="P7"><text:s text:c="2"/>各機關之會計制度，由各該機關之會計機構設計，簽報所在機關長官後，呈請</text:p>
            <text:p text:style-name="P7"><text:s text:c="2"/>各該政府之主計機關核定頒行。</text:p>
            <text:p text:style-name="P7"><text:s text:c="2"/>前項設計，應經各關係機關及該管審計機關會商後始得核定；修正時亦同。</text:p>
            <text:p text:style-name="P7"><text:s text:c="2"/>各種會計制度之釋例，與會計事務處理之一致規定，由各該會計制度之頒行機</text:p>
            <text:p text:style-name="P7"><text:s text:c="2"/>關核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0" table:style-name="表格20">
              <table:table-column table:style-name="表格20.A"/>
              <table:table-column table:style-name="表格20.B"/>
              <table:table-row table:style-name="表格20.1">
                <table:table-cell table:style-name="表格20.A1" office:value-type="string">
                  <text:p text:style-name="Standard"><text:span text:style-name="T1">第十九條（會計制度內容）　　 </text:span><text:span text:style-name="T3">  </text:span></text:p>
                </table:table-cell>
                <table:table-cell table:style-name="表格2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前二條之設計，應明定左列各事項：</text:p>
            <text:p text:style-name="P7"><text:s text:c="2"/>一、各會計制度應實施之機關範圍。</text:p>
            <text:p text:style-name="P7"><text:s text:c="2"/>二、會計報告之種類及其書表格式。</text:p>
            <text:p text:style-name="P7"><text:s text:c="2"/>三、會計科目之分類及其編號。</text:p>
            <text:p text:style-name="P7"><text:s text:c="2"/>四、會計簿籍之種類及其格式。</text:p>
            <text:p text:style-name="P7"><text:soft-page-break/><text:s text:c="2"/>五、會計憑證之種類及其格式。</text:p>
            <text:p text:style-name="P7"><text:s text:c="2"/>六、會計事務之處理程序。</text:p>
            <text:p text:style-name="P7"><text:s text:c="2"/>七、內部審核之處理程序。</text:p>
            <text:p text:style-name="P7"><text:s text:c="2"/>八、其他應行規定之事項。</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1" table:style-name="表格21">
              <table:table-column table:style-name="表格21.A"/>
              <table:table-column table:style-name="表格21.B"/>
              <table:table-row table:style-name="表格21.1">
                <table:table-cell table:style-name="表格21.A1" office:value-type="string">
                  <text:p text:style-name="Standard"><text:span text:style-name="T1">第二十條（法制準據）　　 </text:span><text:span text:style-name="T3">  </text:span></text:p>
                </table:table-cell>
                <table:table-cell table:style-name="表格2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會計制度，不得與本法及預算、決算、審計、國庫、統計等法牴觸；單位會</text:p>
            <text:p text:style-name="P7"><text:s text:c="2"/>計及分會計之會計制度，不得與其總會計之會計制度抵觸；附屬單位會計及其</text:p>
            <text:p text:style-name="P7"><text:s text:c="2"/>分會計之會計制度，不得與該管單位會計或分會計之會計制度牴觸。</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2" table:style-name="表格22">
              <table:table-column table:style-name="表格22.A"/>
              <table:table-column table:style-name="表格22.B"/>
              <table:table-row table:style-name="表格22.1">
                <table:table-cell table:style-name="表格22.A1" office:value-type="string">
                  <text:p text:style-name="Standard"><text:span text:style-name="T1">第二十一條（會計報告之編製）　　 </text:span><text:span text:style-name="T3">  </text:span></text:p>
                </table:table-cell>
                <table:table-cell table:style-name="表格2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報告應劃分會計年度，按左列需要，編製各種定期與不定期之報告，</text:p>
            <text:p text:style-name="P7"><text:s text:c="2"/>並得兼用統計與數理方法，為適當之分析、解釋或預測：</text:p>
            <text:p text:style-name="P7"><text:s text:c="2"/>一、對外報告，應按行政、監察、立法之需要，及人民所須明瞭之會計事實編</text:p>
            <text:p text:style-name="P7"><text:s text:c="6"/>製之。</text:p>
            <text:p text:style-name="P7"><text:s text:c="2"/>二、對內報告，應按預算執行情形、業務進度及管理控制與決策之需要編製之</text:p>
            <text:p text:style-name="P7"><text:s text:c="6"/>。</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3" table:style-name="表格23">
              <table:table-column table:style-name="表格23.A"/>
              <table:table-column table:style-name="表格23.B"/>
              <table:table-row table:style-name="表格23.1">
                <table:table-cell table:style-name="表格23.A1" office:value-type="string">
                  <text:p text:style-name="Standard"><text:span text:style-name="T1">第二十二條（會計報告分類）　　 </text:span><text:span text:style-name="T3">  </text:span></text:p>
                </table:table-cell>
                <table:table-cell table:style-name="表格2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報告分左列二類：</text:p>
            <text:p text:style-name="P7"><text:s text:c="2"/>一、靜態之會計報告：表示一定日期之財務狀況。</text:p>
            <text:p text:style-name="P7"><text:s text:c="2"/>二、動態之會計報告：表示一定期間內之財務變動經過情形。</text:p>
            <text:p text:style-name="P7"><text:s text:c="2"/>前項靜態、動態報告各表，遇有比較之必要時，得分別編造比較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4" table:style-name="表格24">
              <table:table-column table:style-name="表格24.A"/>
              <table:table-column table:style-name="表格24.B"/>
              <table:table-row table:style-name="表格24.1">
                <table:table-cell table:style-name="表格24.A1" office:value-type="string">
                  <text:p text:style-name="Standard"><text:span text:style-name="T1">第二十三條（會計報告內容）　　 </text:span><text:span text:style-name="T3">  </text:span></text:p>
                </table:table-cell>
                <table:table-cell table:style-name="表格2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單位會計及附屬單位會計之靜態與動態報告，依充分表達原則，及第五條至</text:p>
            <text:p text:style-name="P7"><text:s text:c="2"/>第七條所列之會計事務，各於其會計制度內訂定之。</text:p>
            <text:p text:style-name="P7"><text:s text:c="2"/>靜態報告應按其事實，分別編造左列各表：</text:p>
            <text:p text:style-name="P7"><text:s text:c="2"/>一、平衡表。</text:p>
            <text:p text:style-name="P7"><text:s text:c="2"/>二、現金結存表。</text:p>
            <text:p text:style-name="P7"><text:s text:c="2"/>三、票據結存表。</text:p>
            <text:p text:style-name="P7"><text:s text:c="2"/>四、證券結存表。</text:p>
            <text:p text:style-name="P7"><text:s text:c="2"/>五、票照等憑證結存表。</text:p>
            <text:p text:style-name="P7"><text:s text:c="2"/>六、徵課物結存表。</text:p>
            <text:p text:style-name="P7"><text:s text:c="2"/>七、公債現額表。</text:p>
            <text:p text:style-name="P7"><text:s text:c="2"/>八、財物或特種財物目錄。</text:p>
            <text:p text:style-name="P7"><text:s text:c="2"/>九、固定負債目錄。</text:p>
            <text:p text:style-name="P7"><text:s text:c="2"/>動態報告應按其事實，分別編造左列各表：</text:p>
            <text:p text:style-name="P7"><text:s text:c="2"/>一、歲入或經費累計表。</text:p>
            <text:p text:style-name="P7"><text:s text:c="2"/>二、現金出納表。</text:p>
            <text:p text:style-name="P7"><text:s text:c="2"/>三、票據出納表。</text:p>
            <text:p text:style-name="P7"><text:s text:c="2"/>四、證券出納表。</text:p>
            <text:p text:style-name="P7"><text:s text:c="2"/>五、票照等憑證出納表。</text:p>
            <text:p text:style-name="P7"><text:s text:c="2"/>六、徵課物出納表。</text:p>
            <text:p text:style-name="P7"><text:s text:c="2"/>七、公債發行表及公債還本付息表。</text:p>
            <text:p text:style-name="P7"><text:s text:c="2"/>八、財物或特種財物增減表。</text:p>
            <text:p text:style-name="P7"><text:s text:c="2"/>九、固定負債增減表。</text:p>
            <text:p text:style-name="P7"><text:s text:c="2"/>十、成本計算表。</text:p>
            <text:p text:style-name="P7"><text:s text:c="2"/>十一、損益計算表。</text:p>
            <text:p text:style-name="P7"><text:s text:c="2"/>十二、資金運用表。</text:p>
            <text:p text:style-name="P7"><text:s text:c="2"/>十三、盈虧撥補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5" table:style-name="表格25">
              <table:table-column table:style-name="表格25.A"/>
              <table:table-column table:style-name="表格25.B"/>
              <table:table-row table:style-name="表格25.1">
                <table:table-cell table:style-name="表格25.A1" office:value-type="string">
                  <text:p text:style-name="Standard"><text:span text:style-name="T1">第二十四條（非常事件之會計報告）　　 </text:span><text:span text:style-name="T3">  </text:span></text:p>
                </table:table-cell>
                <table:table-cell table:style-name="表格2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ext:soft-page-break/>
        <table:table-row table:style-name="表格1.1">
          <table:table-cell table:style-name="表格1.A3" office:value-type="string">
            <text:p text:style-name="P3"/>
          </table:table-cell>
          <table:table-cell table:style-name="表格1.B3" office:value-type="string">
            <text:p text:style-name="P7"><text:s text:c="2"/>非常事件所應編造之會計報告各表，由主計機關按事實之需要，參酌前條之規</text:p>
            <text:p text:style-name="P7"><text:s text:c="2"/>定分別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6" table:style-name="表格26">
              <table:table-column table:style-name="表格26.A"/>
              <table:table-column table:style-name="表格26.B"/>
              <table:table-row table:style-name="表格26.1">
                <table:table-cell table:style-name="表格26.A1" office:value-type="string">
                  <text:p text:style-name="Standard"><text:span text:style-name="T1">第二十五條（會計報告各表之編造）　　 </text:span><text:span text:style-name="T3">  </text:span></text:p>
                </table:table-cell>
                <table:table-cell table:style-name="表格2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單位會計所需編製之會計報告各表，應按基金別編造之。但為簡明計，得按</text:p>
            <text:p text:style-name="P7"><text:s text:c="2"/>基金別分欄綜合編造。</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7" table:style-name="表格27">
              <table:table-column table:style-name="表格27.A"/>
              <table:table-column table:style-name="表格27.B"/>
              <table:table-row table:style-name="表格27.1">
                <table:table-cell table:style-name="表格27.A1" office:value-type="string">
                  <text:p text:style-name="Standard"><text:span text:style-name="T1">第二十六條（分會計報告）　　 </text:span><text:span text:style-name="T3">  </text:span></text:p>
                </table:table-cell>
                <table:table-cell table:style-name="表格2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分會計應編造之靜態與動態報告，應就其本身及其隸屬單位會計或附屬單位會</text:p>
            <text:p text:style-name="P7"><text:s text:c="2"/>計之需要，於其會計制度內訂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8" table:style-name="表格28">
              <table:table-column table:style-name="表格28.A"/>
              <table:table-column table:style-name="表格28.B"/>
              <table:table-row table:style-name="表格28.1">
                <table:table-cell table:style-name="表格28.A1" office:value-type="string">
                  <text:p text:style-name="Standard"><text:span text:style-name="T1">第二十七條（會計報告及各表減少或合併編製）　　 </text:span><text:span text:style-name="T3">  </text:span></text:p>
                </table:table-cell>
                <table:table-cell table:style-name="表格2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第二十二條至第二十五條之報告及各表，得由各該政府主計機關，會同其單位</text:p>
            <text:p text:style-name="P7"><text:s text:c="2"/>會計機關或附屬單位會計機關之主管長官及其主辦會計人員，按事實之需要，</text:p>
            <text:p text:style-name="P7"><text:s text:c="2"/>酌量減少或合併編製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29" table:style-name="表格29">
              <table:table-column table:style-name="表格29.A"/>
              <table:table-column table:style-name="表格29.B"/>
              <table:table-row table:style-name="表格29.1">
                <table:table-cell table:style-name="表格29.A1" office:value-type="string">
                  <text:p text:style-name="Standard"><text:span text:style-name="T1">第二十八條（總會計報告）　　 </text:span><text:span text:style-name="T3">  </text:span></text:p>
                </table:table-cell>
                <table:table-cell table:style-name="表格2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之總會計，應為第二十一條至第二十三條綜合之報告。但依第九條第三項</text:p>
            <text:p text:style-name="P7"><text:s text:c="2"/>集中辦理者，得就其會計紀錄產生會計報告。</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0" table:style-name="表格30">
              <table:table-column table:style-name="表格30.A"/>
              <table:table-column table:style-name="表格30.B"/>
              <table:table-row table:style-name="表格30.1">
                <table:table-cell table:style-name="表格30.A1" office:value-type="string">
                  <text:p text:style-name="Standard"><text:span text:style-name="T1">第二十九條（財物及固定負債之處理）　　 </text:span><text:span text:style-name="T3">  </text:span></text:p>
                </table:table-cell>
                <table:table-cell table:style-name="表格3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之財物及固定負債，除列入歲入之財物及彌補預算虧絀之固定負債外，應</text:p>
            <text:p text:style-name="P7"><text:s text:c="2"/>分別列表或編目錄，不得列入平衡表。但營業基金、事業基金及其他特種基金</text:p>
            <text:p text:style-name="P7"><text:s text:c="2"/>之財物及固定負債為其基金本身之一部分時，應列入其平衡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1" table:style-name="表格31">
              <table:table-column table:style-name="表格31.A"/>
              <table:table-column table:style-name="表格31.B"/>
              <table:table-row table:style-name="表格31.1">
                <table:table-cell table:style-name="表格31.A1" office:value-type="string">
                  <text:p text:style-name="Standard"><text:span text:style-name="T1">第三十條（會計報告表應根據紀錄編造）　　 </text:span><text:span text:style-name="T3">  </text:span></text:p>
                </table:table-cell>
                <table:table-cell table:style-name="表格3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報告表，應根據會計紀錄編造，並使便於核對。</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2" table:style-name="表格32">
              <table:table-column table:style-name="表格32.A"/>
              <table:table-column table:style-name="表格32.B"/>
              <table:table-row table:style-name="表格32.1">
                <table:table-cell table:style-name="表格32.A1" office:value-type="string">
                  <text:p text:style-name="Standard"><text:span text:style-name="T1">第三十一條（差額解釋表）　　 </text:span><text:span text:style-name="T3">  </text:span></text:p>
                </table:table-cell>
                <table:table-cell table:style-name="表格3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非政府機關代理政府事務者，其報告與會計人員之報告發生差額時，應由會計</text:p>
            <text:p text:style-name="P7"><text:s text:c="2"/>人員加編差額解釋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3" table:style-name="表格33">
              <table:table-column table:style-name="表格33.A"/>
              <table:table-column table:style-name="表格33.B"/>
              <table:table-row table:style-name="表格33.1">
                <table:table-cell table:style-name="表格33.A1" office:value-type="string">
                  <text:p text:style-name="Standard"><text:span text:style-name="T1">第三十二條（會計報告編送期限）　　 </text:span><text:span text:style-name="T3">  </text:span></text:p>
                </table:table-cell>
                <table:table-cell table:style-name="表格3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單位會計機關及各附屬單位會計機關報告之編送，應依左列期限：</text:p>
            <text:p text:style-name="P7"><text:s text:c="2"/>一、日報於次日內送出。</text:p>
            <text:p text:style-name="P7"><text:s text:c="2"/>二、五日報於期間經過後二日內送出。</text:p>
            <text:p text:style-name="P7"><text:s text:c="2"/>三、週報、旬報於期間經過後三日內送出。</text:p>
            <text:p text:style-name="P7"><text:s text:c="2"/>四、月報、季報於期間經過後十五日內送出。但法令另定期限者，依其期限。</text:p>
            <text:p text:style-name="P7"><text:s text:c="2"/>五、半年度報告於期間經過後三十日內送出；年度報告，依決算法之規定。</text:p>
            <text:p text:style-name="P7"><text:s text:c="2"/>前項第一款至第四款各報告之編送期限，於分會計及附屬單位會計之分會計適</text:p>
            <text:p text:style-name="P7"><text:s text:c="2"/>用之。</text:p>
            <text:p text:style-name="P7"><text:s text:c="2"/>第一項第五款之報告，應由單位會計或附屬單位會計機關，就其分會計機關整</text:p>
            <text:p text:style-name="P7"><text:s text:c="2"/>理後之報告彙編之；其編送期限，得按各該分會計機關呈送整理報告之期限及</text:p>
            <text:p text:style-name="P7"><text:s text:c="2"/>其郵遞實需期間加算之；採用機器處理會計資料之機關，其會計報告編送期限</text:p>
            <text:p text:style-name="P7"><text:s text:c="2"/>，由該管主計機關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4" table:style-name="表格34">
              <table:table-column table:style-name="表格34.A"/>
              <table:table-column table:style-name="表格34.B"/>
              <table:table-row table:style-name="表格34.1">
                <table:table-cell table:style-name="表格34.A1" office:value-type="string">
                  <text:p text:style-name="Standard"><text:span text:style-name="T1">第三十三條（各類會計報告應列入之事項）　　 </text:span><text:span text:style-name="T3">  </text:span></text:p>
                </table:table-cell>
                <table:table-cell table:style-name="表格3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前條第一項第一款至第四款之報告，其關於各機關本身之部分，在日報應以每</text:p>
            <text:p text:style-name="P7"><text:s text:c="2"/>日辦事完畢時已入帳之會計事項；在五日報、週報、旬報、月報、季報，應以</text:p>
            <text:p text:style-name="P7"><text:s text:c="2"/>各該期間之末日辦事完畢時已入帳之會計事項，分別列入。其關於彙編所屬機</text:p>
            <text:p text:style-name="P7"><text:s text:c="2"/>關之部分，在日報，應以每日辦事完畢時已收到之所屬機關日報內之會計事項</text:p>
            <text:p text:style-name="P7"><text:s text:c="2"/>；在五日報、週報、旬報、月報、季報，應以各該期間之末日辦事完畢時已收</text:p>
            <text:p text:style-name="P7"><text:soft-page-break/><text:s text:c="2"/>到之所屬機關之五日報、週報或旬報，月報、季報內之會計事項，分別列入。</text:p>
            <text:p text:style-name="P7"><text:s text:c="2"/>但月報、季報之採用月結、季結制者，不在此限。</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5" table:style-name="表格35">
              <table:table-column table:style-name="表格35.A"/>
              <table:table-column table:style-name="表格35.B"/>
              <table:table-row table:style-name="表格35.1">
                <table:table-cell table:style-name="表格35.A1" office:value-type="string">
                  <text:p text:style-name="Standard"><text:span text:style-name="T1">第三十四條（會計科目）　　 </text:span><text:span text:style-name="T3">  </text:span></text:p>
                </table:table-cell>
                <table:table-cell table:style-name="表格3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科目，依各種會計報告所應列入之事項定之，其名稱應顯示其事項之</text:p>
            <text:p text:style-name="P7"><text:s text:c="2"/>性質；如其科目性質與預算、決算科目相同者，其名稱應與預算、決算科目之</text:p>
            <text:p text:style-name="P7"><text:s text:c="2"/>名稱相合。</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6" table:style-name="表格36">
              <table:table-column table:style-name="表格36.A"/>
              <table:table-column table:style-name="表格36.B"/>
              <table:table-row table:style-name="表格36.1">
                <table:table-cell table:style-name="表格36.A1" office:value-type="string">
                  <text:p text:style-name="Standard"><text:span text:style-name="T1">第三十五條（統制帳目、隸屬帳目）　　 </text:span><text:span text:style-name="T3">  </text:span></text:p>
                </table:table-cell>
                <table:table-cell table:style-name="表格3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報告總表之會計科目，與其明細表之會計科目，應顯示其統制與隸屬</text:p>
            <text:p text:style-name="P7"><text:s text:c="2"/>之關係，總表會計科目為統制帳目，明細表會計科目為隸屬帳目。</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7" table:style-name="表格37">
              <table:table-column table:style-name="表格37.A"/>
              <table:table-column table:style-name="表格37.B"/>
              <table:table-row table:style-name="表格37.1">
                <table:table-cell table:style-name="表格37.A1" office:value-type="string">
                  <text:p text:style-name="Standard"><text:span text:style-name="T1">第三十六條（會計科目一致原則）　　 </text:span><text:span text:style-name="T3">  </text:span></text:p>
                </table:table-cell>
                <table:table-cell table:style-name="表格3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為便利綜合彙編及比較計，中央政府各機關對於事項相同或性質相同之會計科</text:p>
            <text:p text:style-name="P7"><text:s text:c="2"/>目，應使其一致，對於互有關係之會計科目，應使之相合。</text:p>
            <text:p text:style-name="P7"><text:s text:c="2"/>地方政府對於與中央政府事項相同或性質相同之會計科目，應依中央政府之所</text:p>
            <text:p text:style-name="P7"><text:s text:c="2"/>定；對於互有關係之會計科目，應使合於中央政府之所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8" table:style-name="表格38">
              <table:table-column table:style-name="表格38.A"/>
              <table:table-column table:style-name="表格38.B"/>
              <table:table-row table:style-name="表格38.1">
                <table:table-cell table:style-name="表格38.A1" office:value-type="string">
                  <text:p text:style-name="Standard"><text:span text:style-name="T1">第三十七條（會計科目之訂定）　　 </text:span><text:span text:style-name="T3">  </text:span></text:p>
                </table:table-cell>
                <table:table-cell table:style-name="表格3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科目之訂定，應兼用收付實現事項及權責發生事項，為編定之對象。</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39" table:style-name="表格39">
              <table:table-column table:style-name="表格39.A"/>
              <table:table-column table:style-name="表格39.B"/>
              <table:table-row table:style-name="表格39.1">
                <table:table-cell table:style-name="表格39.A1" office:value-type="string">
                  <text:p text:style-name="Standard"><text:span text:style-name="T1">第三十八條（會計科目應分類編號）　　 </text:span><text:span text:style-name="T3">  </text:span></text:p>
                </table:table-cell>
                <table:table-cell table:style-name="表格3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科目，應依所列入之報告，並各按其科目之性質，分類編號。</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0" table:style-name="表格40">
              <table:table-column table:style-name="表格40.A"/>
              <table:table-column table:style-name="表格40.B"/>
              <table:table-row table:style-name="表格40.1">
                <table:table-cell table:style-name="表格40.A1" office:value-type="string">
                  <text:p text:style-name="Standard"><text:span text:style-name="T1">第三十九條（會計科目變更之禁止）　　 </text:span><text:span text:style-name="T3">  </text:span></text:p>
                </table:table-cell>
                <table:table-cell table:style-name="表格4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科目名稱經規定後，非經各該政府主計機關或其負責主計人員之核定，不</text:p>
            <text:p text:style-name="P7"><text:s text:c="2"/>得變更。</text:p>
            <text:p text:style-name="P7"><text:s text:c="2"/>前項變更會計科目之核定，應通知該管審計機關。</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1" table:style-name="表格41">
              <table:table-column table:style-name="表格41.A"/>
              <table:table-column table:style-name="表格41.B"/>
              <table:table-row table:style-name="表格41.1">
                <table:table-cell table:style-name="表格41.A1" office:value-type="string">
                  <text:p text:style-name="Standard"><text:span text:style-name="T1">第四十條（會計簿籍分類）　　 </text:span><text:span text:style-name="T3">  </text:span></text:p>
                </table:table-cell>
                <table:table-cell table:style-name="表格4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簿籍分左列二類：</text:p>
            <text:p text:style-name="P7"><text:s text:c="2"/>一、帳簿：謂簿籍之紀錄，為供給編造會計報告事實所必需者。</text:p>
            <text:p text:style-name="P7"><text:s text:c="2"/>二、備查簿：謂簿籍之紀錄，不為編造會計報告事實所必需，而僅為便利會計</text:p>
            <text:p text:style-name="P7"><text:s text:c="6"/>事項之查考，或會計事務之處理者。</text:p>
            <text:p text:style-name="P7"><text:s text:c="2"/>會計資料採用機器處理者，其機器貯存體中之紀錄，視為會計簿籍。</text:p>
            <text:p text:style-name="P7"><text:s text:c="2"/>前項機器貯存體中之紀錄，應於處理完畢時，附置總數控制數碼，並另以書面</text:p>
            <text:p text:style-name="P7"><text:s text:c="2"/>標示，由主辦會計人員審核簽名或蓋章。</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2" table:style-name="表格42">
              <table:table-column table:style-name="表格42.A"/>
              <table:table-column table:style-name="表格42.B"/>
              <table:table-row table:style-name="表格42.1">
                <table:table-cell table:style-name="表格42.A1" office:value-type="string">
                  <text:p text:style-name="Standard"><text:span text:style-name="T1">第四十一條（帳簿分類）　　 </text:span><text:span text:style-name="T3">  </text:span></text:p>
                </table:table-cell>
                <table:table-cell table:style-name="表格4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帳簿分左列二類：</text:p>
            <text:p text:style-name="P7"><text:s text:c="2"/>一、序時帳簿：謂以事項發生之時序為主而為紀錄者，其個別名稱謂之簿。</text:p>
            <text:p text:style-name="P7"><text:s text:c="2"/>二、分類帳簿：謂以事項歸屬之會計科目為主而為紀錄者，其個別名稱謂之帳</text:p>
            <text:p text:style-name="P7"><text:s text:c="6"/>。</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3" table:style-name="表格43">
              <table:table-column table:style-name="表格43.A"/>
              <table:table-column table:style-name="表格43.B"/>
              <table:table-row table:style-name="表格43.1">
                <table:table-cell table:style-name="表格43.A1" office:value-type="string">
                  <text:p text:style-name="Standard"><text:span text:style-name="T1">第四十二條（序時帳簿、分類帳簿專欄）　　 </text:span><text:span text:style-name="T3">  </text:span></text:p>
                </table:table-cell>
                <table:table-cell table:style-name="表格4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序時帳簿及分類帳簿，均得就事實上之需要及便利，設立專欄。</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4" table:style-name="表格44">
              <table:table-column table:style-name="表格44.A"/>
              <table:table-column table:style-name="表格44.B"/>
              <table:table-row table:style-name="表格44.1">
                <table:table-cell table:style-name="表格44.A1" office:value-type="string">
                  <text:p text:style-name="Standard"><text:span text:style-name="T1">第四十三條（序時帳簿種類）　　 </text:span><text:span text:style-name="T3">  </text:span></text:p>
                </table:table-cell>
                <table:table-cell table:style-name="表格4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序時帳簿分左列二種：</text:p>
            <text:p text:style-name="P7"><text:s text:c="2"/>一、普通序時帳簿：謂對於一切事項為序時登記，或並對於第二款帳項之結數</text:p>
            <text:p text:style-name="P7"><text:s text:c="6"/>為序時登記而設者，如分錄日記帳簿。</text:p>
            <text:p text:style-name="P7"><text:s text:c="2"/>二、特種序時帳簿：謂對於特種事項為序時登記而設者，如歲入收支登記簿、</text:p>
            <text:p text:style-name="P7"><text:soft-page-break/><text:s text:c="6"/>經費收支登記簿、現金出納登記簿及其他關於特種事項之登記簿。</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5" table:style-name="表格45">
              <table:table-column table:style-name="表格45.A"/>
              <table:table-column table:style-name="表格45.B"/>
              <table:table-row table:style-name="表格45.1">
                <table:table-cell table:style-name="表格45.A1" office:value-type="string">
                  <text:p text:style-name="Standard"><text:span text:style-name="T1">第四十四條（分類帳簿種類）　　 </text:span><text:span text:style-name="T3">  </text:span></text:p>
                </table:table-cell>
                <table:table-cell table:style-name="表格4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分類帳簿分左列二種：</text:p>
            <text:p text:style-name="P7"><text:s text:c="2"/>一、總分類帳簿：謂對於一切事項為總括之分類登記，以編造會計報告總表為</text:p>
            <text:p text:style-name="P7"><text:s text:c="6"/>主要目的而設者。</text:p>
            <text:p text:style-name="P7"><text:s text:c="2"/>二、明細分類帳簿：謂對於特種事項為明細分類或分戶之登記，以編造會計報</text:p>
            <text:p text:style-name="P7"><text:s text:c="6"/>告明細表為主要目的而設者，如歲入明細帳簿、經費明細帳簿、財物明細</text:p>
            <text:p text:style-name="P7"><text:s text:c="6"/>帳簿及其他有關於特種事項之明細帳簿。</text:p>
            <text:p text:style-name="P7"><text:s text:c="2"/>設有明細分類帳簿者，總分類帳簿內應設統制帳目，登記各該明細分類帳之總</text:p>
            <text:p text:style-name="P7"><text:s text:c="2"/>數。但財物明細分類帳簿，除依第二十九條應列入平衡表者外，應另設統制帳</text:p>
            <text:p text:style-name="P7"><text:s text:c="2"/>簿。</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6" table:style-name="表格46">
              <table:table-column table:style-name="表格46.A"/>
              <table:table-column table:style-name="表格46.B"/>
              <table:table-row table:style-name="表格46.1">
                <table:table-cell table:style-name="表格46.A1" office:value-type="string">
                  <text:p text:style-name="Standard"><text:span text:style-name="T1">第四十五條（帳簿之合併編製）　　 </text:span><text:span text:style-name="T3">  </text:span></text:p>
                </table:table-cell>
                <table:table-cell table:style-name="表格4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政府主計機關，對於總會計、單位會計、附屬單位會計及分會計之特種序時帳</text:p>
            <text:p text:style-name="P7"><text:s text:c="2"/>簿及明細分類帳簿，為求簡便計，得酌量合併編製。</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7" table:style-name="表格47">
              <table:table-column table:style-name="表格47.A"/>
              <table:table-column table:style-name="表格47.B"/>
              <table:table-row table:style-name="表格47.1">
                <table:table-cell table:style-name="表格47.A1" office:value-type="string">
                  <text:p text:style-name="Standard"><text:span text:style-name="T1">第四十六條（各類帳簿之設置）　　 </text:span><text:span text:style-name="T3">  </text:span></text:p>
                </table:table-cell>
                <table:table-cell table:style-name="表格4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關於各單位會計或附屬單位會計之帳簿，除應設置普通序時帳簿及總分類帳簿</text:p>
            <text:p text:style-name="P7"><text:s text:c="2"/>外，其特種序時帳簿及明細分類帳簿，應由各該政府主計機關，會同單位會計</text:p>
            <text:p text:style-name="P7"><text:s text:c="2"/>或附屬單位會計機關或基金之主管長官及主辦會計人員，按事實之需要，酌量</text:p>
            <text:p text:style-name="P7"><text:s text:c="2"/>設置之。</text:p>
            <text:p text:style-name="P7"><text:s text:c="2"/>各單位會計或附屬單位會計之備查簿，除主計機關認為應設置者外，各機關或</text:p>
            <text:p text:style-name="P7"><text:s text:c="2"/>基金主管長官及主辦會計人員，亦得按其需要情形，自行設置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8" table:style-name="表格48">
              <table:table-column table:style-name="表格48.A"/>
              <table:table-column table:style-name="表格48.B"/>
              <table:table-row table:style-name="表格48.1">
                <table:table-cell table:style-name="表格48.A1" office:value-type="string">
                  <text:p text:style-name="Standard"><text:span text:style-name="T1">第四十七條（分會計帳簿之準用）　　 </text:span><text:span text:style-name="T3">  </text:span></text:p>
                </table:table-cell>
                <table:table-cell table:style-name="表格4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分會計之會計事務較繁者，其帳簿之種類，準用關於單位會計或附屬單位會</text:p>
            <text:p text:style-name="P7"><text:s text:c="2"/>計之規定；其會計事務較簡者，得僅設序時帳簿及其必需之備查簿。</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49" table:style-name="表格49">
              <table:table-column table:style-name="表格49.A"/>
              <table:table-column table:style-name="表格49.B"/>
              <table:table-row table:style-name="表格49.1">
                <table:table-cell table:style-name="表格49.A1" office:value-type="string">
                  <text:p text:style-name="Standard"><text:span text:style-name="T1">第四十八條（抄送列帳）　　 </text:span><text:span text:style-name="T3">  </text:span></text:p>
                </table:table-cell>
                <table:table-cell table:style-name="表格4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分會計機關，應就其序時帳簿之內容，按時抄送主管之單位會計機關或附屬</text:p>
            <text:p text:style-name="P7"><text:s text:c="2"/>單位會計機關列帳；其會計事務較繁者，得由主管之單位會計機關或附屬單位</text:p>
            <text:p text:style-name="P7"><text:s text:c="2"/>會計機關，商承各該政府主計機關及該管審計機關，使僅就其每期各科目之借</text:p>
            <text:p text:style-name="P7"><text:s text:c="2"/>方、貸方各項總數，抄送主管之單位會計機關或附屬單位會計機關列帳。</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0" table:style-name="表格50">
              <table:table-column table:style-name="表格50.A"/>
              <table:table-column table:style-name="表格50.B"/>
              <table:table-row table:style-name="表格50.1">
                <table:table-cell table:style-name="表格50.A1" office:value-type="string">
                  <text:p text:style-name="Standard"><text:span text:style-name="T1">第四十九條（總會計帳簿、備查簿之設置）　　 </text:span><text:span text:style-name="T3">  </text:span></text:p>
                </table:table-cell>
                <table:table-cell table:style-name="表格5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總會計之帳簿，應就其彙編會計總報告所需之記載設置之；其備查簿就其處理</text:p>
            <text:p text:style-name="P7"><text:s text:c="2"/>事務上之需要設置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1" table:style-name="表格51">
              <table:table-column table:style-name="表格51.A"/>
              <table:table-column table:style-name="表格51.B"/>
              <table:table-row table:style-name="表格51.1">
                <table:table-cell table:style-name="表格51.A1" office:value-type="string">
                  <text:p text:style-name="Standard"><text:span text:style-name="T1">第五十條（特種財物之管理方式）　　 </text:span><text:span text:style-name="T3">  </text:span></text:p>
                </table:table-cell>
                <table:table-cell table:style-name="表格5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管理特種財物機關，關於所管珍貴動產，應備索引、照相、圖樣及其他便於查</text:p>
            <text:p text:style-name="P7"><text:s text:c="2"/>對之暗記紀錄等備查簿；關於所管不動產，應備地圖、圖樣等備查簿；其程式</text:p>
            <text:p text:style-name="P7"><text:s text:c="2"/>由各該政府之主計機關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2" table:style-name="表格52">
              <table:table-column table:style-name="表格52.A"/>
              <table:table-column table:style-name="表格52.B"/>
              <table:table-row table:style-name="表格52.1">
                <table:table-cell table:style-name="表格52.A1" office:value-type="string">
                  <text:p text:style-name="Standard"><text:span text:style-name="T1">第五十一條（會計憑證）　　 </text:span><text:span text:style-name="T3">  </text:span></text:p>
                </table:table-cell>
                <table:table-cell table:style-name="表格5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憑證分左列二類：</text:p>
            <text:p text:style-name="P7"><text:s text:c="2"/>一、原始憑證：謂證明事項經過而為造具記帳憑證所根據之憑證。</text:p>
            <text:p text:style-name="P7"><text:s text:c="2"/>二、記帳憑證：謂證明處理會計事項人員責任，而為記帳所根據之憑證。</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3" table:style-name="表格53">
              <table:table-column table:style-name="表格53.A"/>
              <table:table-column table:style-name="表格53.B"/>
              <table:table-row table:style-name="表格53.1">
                <table:table-cell table:style-name="表格53.A1" office:value-type="string">
                  <text:p text:style-name="Standard"><text:span text:style-name="T1">第五十二條（原始憑證）　　 </text:span><text:span text:style-name="T3">  </text:span></text:p>
                </table:table-cell>
                <table:table-cell table:style-name="表格5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原始憑證為左列各種：</text:p>
            <text:p text:style-name="P7"><text:s text:c="2"/>一、預算書表及預算準備金依法支用與預算科目間經費依法流用之核准命令。</text:p>
            <text:p text:style-name="P7"><text:soft-page-break/><text:s text:c="2"/>二、現金、票據、證券之收付及移轉等書據。</text:p>
            <text:p text:style-name="P7"><text:s text:c="2"/>三、薪俸、工餉、津賠、旅費、卹養金等支給之表單及收據。</text:p>
            <text:p text:style-name="P7"><text:s text:c="2"/>四、財物之購置、修繕；郵電、運輸、印刷、消秏等各項開支發票及收據。</text:p>
            <text:p text:style-name="P7"><text:s text:c="2"/>五、財物之請領、供給、移轉、處置及保管等單據。</text:p>
            <text:p text:style-name="P7"><text:s text:c="2"/>六、買賣、貸借、承攬等契約及其相關之單據。</text:p>
            <text:p text:style-name="P7"><text:s text:c="2"/>七、存匯、兌換及投資等證明單據。</text:p>
            <text:p text:style-name="P7"><text:s text:c="2"/>八、歸公財物、沒收財物、贈與或遺贈之財物目錄及證明書類。</text:p>
            <text:p text:style-name="P7"><text:s text:c="2"/>九、稅賦捐費等之徵課、查定，或其他依法處理之書據、票照之領發，及徵課</text:p>
            <text:p text:style-name="P7"><text:s text:c="6"/>物處理之書據。</text:p>
            <text:p text:style-name="P7"><text:s text:c="2"/>十、罰款、賠款經過之書據。</text:p>
            <text:p text:style-name="P7"><text:s text:c="2"/>十一、公債發行之法令、還本付息之本息票及處理申溢折扣之計算書表。</text:p>
            <text:p text:style-name="P7"><text:s text:c="2"/>十二、成本計算之單據。</text:p>
            <text:p text:style-name="P7"><text:s text:c="2"/>十三、盈虧處理之書據。</text:p>
            <text:p text:style-name="P7"><text:s text:c="2"/>十四、會計報告書表。</text:p>
            <text:p text:style-name="P7"><text:s text:c="2"/>十五、其他可資證明第三條各款事項發生經過之單據或其他書類。</text:p>
            <text:p text:style-name="P7"><text:s text:c="2"/>前項各種憑證之附屬書類，視為各該憑證之一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4" table:style-name="表格54">
              <table:table-column table:style-name="表格54.A"/>
              <table:table-column table:style-name="表格54.B"/>
              <table:table-row table:style-name="表格54.1">
                <table:table-cell table:style-name="表格54.A1" office:value-type="string">
                  <text:p text:style-name="Standard"><text:span text:style-name="T1">第五十三條（記帳憑證）　　 </text:span><text:span text:style-name="T3">  </text:span></text:p>
                </table:table-cell>
                <table:table-cell table:style-name="表格5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記帳憑證為左列三種：</text:p>
            <text:p text:style-name="P7"><text:s text:c="2"/>一、收入傳票。</text:p>
            <text:p text:style-name="P7"><text:s text:c="2"/>二、支出傳票。</text:p>
            <text:p text:style-name="P7"><text:s text:c="2"/>三、轉帳傳票。</text:p>
            <text:p text:style-name="P7"><text:s text:c="2"/>前項各種傳票，應以顏色或其他方法區別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5" table:style-name="表格55">
              <table:table-column table:style-name="表格55.A"/>
              <table:table-column table:style-name="表格55.B"/>
              <table:table-row table:style-name="表格55.1">
                <table:table-cell table:style-name="表格55.A1" office:value-type="string">
                  <text:p text:style-name="Standard"><text:span text:style-name="T1">第五十四條（傳票應載事項）　　 </text:span><text:span text:style-name="T3">  </text:span></text:p>
                </table:table-cell>
                <table:table-cell table:style-name="表格5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傳票應為左列各款之記載：</text:p>
            <text:p text:style-name="P7"><text:s text:c="2"/>一、年、月、日。</text:p>
            <text:p text:style-name="P7"><text:s text:c="2"/>二、會計科目。</text:p>
            <text:p text:style-name="P7"><text:s text:c="2"/>三、事由。</text:p>
            <text:p text:style-name="P7"><text:s text:c="2"/>四、本位幣數目，不以本位幣計數者，其貨幣之種類、數目及折合率。</text:p>
            <text:p text:style-name="P7"><text:s text:c="2"/>五、有關之原始憑證種類、張數及其號數、日期。</text:p>
            <text:p text:style-name="P7"><text:s text:c="2"/>六、傳票號數。</text:p>
            <text:p text:style-name="P7"><text:s text:c="2"/>七、其他備查要點。</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6" table:style-name="表格56">
              <table:table-column table:style-name="表格56.A"/>
              <table:table-column table:style-name="表格56.B"/>
              <table:table-row table:style-name="表格56.1">
                <table:table-cell table:style-name="表格56.A1" office:value-type="string">
                  <text:p text:style-name="Standard"><text:span text:style-name="T1">第五十五條（傳票之簽名蓋章）　　 </text:span><text:span text:style-name="T3">  </text:span></text:p>
                </table:table-cell>
                <table:table-cell table:style-name="表格56.A1" office:value-type="string">
                  <text:p text:style-name="P5"><text:span text:style-name="T1">[</text:span><text:a xlink:type="simple" xlink:href="http://law.dgbas.gov.tw/Law_RelatedS.php?LawID=B0202001&amp;LawNO=55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傳票，非經左列各款人員簽名或蓋章不生效力。但實際上無某款人員者缺</text:p>
            <text:p text:style-name="P7"><text:s text:c="2"/>之：</text:p>
            <text:p text:style-name="P7"><text:s text:c="2"/>一、機關長官或其授權代簽人。</text:p>
            <text:p text:style-name="P7"><text:s text:c="2"/>二、業務之主管或主辦人員。</text:p>
            <text:p text:style-name="P7"><text:s text:c="2"/>三、主辦會計人員或其授權代簽人。</text:p>
            <text:p text:style-name="P7"><text:s text:c="2"/>四、關係現金、票據、證券出納保管移轉之事項時，主辦出納事務人員。</text:p>
            <text:p text:style-name="P7"><text:s text:c="2"/>五、關係財物增減、保管、移轉之事項時，主辦經理事務人員。</text:p>
            <text:p text:style-name="P7"><text:s text:c="2"/>六、製票員。</text:p>
            <text:p text:style-name="P7"><text:s text:c="2"/>七、登記員。</text:p>
            <text:p text:style-name="P7"><text:s text:c="2"/>前項第一款、第二款、第五款人員、已於原始憑證上為負責之表示者，傳票上</text:p>
            <text:p text:style-name="P7"><text:s text:c="2"/>得不簽名或蓋章。</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7" table:style-name="表格57">
              <table:table-column table:style-name="表格57.A"/>
              <table:table-column table:style-name="表格57.B"/>
              <table:table-row table:style-name="表格57.1">
                <table:table-cell table:style-name="表格57.A1" office:value-type="string">
                  <text:p text:style-name="Standard"><text:span text:style-name="T1">第五十六條（免製傳票（一））　　 </text:span><text:span text:style-name="T3">  </text:span></text:p>
                </table:table-cell>
                <table:table-cell table:style-name="表格5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原始憑證，其格式合於記帳憑證之需要者，得用作記帳憑證，免製傳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58" table:style-name="表格58">
              <table:table-column table:style-name="表格58.A"/>
              <table:table-column table:style-name="表格58.B"/>
              <table:table-row table:style-name="表格58.1">
                <table:table-cell table:style-name="表格58.A1" office:value-type="string">
                  <text:p text:style-name="Standard"><text:span text:style-name="T1">第五十七條（免製傳票（二））　　 </text:span><text:span text:style-name="T3">  </text:span></text:p>
                </table:table-cell>
                <table:table-cell table:style-name="表格5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分會計機關之事務簡單者，其原始憑證經機關長官及主辦會計人員簽名或蓋</text:p>
            <text:p text:style-name="P7"><text:soft-page-break/><text:s text:c="2"/>章後，得用作記帳憑證，免製傳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1" table:number-columns-spanned="4" office:value-type="string">
            <text:p text:style-name="P2">      第三章   會計事務程序 </text:p>
          </table:table-cell>
          <table:covered-table-cell/>
          <table:covered-table-cell/>
          <table:covered-table-cell/>
        </table:table-row>
        <table:table-row table:style-name="表格1.1">
          <table:table-cell table:style-name="表格1.A2" table:number-columns-spanned="2" office:value-type="string">
            <table:table table:name="表格59" table:style-name="表格59">
              <table:table-column table:style-name="表格59.A"/>
              <table:table-column table:style-name="表格59.B"/>
              <table:table-row table:style-name="表格59.1">
                <table:table-cell table:style-name="表格59.A1" office:value-type="string">
                  <text:p text:style-name="Standard"><text:span text:style-name="T1">第五十八條（合法記帳）　　 </text:span><text:span text:style-name="T3">  </text:span></text:p>
                </table:table-cell>
                <table:table-cell table:style-name="表格5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非根據合法之原始憑證，不得造具記帳憑證；非根據合法之記帳憑證</text:p>
            <text:p text:style-name="P7"><text:s text:c="2"/>，不得記帳。但整理結算及結算後轉入帳目等事項無原始憑證者，不在此限。</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0" table:style-name="表格60">
              <table:table-column table:style-name="表格60.A"/>
              <table:table-column table:style-name="表格60.B"/>
              <table:table-row table:style-name="表格60.1">
                <table:table-cell table:style-name="表格60.A1" office:value-type="string">
                  <text:p text:style-name="Standard"><text:span text:style-name="T1">第五十九條（記帳憑證）　　 </text:span><text:span text:style-name="T3">  </text:span></text:p>
                </table:table-cell>
                <table:table-cell table:style-name="表格6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大宗財物之增減、保管、移轉，應隨時造具記帳憑證。但零星消費品、材料品</text:p>
            <text:p text:style-name="P7"><text:s text:c="2"/>之付出，得每月分類彙總造具記帳憑證。</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1" table:style-name="表格61">
              <table:table-column table:style-name="表格61.A"/>
              <table:table-column table:style-name="表格61.B"/>
              <table:table-row table:style-name="表格61.1">
                <table:table-cell table:style-name="表格61.A1" office:value-type="string">
                  <text:p text:style-name="Standard"><text:span text:style-name="T1">第六十條（公有營業財物之折舊標準）　　 </text:span><text:span text:style-name="T3">  </text:span></text:p>
                </table:table-cell>
                <table:table-cell table:style-name="表格6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公有營業有永久性財物之折舊，與無永久性財物之盤存消耗，應以成本為標準</text:p>
            <text:p text:style-name="P7"><text:s text:c="2"/>；其成本無可稽考者，以初次入帳時之估價為標準。</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2" table:style-name="表格62">
              <table:table-column table:style-name="表格62.A"/>
              <table:table-column table:style-name="表格62.B"/>
              <table:table-row table:style-name="表格62.1">
                <table:table-cell table:style-name="表格62.A1" office:value-type="string">
                  <text:p text:style-name="Standard"><text:span text:style-name="T1">第六十一條（成本會計事務）　　 </text:span><text:span text:style-name="T3">  </text:span></text:p>
                </table:table-cell>
                <table:table-cell table:style-name="表格6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成本會計事務，對於成本要素，應為詳備之紀錄及精密之計算，分別編造明細</text:p>
            <text:p text:style-name="P7"><text:s text:c="2"/>報告表，並比較分析其增減原因。</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3" table:style-name="表格63">
              <table:table-column table:style-name="表格63.A"/>
              <table:table-column table:style-name="表格63.B"/>
              <table:table-row table:style-name="表格63.1">
                <table:table-cell table:style-name="表格63.A1" office:value-type="string">
                  <text:p text:style-name="Standard"><text:span text:style-name="T1">第六十二條（過帳程序）　　 </text:span><text:span text:style-name="T3">  </text:span></text:p>
                </table:table-cell>
                <table:table-cell table:style-name="表格63.A1" office:value-type="string">
                  <text:p text:style-name="P5"><text:span text:style-name="T1">[</text:span><text:a xlink:type="simple" xlink:href="http://law.dgbas.gov.tw/Law_RelatedS.php?LawID=B0202001&amp;LawNO=62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除本條第二項及第三項之轉帳傳票外，各種傳票於記入序時帳簿時，設有明細</text:p>
            <text:p text:style-name="P6"><text:span text:style-name="T5"><text:s text:c="2"/>分類帳簿者，並應同時記入關係之明細分類帳簿。</text:span></text:p>
            <text:p text:style-name="P7"><text:s text:c="2"/>特種序時帳簿之按期結算，應過入總分類帳簿者，應先以其結數造具轉帳傳票</text:p>
            <text:p text:style-name="P7"><text:s text:c="2"/>，記入普通序時帳簿，始行過帳。但特種序時帳簿僅為現金出納序時帳簿一種</text:p>
            <text:p text:style-name="P7"><text:s text:c="2"/>者，得直接過入總分類帳簿。</text:p>
            <text:p text:style-name="P7"><text:s text:c="2"/>公務財物、特種財物，應就其明細分類帳簿按期結算，以其結數造具轉帳傳票</text:p>
            <text:p text:style-name="P7"><text:s text:c="2"/>，過入另設之統制帳簿。</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4" table:style-name="表格64">
              <table:table-column table:style-name="表格64.A"/>
              <table:table-column table:style-name="表格64.B"/>
              <table:table-row table:style-name="表格64.1">
                <table:table-cell table:style-name="表格64.A1" office:value-type="string">
                  <text:p text:style-name="Standard"><text:span text:style-name="T1">第六十三條（特種序時帳簿之結總時期）　　 </text:span><text:span text:style-name="T3">  </text:span></text:p>
                </table:table-cell>
                <table:table-cell table:style-name="表格6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特種序時帳簿，應於左列時期結總：</text:p>
            <text:p text:style-name="P7"><text:s text:c="2"/>一、每月終了時，遇事實上有需要者，得每月、每週、每五日或每日為之，均</text:p>
            <text:p text:style-name="P7"><text:s text:c="6"/>應另為累計之總數。</text:p>
            <text:p text:style-name="P7"><text:s text:c="2"/>二、各種會計事務之主管或主辦人員交代時。</text:p>
            <text:p text:style-name="P7"><text:s text:c="2"/>三、機關或基金結帳時。</text:p>
            <text:p text:style-name="P7"><text:s text:c="2"/>普通序時帳簿，於每月終了時，機關結帳時或主辦會計人員交代時，亦應結總</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5" table:style-name="表格65">
              <table:table-column table:style-name="表格65.A"/>
              <table:table-column table:style-name="表格65.B"/>
              <table:table-row table:style-name="表格65.1">
                <table:table-cell table:style-name="表格65.A1" office:value-type="string">
                  <text:p text:style-name="Standard"><text:span text:style-name="T1">第六十四條（結帳或結算）　　 </text:span><text:span text:style-name="T3">  </text:span></text:p>
                </table:table-cell>
                <table:table-cell table:style-name="表格6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或基金有左列情形之一時，應辦理結帳或結算：</text:p>
            <text:p text:style-name="P7"><text:s text:c="2"/>一、會計年度終了時。</text:p>
            <text:p text:style-name="P7"><text:s text:c="2"/>二、有每月、每季或每半年結算一次之必要者，其每次結算時。</text:p>
            <text:p text:style-name="P7"><text:s text:c="2"/>三、非常事件，除第一款、第二款情形外，其事件終了時。</text:p>
            <text:p text:style-name="P7"><text:s text:c="2"/>四、機關裁撤或基金結束時。</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6" table:style-name="表格66">
              <table:table-column table:style-name="表格66.A"/>
              <table:table-column table:style-name="表格66.B"/>
              <table:table-row table:style-name="表格66.1">
                <table:table-cell table:style-name="表格66.A1" office:value-type="string">
                  <text:p text:style-name="Standard"><text:span text:style-name="T1">第六十五條（應於結帳前整理記錄之事項）　　 </text:span><text:span text:style-name="T3">  </text:span></text:p>
                </table:table-cell>
                <table:table-cell table:style-name="表格66.A1" office:value-type="string">
                  <text:p text:style-name="P5"><text:span text:style-name="T1">[</text:span><text:a xlink:type="simple" xlink:href="http://law.dgbas.gov.tw/Law_RelatedS.php?LawID=B0202001&amp;LawNO=65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分類帳簿之各帳目所有預收、預付、到期未收、到期未付及其他權責已發</text:p>
            <text:p text:style-name="P7"><text:s text:c="2"/>生而帳簿尚未登記之各事項，均應於結帳前先為整理紀錄。</text:p>
            <text:p text:style-name="P7"><text:s text:c="2"/>公有營業之會計事務，除為前項之整理紀錄外，對於呆帳、折舊、耗竭、攤銷</text:p>
            <text:p text:style-name="P7"><text:s text:c="2"/>、及材料、用品、產品等盤存，與內部損益銷轉，或其他應為整理之事項，均</text:p>
            <text:p text:style-name="P7"><text:s text:c="2"/>應為整理紀錄。</text:p>
            <text:p text:style-name="P7"><text:s text:c="2"/>各單位會計或附屬單位會計有所屬分會計者，應俟其所屬分會計之結帳報告到</text:p>
            <text:p text:style-name="P7"><text:s text:c="2"/>達後，再為整理紀錄。但所屬分會計因特殊事故，其結帳報告不能按期到達時</text:p>
            <text:p text:style-name="P7"><text:soft-page-break/><text:s text:c="2"/>，各該單位會計或附屬單位會計得先行整理結帳，加註說明，俟所屬分會計報</text:p>
            <text:p text:style-name="P7"><text:s text:c="2"/>告到達後，再行補作紀錄，整理結帳。</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7" table:style-name="表格67">
              <table:table-column table:style-name="表格67.A"/>
              <table:table-column table:style-name="表格67.B"/>
              <table:table-row table:style-name="表格67.1">
                <table:table-cell table:style-name="表格67.A1" office:value-type="string">
                  <text:p text:style-name="Standard"><text:span text:style-name="T1">第六十六條（餘額之處理）　　 </text:span><text:span text:style-name="T3">  </text:span></text:p>
                </table:table-cell>
                <table:table-cell table:style-name="表格6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帳目整理後，其借方、貸方之餘額，應依左列規定處理之：</text:p>
            <text:p text:style-name="P7"><text:s text:c="2"/>一、公務之會計事務及公有事業之會計事務，各收支帳目之餘額，應分別結入</text:p>
            <text:p text:style-name="P7"><text:s text:c="6"/>歲入預算及經費預算之各種帳目，以計算歲入及經費之餘絀。</text:p>
            <text:p text:style-name="P7"><text:s text:c="2"/>二、公有營業之會計事務，各損益帳目之餘額，應結入總損益之各種帳目，以</text:p>
            <text:p text:style-name="P7"><text:s text:c="6"/>為損益之計算。</text:p>
            <text:p text:style-name="P7"><text:s text:c="2"/>三、前二款會計事務，有關資產、負債性質各帳目之餘額，應轉入下年度或下</text:p>
            <text:p text:style-name="P7"><text:s text:c="6"/>期各該帳目。</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8" table:style-name="表格68">
              <table:table-column table:style-name="表格68.A"/>
              <table:table-column table:style-name="表格68.B"/>
              <table:table-row table:style-name="表格68.1">
                <table:table-cell table:style-name="表格68.A1" office:value-type="string">
                  <text:p text:style-name="Standard"><text:span text:style-name="T1">第六十七條（註銷更正）　　 </text:span><text:span text:style-name="T3">  </text:span></text:p>
                </table:table-cell>
                <table:table-cell table:style-name="表格6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報告、帳簿及重要備查帳或憑證內之記載，繕寫錯誤而當時發現者，應由</text:p>
            <text:p text:style-name="P7"><text:s text:c="2"/>原登記員劃線註銷更正，於更正處簽名或蓋章證明，不得挖補、擦、刮或用藥</text:p>
            <text:p text:style-name="P7"><text:s text:c="2"/>水塗滅。</text:p>
            <text:p text:style-name="P7"><text:s text:c="2"/>前項錯誤，於事後發現，而其錯誤不影響結數者，應由查覺人將情形呈明主辦</text:p>
            <text:p text:style-name="P7"><text:s text:c="2"/>會計人員，由主辦會計人員依前項辦法更正之；其錯誤影響結數者，另製傳票</text:p>
            <text:p text:style-name="P7"><text:s text:c="2"/>更正之。採用機器處理會計資料或貯存體之錯誤，其更正辦法由中央主計機關</text:p>
            <text:p text:style-name="P7"><text:s text:c="2"/>另定之。</text:p>
            <text:p text:style-name="P7"><text:s text:c="2"/>因繕寫錯誤而致公庫受損失者，關係會計人員應負連帶損害賠償責任。</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69" table:style-name="表格69">
              <table:table-column table:style-name="表格69.A"/>
              <table:table-column table:style-name="表格69.B"/>
              <table:table-row table:style-name="表格69.1">
                <table:table-cell table:style-name="表格69.A1" office:value-type="string">
                  <text:p text:style-name="Standard"><text:span text:style-name="T1">第六十八條（空白頁劃線註銷）　　 </text:span><text:span text:style-name="T3">  </text:span></text:p>
                </table:table-cell>
                <table:table-cell table:style-name="表格6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帳簿及重要備查簿內，如有重揭兩頁，致有空白時，將空白頁劃線註銷；如有</text:p>
            <text:p text:style-name="P7"><text:s text:c="2"/>誤空一行或二行，一列或二列者，應將誤空之行列劃線註銷，均應由登記員及</text:p>
            <text:p text:style-name="P7"><text:s text:c="2"/>主辦會計人員簽名或蓋章證明。</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0" table:style-name="表格70">
              <table:table-column table:style-name="表格70.A"/>
              <table:table-column table:style-name="表格70.B"/>
              <table:table-row table:style-name="表格70.1">
                <table:table-cell table:style-name="表格70.A1" office:value-type="string">
                  <text:p text:style-name="Standard"><text:span text:style-name="T1">第六十九條（傳票入帳之彙訂成冊）　　 </text:span><text:span text:style-name="T3">  </text:span></text:p>
                </table:table-cell>
                <table:table-cell table:style-name="表格7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傳票入帳後，應依照類別與日期號數之順序，彙訂成冊，另加封面，並於封</text:p>
            <text:p text:style-name="P7"><text:s text:c="2"/>面詳記起訖之年、月、日、張數及號數，由會計人員保存備核。</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1" table:style-name="表格71">
              <table:table-column table:style-name="表格71.A"/>
              <table:table-column table:style-name="表格71.B"/>
              <table:table-row table:style-name="表格71.1">
                <table:table-cell table:style-name="表格71.A1" office:value-type="string">
                  <text:p text:style-name="Standard"><text:span text:style-name="T1">第七十條（原始憑證之處理（一））　　 </text:span><text:span text:style-name="T3">  </text:span></text:p>
                </table:table-cell>
                <table:table-cell table:style-name="表格71.A1" office:value-type="string">
                  <text:p text:style-name="P5"><text:span text:style-name="T1">[</text:span><text:a xlink:type="simple" xlink:href="http://law.dgbas.gov.tw/Law_RelatedS.php?LawID=B0202001&amp;LawNO=70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原始憑證，除依法送審計機關審核者外，應逐一標註傳票編號，附同傳票，依</text:p>
            <text:p text:style-name="P7"><text:s text:c="2"/>前條規定辦理；其不附入傳票保管者，亦應標註傳票編號，依序黏貼整齊，彙</text:p>
            <text:p text:style-name="P7"><text:s text:c="2"/>訂成冊，另加封面，並於封面詳記起訖之年、月、日頁數及號數，由主辦會計</text:p>
            <text:p text:style-name="P7"><text:s text:c="2"/>人員於兩頁間中縫與每件黏貼邊縫，加蓋騎縫印章，由會計人員保存備核。</text:p>
            <text:p text:style-name="P7"><text:s text:c="2"/>但原始憑證便於分類裝訂成冊者，得免黏貼。依第九條集中處理會計事務者，</text:p>
            <text:p text:style-name="P7"><text:s text:c="2"/>其原始憑證之整理及保管，得由中央主計機關另訂辦法處理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2" table:style-name="表格72">
              <table:table-column table:style-name="表格72.A"/>
              <table:table-column table:style-name="表格72.B"/>
              <table:table-row table:style-name="表格72.1">
                <table:table-cell table:style-name="表格72.A1" office:value-type="string">
                  <text:p text:style-name="Standard"><text:span text:style-name="T1">第七十一條（原始憑證之處理（二））　　 </text:span><text:span text:style-name="T3">  </text:span></text:p>
                </table:table-cell>
                <table:table-cell table:style-name="表格72.A1" office:value-type="string">
                  <text:p text:style-name="P5"><text:span text:style-name="T1">[</text:span><text:a xlink:type="simple" xlink:href="http://law.dgbas.gov.tw/Law_RelatedS.php?LawID=B0202001&amp;LawNO=71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左列各種原始憑證，不適用前條之規定。但仍應於前條冊內註明其保管處所及</text:p>
            <text:p text:style-name="P7"><text:s text:c="2"/>其檔案編號，或其他便於查對之事實：</text:p>
            <text:p text:style-name="P7"><text:s text:c="2"/>一、各種契約。</text:p>
            <text:p text:style-name="P7"><text:s text:c="2"/>二、應另歸檔案之文書及另行訂冊之報告書表。</text:p>
            <text:p text:style-name="P7"><text:s text:c="2"/>三、應留待將來使用之存取或保管現金、票據、證券及財物之憑證。</text:p>
            <text:p text:style-name="P7"><text:s text:c="2"/>四、應轉送其他機關之文件。</text:p>
            <text:p text:style-name="P7"><text:s text:c="2"/>五、其他事實上不能或不應黏貼訂冊之文件。</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3" table:style-name="表格73">
              <table:table-column table:style-name="表格73.A"/>
              <table:table-column table:style-name="表格73.B"/>
              <table:table-row table:style-name="表格73.1">
                <table:table-cell table:style-name="表格73.A1" office:value-type="string">
                  <text:p text:style-name="Standard"><text:span text:style-name="T1">第七十二條（帳簿首頁應載事項）　　 </text:span><text:span text:style-name="T3">  </text:span></text:p>
                </table:table-cell>
                <table:table-cell table:style-name="表格7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帳簿之首頁，應標明機關名稱、帳簿名稱、冊次、頁數、啟用日期，並由</text:p>
            <text:p text:style-name="P7"><text:s text:c="2"/>機關長官及主辦會計人員簽名或蓋章。</text:p>
          </table:table-cell>
          <table:table-cell table:style-name="表格1.C2" office:value-type="string">
            <text:p text:style-name="P1"/>
          </table:table-cell>
          <table:table-cell table:style-name="表格1.D2" office:value-type="string">
            <text:p text:style-name="P1"/>
          </table:table-cell>
        </table:table-row>
        <text:soft-page-break/>
        <table:table-row table:style-name="表格1.1">
          <table:table-cell table:style-name="表格1.A2" table:number-columns-spanned="2" office:value-type="string">
            <table:table table:name="表格74" table:style-name="表格74">
              <table:table-column table:style-name="表格74.A"/>
              <table:table-column table:style-name="表格74.B"/>
              <table:table-row table:style-name="表格74.1">
                <table:table-cell table:style-name="表格74.A1" office:value-type="string">
                  <text:p text:style-name="Standard"><text:span text:style-name="T1">第七十三條（帳簿末頁應載事項）　　 </text:span><text:span text:style-name="T3">  </text:span></text:p>
                </table:table-cell>
                <table:table-cell table:style-name="表格7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帳簿之末頁，應列經管人員一覽表，填明主辦會計人員及記帳、覆核等關</text:p>
            <text:p text:style-name="P7"><text:s text:c="2"/>係人員之姓名、職務與經管日期，並由各本人簽名或蓋章。</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5" table:style-name="表格75">
              <table:table-column table:style-name="表格75.A"/>
              <table:table-column table:style-name="表格75.B"/>
              <table:table-row table:style-name="表格75.1">
                <table:table-cell table:style-name="表格75.A1" office:value-type="string">
                  <text:p text:style-name="Standard"><text:span text:style-name="T1">第七十四條（帳頁編號）　　 </text:span><text:span text:style-name="T3">  </text:span></text:p>
                </table:table-cell>
                <table:table-cell table:style-name="表格7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帳簿之帳頁，均應順序編號，不得撕毀。總分類帳簿及明細分類帳簿，並</text:p>
            <text:p text:style-name="P7"><text:s text:c="2"/>應在帳簿前加一目錄。</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6" table:style-name="表格76">
              <table:table-column table:style-name="表格76.A"/>
              <table:table-column table:style-name="表格76.B"/>
              <table:table-row table:style-name="表格76.1">
                <table:table-cell table:style-name="表格76.A1" office:value-type="string">
                  <text:p text:style-name="Standard"><text:span text:style-name="T1">第七十五條（活頁帳簿之處理）　　 </text:span><text:span text:style-name="T3">  </text:span></text:p>
                </table:table-cell>
                <table:table-cell table:style-name="表格7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活頁帳簿每用一頁，應由主辦會計人員蓋章於該頁之下端；其首頁、末頁適用</text:p>
            <text:p text:style-name="P7"><text:s text:c="2"/>第七十二條、第七十三條之規定。但免填頁數，另置頁數累計表及臨時目錄於</text:p>
            <text:p text:style-name="P7"><text:s text:c="2"/>首頁之後，裝訂時應加封面，並為第七十四條之手續，隨將總頁數填入首頁。</text:p>
            <text:p text:style-name="P7"><text:s text:c="2"/>卡片式之活頁不能裝訂成冊者，應由經管人員裝匣保管。</text:p>
            <text:p text:style-name="P7"><text:s text:c="2"/>除總會計外，序時帳簿與分類帳簿不得同時並用活頁。</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7" table:style-name="表格77">
              <table:table-column table:style-name="表格77.A"/>
              <table:table-column table:style-name="表格77.B"/>
              <table:table-row table:style-name="表格77.1">
                <table:table-cell table:style-name="表格77.A1" office:value-type="string">
                  <text:p text:style-name="Standard"><text:span text:style-name="T1">第七十六條（帳簿更換之限制）　　 </text:span><text:span text:style-name="T3">  </text:span></text:p>
                </table:table-cell>
                <table:table-cell table:style-name="表格7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帳簿，除已用盡者外，在決算期前，不得更換新帳簿；其可長期賡續記載</text:p>
            <text:p text:style-name="P7"><text:s text:c="2"/>者，在決算期後，亦無庸更換。</text:p>
            <text:p text:style-name="P7"><text:s text:c="2"/>更換新帳簿時，應於舊帳簿空白頁上，逐頁註明空白作廢字樣。</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8" table:style-name="表格78">
              <table:table-column table:style-name="表格78.A"/>
              <table:table-column table:style-name="表格78.B"/>
              <table:table-row table:style-name="表格78.1">
                <table:table-cell table:style-name="表格78.A1" office:value-type="string">
                  <text:p text:style-name="Standard"><text:span text:style-name="T1">第七十七條（機器處理會計資料之不受限制事項）　　 </text:span><text:span text:style-name="T3">  </text:span></text:p>
                </table:table-cell>
                <table:table-cell table:style-name="表格7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採用機器處理會計資料者，因機器性能限制，得不適用第六十八條、第七十二</text:p>
            <text:p text:style-name="P7"><text:s text:c="2"/>條至第七十六條之規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79" table:style-name="表格79">
              <table:table-column table:style-name="表格79.A"/>
              <table:table-column table:style-name="表格79.B"/>
              <table:table-row table:style-name="表格79.1">
                <table:table-cell table:style-name="表格79.A1" office:value-type="string">
                  <text:p text:style-name="Standard"><text:span text:style-name="T1">第七十八條（會計簿冊使用完後之收藏）　　 </text:span><text:span text:style-name="T3">  </text:span></text:p>
                </table:table-cell>
                <table:table-cell table:style-name="表格7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使用完畢之會計報告、簿籍、機器處理會計資料之貯存體及裝訂成冊之會計憑</text:p>
            <text:p text:style-name="P7"><text:s text:c="2"/>證，均應分年編號收藏，並製目錄備查。</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0" table:style-name="表格80">
              <table:table-column table:style-name="表格80.A"/>
              <table:table-column table:style-name="表格80.B"/>
              <table:table-row table:style-name="表格80.1">
                <table:table-cell table:style-name="表格80.A1" office:value-type="string">
                  <text:p text:style-name="Standard"><text:span text:style-name="T1">第七十九條（會計報告之簽名蓋章）　　 </text:span><text:span text:style-name="T3">  </text:span></text:p>
                </table:table-cell>
                <table:table-cell table:style-name="表格8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項會計報告，應由機關長官及主辦會計人員簽名或蓋章；其有關各類主管或</text:p>
            <text:p text:style-name="P7"><text:s text:c="2"/>主辦人員之事務者，並應由該事務之主管或主辦人員會同簽名或蓋章。但內部</text:p>
            <text:p text:style-name="P7"><text:s text:c="2"/>使用之會計報告，機關長官免予簽名或蓋章。</text:p>
            <text:p text:style-name="P7"><text:s text:c="2"/>前項會計報告經彙訂成冊者，機關長官及主辦會計人員得僅在封面簽名或蓋章</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1" table:style-name="表格81">
              <table:table-column table:style-name="表格81.A"/>
              <table:table-column table:style-name="表格81.B"/>
              <table:table-row table:style-name="表格81.1">
                <table:table-cell table:style-name="表格81.A1" office:value-type="string">
                  <text:p text:style-name="Standard"><text:span text:style-name="T1">第八十條（以別字號號簽章之禁止）　　 </text:span><text:span text:style-name="T3">  </text:span></text:p>
                </table:table-cell>
                <table:table-cell table:style-name="表格8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報告簿籍及憑證上之簽名或蓋章，不得用別字或別號。</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2" table:style-name="表格82">
              <table:table-column table:style-name="表格82.A"/>
              <table:table-column table:style-name="表格82.B"/>
              <table:table-row table:style-name="表格82.1">
                <table:table-cell table:style-name="表格82.A1" office:value-type="string">
                  <text:p text:style-name="Standard"><text:span text:style-name="T1">第八十一條（報告號數之重編、續編）　　 </text:span><text:span text:style-name="T3">  </text:span></text:p>
                </table:table-cell>
                <table:table-cell table:style-name="表格8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第三十二條第一項第一款至第四款之報告，應各編以順序號數，其號數均應每</text:p>
            <text:p text:style-name="P7"><text:s text:c="2"/>年度重編一次。但在會計年度終了後整理期間內補編之報告，仍續編該終了年</text:p>
            <text:p text:style-name="P7"><text:s text:c="2"/>度之順序號數。</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3" table:style-name="表格83">
              <table:table-column table:style-name="表格83.A"/>
              <table:table-column table:style-name="表格83.B"/>
              <table:table-row table:style-name="表格83.1">
                <table:table-cell table:style-name="表格83.A1" office:value-type="string">
                  <text:p text:style-name="Standard"><text:span text:style-name="T1">第八十二條（公告）　　 </text:span><text:span text:style-name="T3">  </text:span></text:p>
                </table:table-cell>
                <table:table-cell table:style-name="表格83.A1" office:value-type="string">
                  <text:p text:style-name="P5"><text:span text:style-name="T1">[</text:span><text:a xlink:type="simple" xlink:href="http://law.dgbas.gov.tw/Law_RelatedS.php?LawID=B0202001&amp;LawNO=82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總會計年度報告之公告，依決算法之規定。</text:p>
            <text:p text:style-name="P7"><text:s text:c="2"/>各機關會計月報，應由會計人員按月向該機關公告之。但其中應保守秘密之部</text:p>
            <text:p text:style-name="P7"><text:s text:c="2"/>分，得不公告。</text:p>
            <text:p text:style-name="P7"><text:s text:c="2"/>各該機關人員對前項公告有疑義時，得向會計人員查詢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4" table:style-name="表格84">
              <table:table-column table:style-name="表格84.A"/>
              <table:table-column table:style-name="表格84.B"/>
              <table:table-row table:style-name="表格84.1">
                <table:table-cell table:style-name="表格84.A1" office:value-type="string">
                  <text:p text:style-name="Standard"><text:span text:style-name="T1">第八十三條（會計憑證之保存期限及銷毀）　　 </text:span><text:span text:style-name="T3">  </text:span></text:p>
                </table:table-cell>
                <table:table-cell table:style-name="表格84.A1" office:value-type="string">
                  <text:p text:style-name="P5"><text:span text:style-name="T1">[</text:span><text:a xlink:type="simple" xlink:href="http://law.dgbas.gov.tw/Law_RelatedS.php?LawID=B0202001&amp;LawNO=83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憑證，均應自總決算公布或令行日起，至少保存二年；屆滿二年後，</text:p>
            <text:p text:style-name="P7"><text:soft-page-break/><text:s text:c="2"/>除有關債權、債務者外，經該管上級機關與該管審計機關之同意，得予銷毀。</text:p>
            <text:p text:style-name="P7"><text:s text:c="2"/>前項保存期限，如有特殊原因，亦得依上述程序延長或縮短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5" table:style-name="表格85">
              <table:table-column table:style-name="表格85.A"/>
              <table:table-column table:style-name="表格85.B"/>
              <table:table-row table:style-name="表格85.1">
                <table:table-cell table:style-name="表格85.A1" office:value-type="string">
                  <text:p text:style-name="Standard"><text:span text:style-name="T1">第八十四條（會計資料簿冊之保存期限及銷毀）　　 </text:span><text:span text:style-name="T3">  </text:span></text:p>
                </table:table-cell>
                <table:table-cell table:style-name="表格85.A1" office:value-type="string">
                  <text:p text:style-name="P5"><text:span text:style-name="T1">[</text:span><text:a xlink:type="simple" xlink:href="http://law.dgbas.gov.tw/Law_RelatedS.php?LawID=B0202001&amp;LawNO=84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報告、帳簿及重要備查簿，與機器處理會計資料之貯存體暨處理手冊</text:p>
            <text:p text:style-name="P7"><text:s text:c="2"/>，自總決算公布或令行日起，在總會計至少保存二十年；在單位會計、附屬單</text:p>
            <text:p text:style-name="P7"><text:s text:c="2"/>位會計至少保存十年；在分會計、附屬單位會計之分會計至少保存五年。其屆</text:p>
            <text:p text:style-name="P7"><text:s text:c="2"/>滿各該年限者，在總會計經行政長官及審計機關之同意，得移交文獻機關或其</text:p>
            <text:p text:style-name="P7"><text:s text:c="2"/>他相當機關保管之；在單位會計、附屬單位會計及分會計應經該管上級機關與</text:p>
            <text:p text:style-name="P7"><text:s text:c="2"/>該管審計機關之同意，始得銷毀之。但日報、五日報、週報、旬報、月報之保</text:p>
            <text:p text:style-name="P7"><text:s text:c="2"/>存期限，得縮短為三年。</text:p>
            <text:p text:style-name="P7"><text:s text:c="2"/>前項保存年限，如有特殊原因，得依前項程序縮短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6" table:style-name="表格86">
              <table:table-column table:style-name="表格86.A"/>
              <table:table-column table:style-name="表格86.B"/>
              <table:table-row table:style-name="表格86.1">
                <table:table-cell table:style-name="表格86.A1" office:value-type="string">
                  <text:p text:style-name="Standard"><text:span text:style-name="T1">第八十五條（分會計之報告）　　 </text:span><text:span text:style-name="T3">  </text:span></text:p>
                </table:table-cell>
                <table:table-cell table:style-name="表格8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級分會計機關之會計報告，應由主辦會計人員依照規定之日期、期間及方式</text:p>
            <text:p text:style-name="P7"><text:s text:c="2"/>編製之，經該機關長官核閱後，呈送該管上級機關。</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7" table:style-name="表格87">
              <table:table-column table:style-name="表格87.A"/>
              <table:table-column table:style-name="表格87.B"/>
              <table:table-row table:style-name="表格87.1">
                <table:table-cell table:style-name="表格87.A1" office:value-type="string">
                  <text:p text:style-name="Standard"><text:span text:style-name="T1">第八十六條（分會計報告之查核）　　 </text:span><text:span text:style-name="T3">  </text:span></text:p>
                </table:table-cell>
                <table:table-cell table:style-name="表格8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前條報告，經該管上級機關長官核閱後，應交其主辦會計人員查核之；其有統</text:p>
            <text:p text:style-name="P7"><text:s text:c="2"/>制、綜合之需要者，並應分別為統制之記錄及綜合之報告。</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8" table:style-name="表格88">
              <table:table-column table:style-name="表格88.A"/>
              <table:table-column table:style-name="表格88.B"/>
              <table:table-row table:style-name="表格88.1">
                <table:table-cell table:style-name="表格88.A1" office:value-type="string">
                  <text:p text:style-name="Standard"><text:span text:style-name="T1">第八十七條（分會計報告之遞送）　　 </text:span><text:span text:style-name="T3">  </text:span></text:p>
                </table:table-cell>
                <table:table-cell table:style-name="表格88.A1" office:value-type="string">
                  <text:p text:style-name="P5"><text:span text:style-name="T1">[</text:span><text:a xlink:type="simple" xlink:href="http://law.dgbas.gov.tw/Law_RelatedS.php?LawID=B0202001&amp;LawNO=87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級分會計機關之會計報告，依次遞送至單位會計或附屬單位會計機關，單位</text:p>
            <text:p text:style-name="P7"><text:s text:c="2"/>會計或附屬單位會計機關長官核閱後，應交其主辦會計人員查核之；其有統制</text:p>
            <text:p text:style-name="P7"><text:s text:c="2"/>、綜合之需要者，並應分別為統制之紀錄或綜合之報告，呈送該管上級機關。</text:p>
            <text:p text:style-name="P7"><text:s text:c="2"/>前項單位會計機關，如為第二級機關單位時，應按其需要，分別報告該級政府</text:p>
            <text:p text:style-name="P7"><text:s text:c="2"/>之主計、公庫、財物經理及審計等機關。</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89" table:style-name="表格89">
              <table:table-column table:style-name="表格89.A"/>
              <table:table-column table:style-name="表格89.B"/>
              <table:table-row table:style-name="表格89.1">
                <table:table-cell table:style-name="表格89.A1" office:value-type="string">
                  <text:p text:style-name="Standard"><text:span text:style-name="T1">第八十八條（單位會計報告之分送）　　 </text:span><text:span text:style-name="T3">  </text:span></text:p>
                </table:table-cell>
                <table:table-cell table:style-name="表格8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單位會計機關得以其報告逕行分送各該政府之主計、公庫、財物經理及審計</text:p>
            <text:p text:style-name="P7"><text:s text:c="2"/>等機關。但有必要時，亦得呈由上級單位會計機關分別轉送。</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0" table:style-name="表格90">
              <table:table-column table:style-name="表格90.A"/>
              <table:table-column table:style-name="表格90.B"/>
              <table:table-row table:style-name="表格90.1">
                <table:table-cell table:style-name="表格90.A1" office:value-type="string">
                  <text:p text:style-name="Standard"><text:span text:style-name="T1">第八十九條（統制紀錄）　　 </text:span><text:span text:style-name="T3">  </text:span></text:p>
                </table:table-cell>
                <table:table-cell table:style-name="表格9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該政府主計機關，接到各單位會計機關、各單位會計基金之各種會計報告後</text:p>
            <text:p text:style-name="P7"><text:s text:c="2"/>，其有統制、綜合之需要者，應分別為統制之紀錄，以彙編各該政府之會計總</text:p>
            <text:p text:style-name="P7"><text:s text:c="2"/>報告。</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1" table:style-name="表格91">
              <table:table-column table:style-name="表格91.A"/>
              <table:table-column table:style-name="表格91.B"/>
              <table:table-row table:style-name="表格91.1">
                <table:table-cell table:style-name="表格91.A1" office:value-type="string">
                  <text:p text:style-name="Standard"><text:span text:style-name="T1">第九十條（差額之解釋）　　 </text:span><text:span text:style-name="T3">  </text:span></text:p>
                </table:table-cell>
                <table:table-cell table:style-name="表格9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該政府主計機關之會計總報告，與其政府之公庫、財物經理、徵課、公債、</text:p>
            <text:p text:style-name="P7"><text:s text:c="2"/>特種財物及特種基金等主管機關之報告發生差額時，應由該管審計機關核對，</text:p>
            <text:p text:style-name="P7"><text:s text:c="2"/>並製表解釋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2" table:style-name="表格92">
              <table:table-column table:style-name="表格92.A"/>
              <table:table-column table:style-name="表格92.B"/>
              <table:table-row table:style-name="表格92.1">
                <table:table-cell table:style-name="表格92.A1" office:value-type="string">
                  <text:p text:style-name="Standard"><text:span text:style-name="T1">第九十一條（副本存留備查）　　 </text:span><text:span text:style-name="T3">  </text:span></text:p>
                </table:table-cell>
                <table:table-cell table:style-name="表格9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種會計報告，均應由編製機關存留副本備查。</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3" table:style-name="表格93">
              <table:table-column table:style-name="表格93.A"/>
              <table:table-column table:style-name="表格93.B"/>
              <table:table-row table:style-name="表格93.1">
                <table:table-cell table:style-name="表格93.A1" office:value-type="string">
                  <text:p text:style-name="Standard"><text:span text:style-name="T1">第九十二條（機器處理報告之分送）　　 </text:span><text:span text:style-name="T3">  </text:span></text:p>
                </table:table-cell>
                <table:table-cell table:style-name="表格9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採用機器集中處理會計資料者，其產生之會計報告或資料，由集中處理機關分</text:p>
            <text:p text:style-name="P7"><text:s text:c="2"/>送各有關機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4" table:style-name="表格94">
              <table:table-column table:style-name="表格94.A"/>
              <table:table-column table:style-name="表格94.B"/>
              <table:table-row table:style-name="表格94.1">
                <table:table-cell table:style-name="表格94.A1" office:value-type="string">
                  <text:p text:style-name="Standard"><text:span text:style-name="T1">第九十三條（兼辦、代理）　　 </text:span><text:span text:style-name="T3">  </text:span></text:p>
                </table:table-cell>
                <table:table-cell table:style-name="表格9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公務機關掌理一種以上之特種公務者，應辦理一種以上之特種公務之會計事</text:p>
            <text:p text:style-name="P7"><text:s text:c="2"/>務；其兼辦公有營業或其他公有事業者，並應辦理公有營業或公有事業之會計</text:p>
            <text:p text:style-name="P7"><text:soft-page-break/><text:s text:c="2"/>事務。</text:p>
            <text:p text:style-name="P7"><text:s text:c="2"/>非政府所屬機關代理政府事務者，對於所代理之事務，應依本法之規定，辦理</text:p>
            <text:p text:style-name="P7"><text:s text:c="2"/>會計事務。</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5" table:style-name="表格95">
              <table:table-column table:style-name="表格95.A"/>
              <table:table-column table:style-name="表格95.B"/>
              <table:table-row table:style-name="表格95.1">
                <table:table-cell table:style-name="表格95.A1" office:value-type="string">
                  <text:p text:style-name="Standard"><text:span text:style-name="T1">第九十四條（劃分）　　 </text:span><text:span text:style-name="T3">  </text:span></text:p>
                </table:table-cell>
                <table:table-cell table:style-name="表格9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會計事務與非會計事務之劃分，應由主計機關會同關係機關核定。但法</text:p>
            <text:p text:style-name="P7"><text:s text:c="2"/>律另有規定者，依其規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1" table:number-columns-spanned="4" office:value-type="string">
            <text:p text:style-name="P2">      第四章   內部審核 </text:p>
          </table:table-cell>
          <table:covered-table-cell/>
          <table:covered-table-cell/>
          <table:covered-table-cell/>
        </table:table-row>
        <table:table-row table:style-name="表格1.1">
          <table:table-cell table:style-name="表格1.A2" table:number-columns-spanned="2" office:value-type="string">
            <table:table table:name="表格96" table:style-name="表格96">
              <table:table-column table:style-name="表格96.A"/>
              <table:table-column table:style-name="表格96.B"/>
              <table:table-row table:style-name="表格96.1">
                <table:table-cell table:style-name="表格96.A1" office:value-type="string">
                  <text:p text:style-name="Standard"><text:span text:style-name="T1">第九十五條（內部審核種類及執行人員）　　 </text:span><text:span text:style-name="T3">  </text:span></text:p>
                </table:table-cell>
                <table:table-cell table:style-name="表格96.A1" office:value-type="string">
                  <text:p text:style-name="P5"><text:span text:style-name="T1">[</text:span><text:a xlink:type="simple" xlink:href="http://law.dgbas.gov.tw/Law_RelatedS.php?LawID=B0202001&amp;LawNO=95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實施內部審核，應由會計人員執行之。</text:p>
            <text:p text:style-name="P7"><text:s text:c="2"/>內部審核分左列二種：</text:p>
            <text:p text:style-name="P7"><text:s text:c="2"/>一、事前審核：謂事項入帳前之審核，著重收支之控制。</text:p>
            <text:p text:style-name="P7"><text:s text:c="2"/>二、事後複核：謂事項入帳後之審核，著重憑證、帳表之複核與工作績效之查</text:p>
            <text:p text:style-name="P7"><text:s text:c="6"/>核。</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7" table:style-name="表格97">
              <table:table-column table:style-name="表格97.A"/>
              <table:table-column table:style-name="表格97.B"/>
              <table:table-row table:style-name="表格97.1">
                <table:table-cell table:style-name="表格97.A1" office:value-type="string">
                  <text:p text:style-name="Standard"><text:span text:style-name="T1">第九十六條（內部審核範圍）　　 </text:span><text:span text:style-name="T3">  </text:span></text:p>
                </table:table-cell>
                <table:table-cell table:style-name="表格9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內部審核之範圍如左：</text:p>
            <text:p text:style-name="P7"><text:s text:c="2"/>一、財務審核：謂計畫、預算之執行與控制之審核。</text:p>
            <text:p text:style-name="P7"><text:s text:c="2"/>二、財物審核：謂現金及其他財物之處理程序之審核。</text:p>
            <text:p text:style-name="P7"><text:s text:c="2"/>三、工作審核：謂計算工作負荷或工作成果每單位所費成本之審核。</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8" table:style-name="表格98">
              <table:table-column table:style-name="表格98.A"/>
              <table:table-column table:style-name="表格98.B"/>
              <table:table-row table:style-name="表格98.1">
                <table:table-cell table:style-name="表格98.A1" office:value-type="string">
                  <text:p text:style-name="Standard"><text:span text:style-name="T1">第九十七條（內部審核之實施方式）　　 </text:span><text:span text:style-name="T3">  </text:span></text:p>
                </table:table-cell>
                <table:table-cell table:style-name="表格98.A1" office:value-type="string">
                  <text:p text:style-name="P5"><text:span text:style-name="T1">[</text:span><text:a xlink:type="simple" xlink:href="http://law.dgbas.gov.tw/Law_RelatedS.php?LawID=B0202001&amp;LawNO=97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內部審核之實施，兼採書面審核與實地抽查方式，並應規定分層負責，劃分辦</text:p>
            <text:p text:style-name="P7"><text:s text:c="2"/>理之範圍。</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99" table:style-name="表格99">
              <table:table-column table:style-name="表格99.A"/>
              <table:table-column table:style-name="表格99.B"/>
              <table:table-row table:style-name="表格99.1">
                <table:table-cell table:style-name="表格99.A1" office:value-type="string">
                  <text:p text:style-name="Standard"><text:span text:style-name="T1">第九十八條（內部審核職權之行使）　　 </text:span><text:span text:style-name="T3">  </text:span></text:p>
                </table:table-cell>
                <table:table-cell table:style-name="表格99.A1" office:value-type="string">
                  <text:p text:style-name="P5"><text:span text:style-name="T1">[</text:span><text:a xlink:type="simple" xlink:href="http://law.dgbas.gov.tw/Law_RelatedS.php?LawID=B0202001&amp;LawNO=98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為行使內部審核職權，向各單位查閱簿籍、憑證暨其他文件，或檢查</text:p>
            <text:p text:style-name="P7"><text:s text:c="2"/>現金、財物時，各該負責人不得隱匿或拒絕。遇有疑問，並應為詳細之答復。</text:p>
            <text:p text:style-name="P7"><text:s text:c="2"/>會計人員行使前項職權，遇必要時，得報經該機關長官之核准，封鎖各項有關</text:p>
            <text:p text:style-name="P7"><text:s text:c="2"/>簿籍、憑證或其他文件，並得提取其一部或全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0" table:style-name="表格100">
              <table:table-column table:style-name="表格100.A"/>
              <table:table-column table:style-name="表格100.B"/>
              <table:table-row table:style-name="表格100.1">
                <table:table-cell table:style-name="表格100.A1" office:value-type="string">
                  <text:p text:style-name="Standard"><text:span text:style-name="T1">第九十九條（不合法會計程序、文書之處理）　　 </text:span><text:span text:style-name="T3">  </text:span></text:p>
                </table:table-cell>
                <table:table-cell table:style-name="表格100.A1" office:value-type="string">
                  <text:p text:style-name="P5"><text:span text:style-name="T1">[</text:span><text:a xlink:type="simple" xlink:href="http://law.dgbas.gov.tw/Law_RelatedS.php?LawID=B0202001&amp;LawNO=99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主辦會計人員，對於不合法之會計程序或會計文書，應使之更正；不更</text:p>
            <text:p text:style-name="P7"><text:s text:c="2"/>正者，應拒絕之，並報告該機關主管長官。</text:p>
            <text:p text:style-name="P7"><text:s text:c="2"/>前項不合法之行為，由於該機關長官之命令者，應以書面聲明異議；如不接受</text:p>
            <text:p text:style-name="P7"><text:s text:c="2"/>時，應報告該機關之主管上級機關長官與其主辦會計人員或主計機關。</text:p>
            <text:p text:style-name="P7"><text:s text:c="2"/>不為前二項之異議及報告時，關於不合法行為之責任，主辦會計人員應連帶負</text:p>
            <text:p text:style-name="P7"><text:s text:c="2"/>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1" table:style-name="表格101">
              <table:table-column table:style-name="表格101.A"/>
              <table:table-column table:style-name="表格101.B"/>
              <table:table-row table:style-name="表格101.1">
                <table:table-cell table:style-name="表格101.A1" office:value-type="string">
                  <text:p text:style-name="Standard"><text:span text:style-name="T1">第一百條（預算之保留）　　 </text:span><text:span text:style-name="T3">  </text:span></text:p>
                </table:table-cell>
                <table:table-cell table:style-name="表格101.A1" office:value-type="string">
                  <text:p text:style-name="P5"><text:span text:style-name="T1">[</text:span><text:a xlink:type="simple" xlink:href="http://law.dgbas.gov.tw/Law_RelatedS.php?LawID=B0202001&amp;LawNO=100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會計人員對於財物之訂購或款項之預付，經查核與預算所定用途及計畫</text:p>
            <text:p text:style-name="P7"><text:s text:c="2"/>進度相合者，應為預算之保留。關係經費負擔或收入一切契約，及大宗動產、</text:p>
            <text:p text:style-name="P7"><text:s text:c="2"/>不動產之買賣契約，非經會計人員事前審核簽名或蓋章，不生效力。</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2" table:style-name="表格102">
              <table:table-column table:style-name="表格102.A"/>
              <table:table-column table:style-name="表格102.B"/>
              <table:table-row table:style-name="表格102.1">
                <table:table-cell table:style-name="表格102.A1" office:value-type="string">
                  <text:p text:style-name="Standard"><text:span text:style-name="T1">第一百零一條（收款收據、現金票券出納之簽名蓋章）　　 </text:span><text:span text:style-name="T3">  </text:span></text:p>
                </table:table-cell>
                <table:table-cell table:style-name="表格102.A1" office:value-type="string">
                  <text:p text:style-name="P5"><text:span text:style-name="T1">[</text:span><text:a xlink:type="simple" xlink:href="http://law.dgbas.gov.tw/Law_RelatedS.php?LawID=B0202001&amp;LawNO=101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憑證關係現金、票據、證券之出納者，非經主辦會計人員或其授權人之簽</text:p>
            <text:p text:style-name="P7"><text:s text:c="2"/>名或蓋章，不得為出納之執行。</text:p>
            <text:p text:style-name="P7"><text:s text:c="2"/>對外之收款收據，非經主辦會計人員或其授權人之簽名或蓋章者，不生效力。</text:p>
            <text:p text:style-name="P7"><text:s text:c="2"/>但有特殊情形者，得報經該管主計機關核准，另定處理辦法。</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3" table:style-name="表格103">
              <table:table-column table:style-name="表格103.A"/>
              <table:table-column table:style-name="表格103.B"/>
              <table:table-row table:style-name="表格103.1">
                <table:table-cell table:style-name="表格103.A1" office:value-type="string">
                  <text:p text:style-name="Standard"><text:span text:style-name="T1">第一百零二條（拒絕簽署）　　 </text:span><text:span text:style-name="T3">  </text:span></text:p>
                </table:table-cell>
                <table:table-cell table:style-name="表格103.A1" office:value-type="string">
                  <text:p text:style-name="P5"><text:span text:style-name="T1">[</text:span><text:a xlink:type="simple" xlink:href="http://law.dgbas.gov.tw/Law_RelatedS.php?LawID=B0202001&amp;LawNO=102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ext:soft-page-break/>
        <table:table-row table:style-name="表格1.1">
          <table:table-cell table:style-name="表格1.A3" office:value-type="string">
            <text:p text:style-name="P3"/>
          </table:table-cell>
          <table:table-cell table:style-name="表格1.B3" office:value-type="string">
            <text:p text:style-name="P7"><text:s text:c="2"/>各機關會計人員審核原始憑證，發現有左列情形之一者，應拒絕簽署：</text:p>
            <text:p text:style-name="P7"><text:s text:c="2"/>一、未註明用途或案據者。</text:p>
            <text:p text:style-name="P7"><text:s text:c="2"/>二、依照法律或習慣應有之主要書據缺少或形式不具備者。</text:p>
            <text:p text:style-name="P7"><text:s text:c="2"/>三、應經招標、比價或議價程序始得舉辦之事項，而未經執行內部審核人員簽</text:p>
            <text:p text:style-name="P7"><text:s text:c="6"/>名或蓋章者。</text:p>
            <text:p text:style-name="P7"><text:s text:c="2"/>四、應經機關長官或事項之主管或主辦人員之簽名或蓋章，而未經其簽名或蓋</text:p>
            <text:p text:style-name="P7"><text:s text:c="6"/>章者。</text:p>
            <text:p text:style-name="P7"><text:s text:c="2"/>五、應經經手人、品質驗收人、數量驗收人及保管人簽名或蓋章而未經其簽名</text:p>
            <text:p text:style-name="P7"><text:s text:c="6"/>或蓋章者；或應附送品質或數量驗收之證明文件而未附送者。</text:p>
            <text:p text:style-name="P7"><text:s text:c="2"/>六、關係財物增減、保管、移轉之事項時，應經主辦經理事務人員簽名或蓋章</text:p>
            <text:p text:style-name="P7"><text:s text:c="6"/>，而未經其簽名或蓋章者。</text:p>
            <text:p text:style-name="P7"><text:s text:c="2"/>七、書據之數字或文字有塗改痕跡，而塗改處未經負責人員簽名或蓋章證明者</text:p>
            <text:p text:style-name="P7"><text:s text:c="6"/>。</text:p>
            <text:p text:style-name="P7"><text:s text:c="2"/>八、書據上表示金額或數量之文字、號碼不符者。</text:p>
            <text:p text:style-name="P7"><text:s text:c="2"/>九、第三款及第五款所舉辦之事項，其金額已達稽察限額之案件，未經依照法</text:p>
            <text:p text:style-name="P7"><text:s text:c="6"/>定稽察程序辦理者。</text:p>
            <text:p text:style-name="P7"><text:s text:c="2"/>十、其他與法令不符者。</text:p>
            <text:p text:style-name="P7"><text:s text:c="2"/>前項第四款規定之人員，得由各機關依其業務規模，按金額訂定分層負責辦法</text:p>
            <text:p text:style-name="P7"><text:s text:c="2"/>辦理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4" table:style-name="表格104">
              <table:table-column table:style-name="表格104.A"/>
              <table:table-column table:style-name="表格104.B"/>
              <table:table-row table:style-name="表格104.1">
                <table:table-cell table:style-name="表格104.A1" office:value-type="string">
                  <text:p text:style-name="Standard"><text:span text:style-name="T1">第一百零三條（內部審核人員之保障）　　 </text:span><text:span text:style-name="T3">  </text:span></text:p>
                </table:table-cell>
                <table:table-cell table:style-name="表格10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執行內部審核事項，應依照有關法令辦理；非因違法失職或重大過失</text:p>
            <text:p text:style-name="P7"><text:s text:c="2"/>，不負損害賠償責任。</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1" table:number-columns-spanned="4" office:value-type="string">
            <text:p text:style-name="P2">      第五章   會計人員 </text:p>
          </table:table-cell>
          <table:covered-table-cell/>
          <table:covered-table-cell/>
          <table:covered-table-cell/>
        </table:table-row>
        <table:table-row table:style-name="表格1.1">
          <table:table-cell table:style-name="表格1.A2" table:number-columns-spanned="2" office:value-type="string">
            <table:table table:name="表格105" table:style-name="表格105">
              <table:table-column table:style-name="表格105.A"/>
              <table:table-column table:style-name="表格105.B"/>
              <table:table-row table:style-name="表格105.1">
                <table:table-cell table:style-name="表格105.A1" office:value-type="string">
                  <text:p text:style-name="Standard"><text:span text:style-name="T1">第一百零四條（人員之任免等依法為之）　　 </text:span><text:span text:style-name="T3">  </text:span></text:p>
                </table:table-cell>
                <table:table-cell table:style-name="表格10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該政府所屬各機關主辦會計人員及其佐理人員之任免、遷調、訓練及考績，</text:p>
            <text:p text:style-name="P7"><text:s text:c="2"/>由各該政府之主計機關依法為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6" table:style-name="表格106">
              <table:table-column table:style-name="表格106.A"/>
              <table:table-column table:style-name="表格106.B"/>
              <table:table-row table:style-name="表格106.1">
                <table:table-cell table:style-name="表格106.A1" office:value-type="string">
                  <text:p text:style-name="Standard"><text:span text:style-name="T1">第一百零五條（會計費用列入預算）　　 </text:span><text:span text:style-name="T3">  </text:span></text:p>
                </table:table-cell>
                <table:table-cell table:style-name="表格10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主計機關派駐各機關之辦理會計人員所需一般費用，應列入所在機關之經費預</text:p>
            <text:p text:style-name="P7"><text:s text:c="2"/>算；其屬專案業務費，得列入該管主計機關之預算。</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7" table:style-name="表格107">
              <table:table-column table:style-name="表格107.A"/>
              <table:table-column table:style-name="表格107.B"/>
              <table:table-row table:style-name="表格107.1">
                <table:table-cell table:style-name="表格107.A1" office:value-type="string">
                  <text:p text:style-name="Standard"><text:span text:style-name="T1">第一百零六條（會計事務之指揮、視察）　　 </text:span><text:span text:style-name="T3">  </text:span></text:p>
                </table:table-cell>
                <table:table-cell table:style-name="表格10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該政府所屬各機關之會計事務，由各該管主計機關派駐之主辦會計人員綜理</text:p>
            <text:p text:style-name="P7"><text:s text:c="2"/>、監督、指揮之；主計機關得隨時派員赴各機關視察會計制度之實施狀況，與</text:p>
            <text:p text:style-name="P7"><text:s text:c="2"/>會計人員之辦理情形。</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8" table:style-name="表格108">
              <table:table-column table:style-name="表格108.A"/>
              <table:table-column table:style-name="表格108.B"/>
              <table:table-row table:style-name="表格108.1">
                <table:table-cell table:style-name="表格108.A1" office:value-type="string">
                  <text:p text:style-name="Standard"><text:span text:style-name="T1">第一百零七條（佐理人員之指揮系統）　　 </text:span><text:span text:style-name="T3">  </text:span></text:p>
                </table:table-cell>
                <table:table-cell table:style-name="表格108.A1" office:value-type="string">
                  <text:p text:style-name="P5"><text:span text:style-name="T1">[</text:span><text:a xlink:type="simple" xlink:href="http://law.dgbas.gov.tw/Law_RelatedS.php?LawID=B0202001&amp;LawNO=107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辦理第五條至第七條所列各種會計事務之佐理人員，均應由主計機關派</text:p>
            <text:p text:style-name="P7"><text:s text:c="2"/>充，除直接對於前條主辦會計人員負責外，並依其性質，分別對於各類事務之</text:p>
            <text:p text:style-name="P7"><text:s text:c="2"/>主管或主辦人員負責，而受其指揮。</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09" table:style-name="表格109">
              <table:table-column table:style-name="表格109.A"/>
              <table:table-column table:style-name="表格109.B"/>
              <table:table-row table:style-name="表格109.1">
                <table:table-cell table:style-name="表格109.A1" office:value-type="string">
                  <text:p text:style-name="Standard"><text:span text:style-name="T1">第一百零八條（合併或委託辦理）　　 </text:span><text:span text:style-name="T3">  </text:span></text:p>
                </table:table-cell>
                <table:table-cell table:style-name="表格109.A1" office:value-type="string">
                  <text:p text:style-name="P5"><text:span text:style-name="T1">[</text:span><text:a xlink:type="simple" xlink:href="http://law.dgbas.gov.tw/Law_RelatedS.php?LawID=B0202001&amp;LawNO=108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第五條至第七條所列各種會計事務，在事務簡單之機關得合併或委託辦理。但</text:p>
            <text:p text:style-name="P7"><text:s text:c="2"/>會計事務設有專員辦理者，不得兼辦出納或經理財物之事務。</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0" table:style-name="表格110">
              <table:table-column table:style-name="表格110.A"/>
              <table:table-column table:style-name="表格110.B"/>
              <table:table-row table:style-name="表格110.1">
                <table:table-cell table:style-name="表格110.A1" office:value-type="string">
                  <text:p text:style-name="Standard"><text:span text:style-name="T1">第一百零九條（會計檔案之移交及遺失損毀之責任）　　 </text:span><text:span text:style-name="T3">  </text:span></text:p>
                </table:table-cell>
                <table:table-cell table:style-name="表格110.A1" office:value-type="string">
                  <text:p text:style-name="P5"><text:span text:style-name="T1">[</text:span><text:a xlink:type="simple" xlink:href="http://law.dgbas.gov.tw/Law_RelatedS.php?LawID=B0202001&amp;LawNO=10900" office:target-frame-name="_self" xlink:show="replace"><text:span text:style-name="T4">令函</text:span></text:a><text:span text:style-name="T1">] </text:span></text:p>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各機關之會計憑證、會計報告及記載完畢之會計簿籍等檔案，於總決算公布或</text:p>
            <text:p text:style-name="P7"><text:s text:c="2"/>令行日後，應由主辦會計人員移交所在機關管理檔案人員保管之，但使用機器</text:p>
            <text:p text:style-name="P7"><text:s text:c="2"/>處理會計資料所用之儲存體，得另行處理之。</text:p>
            <text:p text:style-name="P7"><text:s text:c="2"/>會計檔案遇有遺失、損毀等情事時，應即呈報該管上級主辦會計人員或主計機</text:p>
            <text:p text:style-name="P7"><text:soft-page-break/><text:s text:c="2"/>關及所在機關長官與該管審計機關，分別轉呈各該管最上級機關，非經審計機</text:p>
            <text:p text:style-name="P7"><text:s text:c="2"/>關認為其對於良善管理人應有之注意並無怠忽，且予解除責任者，應付懲戒。</text:p>
            <text:p text:style-name="P7"><text:s text:c="2"/>遇有前項情事，匿不呈報者，從重懲戒。</text:p>
            <text:p text:style-name="P7"><text:s text:c="2"/>因第二項或第三項情事，致公庫受損害者，負賠償責任。</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1" table:style-name="表格111">
              <table:table-column table:style-name="表格111.A"/>
              <table:table-column table:style-name="表格111.B"/>
              <table:table-row table:style-name="表格111.1">
                <table:table-cell table:style-name="表格111.A1" office:value-type="string">
                  <text:p text:style-name="Standard"><text:span text:style-name="T1">第一百十條（會計事務爭執及人員違法失職之處理）　　 </text:span><text:span text:style-name="T3">  </text:span></text:p>
                </table:table-cell>
                <table:table-cell table:style-name="表格11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主辦會計人員與所在機關長官因會計事務發生爭執時，由該管上級機關之主管</text:p>
            <text:p text:style-name="P7"><text:s text:c="2"/>長官及其主辦會計人員處理之。會計人員有違法或失職情事時，經所在機關長</text:p>
            <text:p text:style-name="P7"><text:s text:c="2"/>官函達主計機關長官，應即依法處理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2" table:style-name="表格112">
              <table:table-column table:style-name="表格112.A"/>
              <table:table-column table:style-name="表格112.B"/>
              <table:table-row table:style-name="表格112.1">
                <table:table-cell table:style-name="表格112.A1" office:value-type="string">
                  <text:p text:style-name="Standard"><text:span text:style-name="T1">第一百十一條（請假出差之代理）　　 </text:span><text:span text:style-name="T3">  </text:span></text:p>
                </table:table-cell>
                <table:table-cell table:style-name="表格11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主辦會計人員之請假或出差，應呈請該管上級機關之主辦會計人員或主計機關</text:p>
            <text:p text:style-name="P7"><text:s text:c="2"/>指派人員代理；其期間不逾一個月者，得自行委託人員代理。但仍應先期呈報</text:p>
            <text:p text:style-name="P7"><text:s text:c="2"/>，並連帶負責。</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3" table:style-name="表格113">
              <table:table-column table:style-name="表格113.A"/>
              <table:table-column table:style-name="表格113.B"/>
              <table:table-row table:style-name="表格113.1">
                <table:table-cell table:style-name="表格113.A1" office:value-type="string">
                  <text:p text:style-name="Standard"><text:span text:style-name="T1">第一百十二條（會計人員兼職之禁止）　　 </text:span><text:span text:style-name="T3">  </text:span></text:p>
                </table:table-cell>
                <table:table-cell table:style-name="表格11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不得兼營會計師、律師業務，除法律另有規定外，不得兼任公務機關</text:p>
            <text:p text:style-name="P7"><text:s text:c="2"/>、公私營業機構之職務。</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4" table:style-name="表格114">
              <table:table-column table:style-name="表格114.A"/>
              <table:table-column table:style-name="表格114.B"/>
              <table:table-row table:style-name="表格114.1">
                <table:table-cell table:style-name="表格114.A1" office:value-type="string">
                  <text:p text:style-name="Standard"><text:span text:style-name="T1">第一百十三條（解職應辦交代）　　 </text:span><text:span text:style-name="T3">  </text:span></text:p>
                </table:table-cell>
                <table:table-cell table:style-name="表格114.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經解除或變更其職務者，應辦交代。但短期給假或因公出差者，不在</text:p>
            <text:p text:style-name="P7"><text:s text:c="2"/>此限。</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5" table:style-name="表格115">
              <table:table-column table:style-name="表格115.A"/>
              <table:table-column table:style-name="表格115.B"/>
              <table:table-row table:style-name="表格115.1">
                <table:table-cell table:style-name="表格115.A1" office:value-type="string">
                  <text:p text:style-name="Standard"><text:span text:style-name="T1">第一百十四條（會計主辦員之監交及應移交事項）　　 </text:span><text:span text:style-name="T3">  </text:span></text:p>
                </table:table-cell>
                <table:table-cell table:style-name="表格115.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主辦會計人員辦理交代，應由所在機關長官或其代表及上級機關主辦會計人員</text:p>
            <text:p text:style-name="P7"><text:s text:c="2"/>或其代表監交。</text:p>
            <text:p text:style-name="P7"><text:s text:c="2"/>前項人員交代時，應將印信、文件及其他公有物與其經管之會計憑證、會計簿</text:p>
            <text:p text:style-name="P7"><text:s text:c="2"/>籍、會計報告、機器處理會計資料之貯存體、機器處理會計手冊，造表悉數交</text:p>
            <text:p text:style-name="P7"><text:s text:c="2"/>付後任，其已編有目錄者，依目錄移交，得不另行造表。</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6" table:style-name="表格116">
              <table:table-column table:style-name="表格116.A"/>
              <table:table-column table:style-name="表格116.B"/>
              <table:table-row table:style-name="表格116.1">
                <table:table-cell table:style-name="表格116.A1" office:value-type="string">
                  <text:p text:style-name="Standard"><text:span text:style-name="T1">第一百十五條（會計佐理員之監交及應移交事項）　　 </text:span><text:span text:style-name="T3">  </text:span></text:p>
                </table:table-cell>
                <table:table-cell table:style-name="表格116.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佐理人員辦理交代，應由主辦會計人員或其代表監交；交代時，應將業務</text:p>
            <text:p text:style-name="P7"><text:s text:c="2"/>上所用之章戳、文件、簿籍及其他公有物並經辦未了事件，造表悉數交付後任</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7" table:style-name="表格117">
              <table:table-column table:style-name="表格117.A"/>
              <table:table-column table:style-name="表格117.B"/>
              <table:table-row table:style-name="表格117.1">
                <table:table-cell table:style-name="表格117.A1" office:value-type="string">
                  <text:p text:style-name="Standard"><text:span text:style-name="T1">第一百十六條（交代人員之職責）　　 </text:span><text:span text:style-name="T3">  </text:span></text:p>
                </table:table-cell>
                <table:table-cell table:style-name="表格117.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交代人員應將經管帳簿及重要備查簿，由前任人員蓋章於其經管最末一筆帳項</text:p>
            <text:p text:style-name="P7"><text:s text:c="2"/>之後；新任蓋章於其最初一筆帳項之前。均註明年、月、日，證明責任之終始</text:p>
            <text:p text:style-name="P7"><text:s text:c="2"/>。</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8" table:style-name="表格118">
              <table:table-column table:style-name="表格118.A"/>
              <table:table-column table:style-name="表格118.B"/>
              <table:table-row table:style-name="表格118.1">
                <table:table-cell table:style-name="表格118.A1" office:value-type="string">
                  <text:p text:style-name="Standard"><text:span text:style-name="T1">第一百十七條（主辦會計人員之移交）　　 </text:span><text:span text:style-name="T3">  </text:span></text:p>
                </table:table-cell>
                <table:table-cell table:style-name="表格118.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主辦會計人員，應自後任接替之日起五日內交代清楚，非取得交代證明書後，</text:p>
            <text:p text:style-name="P7"><text:s text:c="2"/>不得擅離任所。但前任因病卸職或在任病故時，得由其最高級佐理人員代辦交</text:p>
            <text:p text:style-name="P7"><text:s text:c="2"/>代，均仍由該前任負責。</text:p>
            <text:p text:style-name="P7"><text:s text:c="2"/>後任接受移交時，應即會同監交人員，於二日內依據移交表或目錄，逐項點收</text:p>
            <text:p text:style-name="P7"><text:s text:c="2"/>清楚，出具交代證明書，交前任收執，並會同前任呈報所在機關長官及各該管</text:p>
            <text:p text:style-name="P7"><text:s text:c="2"/>上級機關。但移交簿籍之內容，仍由前任負責。</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19" table:style-name="表格119">
              <table:table-column table:style-name="表格119.A"/>
              <table:table-column table:style-name="表格119.B"/>
              <table:table-row table:style-name="表格119.1">
                <table:table-cell table:style-name="表格119.A1" office:value-type="string">
                  <text:p text:style-name="Standard"><text:span text:style-name="T1">第一百十八條（會計佐理員之移交）　　 </text:span><text:span text:style-name="T3">  </text:span></text:p>
                </table:table-cell>
                <table:table-cell table:style-name="表格119.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佐理人員，自後任接替之日起二日內交代清楚，除因病卸任者，得委託代</text:p>
            <text:p text:style-name="P7"><text:s text:c="2"/>辦交代外，其在任病故者之交代，應由其該管上級人員為之。</text:p>
          </table:table-cell>
          <table:table-cell table:style-name="表格1.C2" office:value-type="string">
            <text:p text:style-name="P1"/>
          </table:table-cell>
          <table:table-cell table:style-name="表格1.D2" office:value-type="string">
            <text:p text:style-name="P1"/>
          </table:table-cell>
        </table:table-row>
        <text:soft-page-break/>
        <table:table-row table:style-name="表格1.1">
          <table:table-cell table:style-name="表格1.A2" table:number-columns-spanned="2" office:value-type="string">
            <table:table table:name="表格120" table:style-name="表格120">
              <table:table-column table:style-name="表格120.A"/>
              <table:table-column table:style-name="表格120.B"/>
              <table:table-row table:style-name="表格120.1">
                <table:table-cell table:style-name="表格120.A1" office:value-type="string">
                  <text:p text:style-name="Standard"><text:span text:style-name="T1">第一百十九條（交代不清之處罰與賠償）　　 </text:span><text:span text:style-name="T3">  </text:span></text:p>
                </table:table-cell>
                <table:table-cell table:style-name="表格120.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會計人員交代不清者，應依法懲處；因而致公庫損失者，並負賠償責任，與交</text:p>
            <text:p text:style-name="P7"><text:s text:c="2"/>代不清有關係之人員，應連帶負責。</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21" table:style-name="表格121">
              <table:table-column table:style-name="表格121.A"/>
              <table:table-column table:style-name="表格121.B"/>
              <table:table-row table:style-name="表格121.1">
                <table:table-cell table:style-name="表格121.A1" office:value-type="string">
                  <text:p text:style-name="Standard"><text:span text:style-name="T1">第一百二十條（結束之交代適用本法）　　 </text:span><text:span text:style-name="T3">  </text:span></text:p>
                </table:table-cell>
                <table:table-cell table:style-name="表格121.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因機關被裁或基金結束而交代時，交代人員視為前任，接受人員視為後任；其</text:p>
            <text:p text:style-name="P7"><text:s text:c="2"/>交代適用本章之規定。</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1" table:number-columns-spanned="4" office:value-type="string">
            <text:p text:style-name="P2">      第六章   附則 </text:p>
          </table:table-cell>
          <table:covered-table-cell/>
          <table:covered-table-cell/>
          <table:covered-table-cell/>
        </table:table-row>
        <table:table-row table:style-name="表格1.1">
          <table:table-cell table:style-name="表格1.A2" table:number-columns-spanned="2" office:value-type="string">
            <table:table table:name="表格122" table:style-name="表格122">
              <table:table-column table:style-name="表格122.A"/>
              <table:table-column table:style-name="表格122.B"/>
              <table:table-row table:style-name="表格122.1">
                <table:table-cell table:style-name="表格122.A1" office:value-type="string">
                  <text:p text:style-name="Standard"><text:span text:style-name="T1">第一百二十一條（本法之準用範圍）　　 </text:span><text:span text:style-name="T3">  </text:span></text:p>
                </table:table-cell>
                <table:table-cell table:style-name="表格122.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受政府輔助之民間團體及公私合營之事業，其會計制度及其會計報告程序，準</text:p>
            <text:p text:style-name="P7"><text:s text:c="2"/>用本法之規定；其適用範圍，由中央主計機關酌定之。</text:p>
          </table: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2" table:number-columns-spanned="2" office:value-type="string">
            <table:table table:name="表格123" table:style-name="表格123">
              <table:table-column table:style-name="表格123.A"/>
              <table:table-column table:style-name="表格123.B"/>
              <table:table-row table:style-name="表格123.1">
                <table:table-cell table:style-name="表格123.A1" office:value-type="string">
                  <text:p text:style-name="Standard"><text:span text:style-name="T1">第一百二十二條（施行日期）　　 </text:span><text:span text:style-name="T3">  </text:span></text:p>
                </table:table-cell>
                <table:table-cell table:style-name="表格123.A1" office:value-type="string">
                  <text:p text:style-name="P4"/>
                </table:table-cell>
              </table:table-row>
            </table:table>
          </table:table-cell>
          <table:covered-table-cell/>
          <table:table-cell table:style-name="表格1.C2" office:value-type="string">
            <text:p text:style-name="P1"/>
          </table:table-cell>
          <table:table-cell table:style-name="表格1.D2" office:value-type="string">
            <text:p text:style-name="P1"/>
          </table:table-cell>
        </table:table-row>
        <table:table-row table:style-name="表格1.1">
          <table:table-cell table:style-name="表格1.A3" office:value-type="string">
            <text:p text:style-name="P3"/>
          </table:table-cell>
          <table:table-cell table:style-name="表格1.B3" office:value-type="string">
            <text:p text:style-name="P7"><text:s text:c="2"/>本法自公布日施行。</text:p>
            <text:p text:style-name="P7"/>
          </table:table-cell>
          <table:table-cell table:style-name="表格1.C250" office:value-type="string">
            <text:p text:style-name="P1"/>
          </table:table-cell>
          <table:table-cell table:style-name="表格1.D250" office:value-type="string">
            <text:p text:style-name="P1"/>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細明體" svg:font-family="細明體, MingLiU" style:font-family-generic="modern"/>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en" fo:country="US" style:font-name-asian="新細明體" style:font-size-asian="12pt" style:language-asian="zh" style:country-asian="TW"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新細明體1"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會計法</dc:title>
    <meta:initial-creator>user</meta:initial-creator>
    <meta:creation-date>2009-07-23T11:29:00</meta:creation-date>
    <dc:creator>user</dc:creator>
    <dc:date>2009-07-23T11:30:00</dc:date>
    <meta:editing-cycles>1</meta:editing-cycles>
    <meta:editing-duration>PT1M</meta:editing-duration>
    <meta:document-statistic meta:table-count="123" meta:image-count="0" meta:object-count="0" meta:page-count="16" meta:paragraph-count="697" meta:word-count="14773" meta:character-count="16558"/>
    <meta:generator>OpenOffice.org/3.4.1$Win32 OpenOffice.org_project/341m1$Build-9593</meta:generator>
  </office:meta>
</office:document-meta>
</file>