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42cm"/>
    </style:style>
    <style:style style:name="co2" style:family="table-column">
      <style:table-column-properties fo:break-before="auto" style:column-width="5.879cm"/>
    </style:style>
    <style:style style:name="co3" style:family="table-column">
      <style:table-column-properties fo:break-before="auto" style:column-width="3.057cm"/>
    </style:style>
    <style:style style:name="co4" style:family="table-column">
      <style:table-column-properties fo:break-before="auto" style:column-width="3.198cm"/>
    </style:style>
    <style:style style:name="co5" style:family="table-column">
      <style:table-column-properties fo:break-before="auto" style:column-width="1.6cm"/>
    </style:style>
    <style:style style:name="co6" style:family="table-column">
      <style:table-column-properties fo:break-before="auto" style:column-width="1.247cm"/>
    </style:style>
    <style:style style:name="co7" style:family="table-column">
      <style:table-column-properties fo:break-before="auto" style:column-width="1.953cm"/>
    </style:style>
    <style:style style:name="co8" style:family="table-column">
      <style:table-column-properties fo:break-before="auto" style:column-width="1.318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93cm" fo:break-before="auto" style:use-optimal-row-height="true"/>
    </style:style>
    <style:style style:name="ro5" style:family="table-row">
      <style:table-row-properties style:row-height="0.36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38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38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706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.353cm" style:writing-mode="page"/>
      <style:text-properties style:use-window-font-color="true" style:text-outline="false" style:text-line-through-styl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justify" fo:margin-left="0cm" style:writing-mode="page"/>
    </style:style>
    <style:style style:name="ce18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start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number-columns-repeated="4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2" table:default-cell-style-name="ce16"/>
        <table:table-column table:style-name="co9" table:number-columns-repeated="768" table:default-cell-style-name="Default"/>
        <table:table-header-rows>
          <table:table-row table:style-name="ro1">
            <table:table-cell table:style-name="ce1" office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1013"/>
          </table:table-row>
          <table:table-row table:style-name="ro1">
            <table:table-cell table:style-name="ce2" office:value-type="string" table:number-columns-spanned="1" table:number-rows-spanned="2">
              <text:p>款</text:p>
            </table:table-cell>
            <table:table-cell table:style-name="ce2" office:value-type="string" table:number-columns-spanned="1" table:number-rows-spanned="2">
              <text:p>項</text:p>
            </table:table-cell>
            <table:table-cell table:style-name="ce2" office:value-type="string" table:number-columns-spanned="1" table:number-rows-spanned="2">
              <text:p>目</text:p>
            </table:table-cell>
            <table:table-cell table:style-name="ce2" office:value-type="string" table:number-columns-spanned="1" table:number-rows-spanned="2">
              <text:p>節</text:p>
            </table:table-cell>
            <table:table-cell table:style-name="ce5" office:value-type="string" table:number-columns-spanned="1" table:number-rows-spanned="2">
              <text:p>代號及名稱</text:p>
            </table:table-cell>
            <table:table-cell table:style-name="ce9" office:value-type="string">
              <text:p>原預算數</text:p>
            </table:table-cell>
            <table:table-cell table:style-name="ce12" office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>
              <text:p>本月實現數</text:p>
            </table:table-cell>
            <table:table-cell table:style-name="ce12" office:value-type="string" table:number-columns-spanned="1" table:number-rows-spanned="2">
              <text:p>應 <text:s/>收 <text:s/>數</text:p>
              <text:p>(3)</text:p>
            </table:table-cell>
            <table:covered-table-cell table:style-name="ce14"/>
            <table:table-cell table:style-name="ce17" table:number-columns-repeated="101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>
              <text:p>追加(減)數</text:p>
            </table:table-cell>
            <table:covered-table-cell table:style-name="ce12"/>
            <table:covered-table-cell table:style-name="ce13"/>
            <table:table-cell table:style-name="ce9" office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013"/>
          </table:table-row>
        </table:table-header-rows>
        <table:table-row table:style-name="ro3">
          <table:table-cell table:style-name="ce3" office:value-type="string" table:number-columns-spanned="1" table:number-rows-spanned="2">
            <text:p>04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table:number-columns-spanned="1" table:number-rows-spanned="2">
            <text:p>ˉ04020000000</text:p>
            <text:p>ˉ罰款及賠償收入</text:p>
          </table:table-cell>
          <table:table-cell table:style-name="ce10" office:value-type="float" office:value="6344000">
            <text:p>6,344,000</text:p>
          </table:table-cell>
          <table:table-cell table:style-name="ce10" office:value-type="float" office:value="6344000" table:number-columns-spanned="1" table:number-rows-spanned="2">
            <text:p>6,344,000</text:p>
          </table:table-cell>
          <table:table-cell table:style-name="ce10" office:value-type="float" office:value="3331000" table:number-columns-spanned="1" table:number-rows-spanned="2">
            <text:p>3,331,000</text:p>
          </table:table-cell>
          <table:table-cell table:style-name="ce10" office:value-type="float" office:value="209082">
            <text:p>209,082</text:p>
          </table:table-cell>
          <table:table-cell table:style-name="ce10" office:value-type="string" table:number-columns-spanned="1" table:number-rows-spanned="2">
            <text:p>-</text:p>
          </table:table-cell>
          <table:table-cell table:style-name="ce10" office:value-type="float" office:value="-2696456" table:number-columns-spanned="1" table:number-rows-spanned="2">
            <text:p>-2,696,456</text:p>
          </table:table-cell>
          <table:table-cell table:style-name="ce18"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34544">
            <text:p>634,544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100</text:p>
            <text:p>ˉˉ罰金罰鍰及怠金</text:p>
          </table:table-cell>
          <table:table-cell office:value-type="float" office:value="5000">
            <text:p>5,000</text:p>
          </table:table-cell>
          <table:table-cell office:value-type="float" office:value="5000" table:number-columns-spanned="1" table:number-rows-spanned="2">
            <text:p>5,000</text:p>
          </table:table-cell>
          <table:table-cell office:value-type="float" office:value="1000" table:number-columns-spanned="1" table:number-rows-spanned="2">
            <text:p>1,000</text:p>
          </table:table-cell>
          <table:table-cell office:value-type="float" office:value="221">
            <text:p>22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001">
            <text:p>1,00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1</text:p>
            <text:p>ˉˉˉ罰金罰鍰</text:p>
          </table:table-cell>
          <table:table-cell office:value-type="float" office:value="3000">
            <text:p>3,000</text:p>
          </table:table-cell>
          <table:table-cell office:value-type="float" office:value="3000" table:number-columns-spanned="1" table:number-rows-spanned="2">
            <text:p>3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600" table:number-columns-spanned="1" table:number-rows-spanned="2">
            <text:p>6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00">
            <text:p>6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102</text:p>
            <text:p>ˉˉˉ怠金</text:p>
          </table:table-cell>
          <table:table-cell office:value-type="float" office:value="2000">
            <text:p>2,000</text:p>
          </table:table-cell>
          <table:table-cell office:value-type="float" office:value="2000" table:number-columns-spanned="1" table:number-rows-spanned="2">
            <text:p>2,000</text:p>
          </table:table-cell>
          <table:table-cell office:value-type="float" office:value="1000" table:number-columns-spanned="1" table:number-rows-spanned="2">
            <text:p>1,000</text:p>
          </table:table-cell>
          <table:table-cell office:value-type="float" office:value="221">
            <text:p>22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599" table:number-columns-spanned="1" table:number-rows-spanned="2">
            <text:p>-59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01">
            <text:p>40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4020150300</text:p>
            <text:p>ˉˉ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3330000" table:number-columns-spanned="1" table:number-rows-spanned="2">
            <text:p>3,330,000</text:p>
          </table:table-cell>
          <table:table-cell office:value-type="float" office:value="208861">
            <text:p>208,86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696457" table:number-columns-spanned="1" table:number-rows-spanned="2">
            <text:p>-2,696,45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33543">
            <text:p>633,54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4020150301</text:p>
            <text:p>ˉˉˉ一般賠償收入</text:p>
          </table:table-cell>
          <table:table-cell office:value-type="float" office:value="6339000">
            <text:p>6,339,000</text:p>
          </table:table-cell>
          <table:table-cell office:value-type="float" office:value="6339000" table:number-columns-spanned="1" table:number-rows-spanned="2">
            <text:p>6,339,000</text:p>
          </table:table-cell>
          <table:table-cell office:value-type="float" office:value="3330000" table:number-columns-spanned="1" table:number-rows-spanned="2">
            <text:p>3,330,000</text:p>
          </table:table-cell>
          <table:table-cell office:value-type="float" office:value="208861">
            <text:p>208,86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2696457" table:number-columns-spanned="1" table:number-rows-spanned="2">
            <text:p>-2,696,45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33543">
            <text:p>633,54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5020000000</text:p>
            <text:p>ˉ規費收入</text:p>
          </table:table-cell>
          <table:table-cell office:value-type="float" office:value="16332000">
            <text:p>16,332,000</text:p>
          </table:table-cell>
          <table:table-cell office:value-type="float" office:value="16332000" table:number-columns-spanned="1" table:number-rows-spanned="2">
            <text:p>16,332,000</text:p>
          </table:table-cell>
          <table:table-cell office:value-type="float" office:value="10851000" table:number-columns-spanned="1" table:number-rows-spanned="2">
            <text:p>10,851,000</text:p>
          </table:table-cell>
          <table:table-cell office:value-type="float" office:value="316428">
            <text:p>316,42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329489" table:number-columns-spanned="1" table:number-rows-spanned="2">
            <text:p>-4,329,48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521511">
            <text:p>6,521,511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100</text:p>
            <text:p>ˉˉ行政規費收入</text:p>
          </table:table-cell>
          <table:table-cell office:value-type="float" office:value="833000">
            <text:p>833,000</text:p>
          </table:table-cell>
          <table:table-cell office:value-type="float" office:value="833000" table:number-columns-spanned="1" table:number-rows-spanned="2">
            <text:p>833,000</text:p>
          </table:table-cell>
          <table:table-cell office:value-type="float" office:value="622000" table:number-columns-spanned="1" table:number-rows-spanned="2">
            <text:p>622,000</text:p>
          </table:table-cell>
          <table:table-cell office:value-type="float" office:value="70900">
            <text:p>70,9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7112" table:number-columns-spanned="1" table:number-rows-spanned="2">
            <text:p>-67,112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54888">
            <text:p>554,88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1</text:p>
            <text:p>ˉˉˉ審查費</text:p>
          </table:table-cell>
          <table:table-cell office:value-type="float" office:value="750000">
            <text:p>750,000</text:p>
          </table:table-cell>
          <table:table-cell office:value-type="float" office:value="750000" table:number-columns-spanned="1" table:number-rows-spanned="2">
            <text:p>750,000</text:p>
          </table:table-cell>
          <table:table-cell office:value-type="float" office:value="562000" table:number-columns-spanned="1" table:number-rows-spanned="2">
            <text:p>562,000</text:p>
          </table:table-cell>
          <table:table-cell office:value-type="float" office:value="64400">
            <text:p>64,4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7500" table:number-columns-spanned="1" table:number-rows-spanned="2">
            <text:p>-67,5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94500">
            <text:p>494,5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102</text:p>
            <text:p>ˉˉˉ證照費</text:p>
          </table:table-cell>
          <table:table-cell office:value-type="float" office:value="83000">
            <text:p>83,000</text:p>
          </table:table-cell>
          <table:table-cell office:value-type="float" office:value="83000" table:number-columns-spanned="1" table:number-rows-spanned="2">
            <text:p>83,000</text:p>
          </table:table-cell>
          <table:table-cell office:value-type="float" office:value="60000" table:number-columns-spanned="1" table:number-rows-spanned="2">
            <text:p>60,000</text:p>
          </table:table-cell>
          <table:table-cell office:value-type="float" office:value="6500">
            <text:p>6,50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388" table:number-columns-spanned="1" table:number-rows-spanned="2">
            <text:p>38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0388">
            <text:p>60,388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5020150300</text:p>
            <text:p>ˉˉ使用規費收入</text:p>
          </table:table-cell>
          <table:table-cell office:value-type="float" office:value="15499000">
            <text:p>15,499,000</text:p>
          </table:table-cell>
          <table:table-cell office:value-type="float" office:value="15499000" table:number-columns-spanned="1" table:number-rows-spanned="2">
            <text:p>15,499,000</text:p>
          </table:table-cell>
          <table:table-cell office:value-type="float" office:value="10229000" table:number-columns-spanned="1" table:number-rows-spanned="2">
            <text:p>10,229,000</text:p>
          </table:table-cell>
          <table:table-cell office:value-type="float" office:value="245528">
            <text:p>245,52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262377" table:number-columns-spanned="1" table:number-rows-spanned="2">
            <text:p>-4,262,37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966623">
            <text:p>5,966,62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6</text:p>
            <text:p>ˉˉˉ場地設施使用費</text:p>
          </table:table-cell>
          <table:table-cell office:value-type="float" office:value="11699000">
            <text:p>11,699,000</text:p>
          </table:table-cell>
          <table:table-cell office:value-type="float" office:value="11699000" table:number-columns-spanned="1" table:number-rows-spanned="2">
            <text:p>11,699,000</text:p>
          </table:table-cell>
          <table:table-cell office:value-type="float" office:value="7929000" table:number-columns-spanned="1" table:number-rows-spanned="2">
            <text:p>7,929,000</text:p>
          </table:table-cell>
          <table:table-cell office:value-type="float" office:value="253788">
            <text:p>253,788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611443" table:number-columns-spanned="1" table:number-rows-spanned="2">
            <text:p>-3,611,4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317557">
            <text:p>4,317,55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office:value-type="string" table:number-columns-spanned="1" table:number-rows-spanned="2">
            <text:p>ˉˉˉ05020150307</text:p>
            <text:p>ˉˉˉ服務費</text:p>
          </table:table-cell>
          <table:table-cell office:value-type="float" office:value="3800000">
            <text:p>3,800,000</text:p>
          </table:table-cell>
          <table:table-cell office:value-type="float" office:value="3800000" table:number-columns-spanned="1" table:number-rows-spanned="2">
            <text:p>3,800,000</text:p>
          </table:table-cell>
          <table:table-cell office:value-type="float" office:value="2300000" table:number-columns-spanned="1" table:number-rows-spanned="2">
            <text:p>2,300,000</text:p>
          </table:table-cell>
          <table:table-cell office:value-type="float" office:value="-8260">
            <text:p>-8,260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50934" table:number-columns-spanned="1" table:number-rows-spanned="2">
            <text:p>-650,934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649066">
            <text:p>1,649,066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7020000000</text:p>
            <text:p>ˉ財產收入</text:p>
          </table:table-cell>
          <table:table-cell office:value-type="float" office:value="18949000">
            <text:p>18,949,000</text:p>
          </table:table-cell>
          <table:table-cell office:value-type="float" office:value="18949000" table:number-columns-spanned="1" table:number-rows-spanned="2">
            <text:p>18,949,000</text:p>
          </table:table-cell>
          <table:table-cell office:value-type="float" office:value="11189000" table:number-columns-spanned="1" table:number-rows-spanned="2">
            <text:p>11,189,000</text:p>
          </table:table-cell>
          <table:table-cell office:value-type="float" office:value="1648572">
            <text:p>1,648,57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54943" table:number-columns-spanned="1" table:number-rows-spanned="2">
            <text:p>-454,9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0734057">
            <text:p>10,734,05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100</text:p>
            <text:p>ˉˉ財產孳息</text:p>
          </table:table-cell>
          <table:table-cell office:value-type="float" office:value="18919000">
            <text:p>18,919,000</text:p>
          </table:table-cell>
          <table:table-cell office:value-type="float" office:value="18919000" table:number-columns-spanned="1" table:number-rows-spanned="2">
            <text:p>18,919,000</text:p>
          </table:table-cell>
          <table:table-cell office:value-type="float" office:value="11189000" table:number-columns-spanned="1" table:number-rows-spanned="2">
            <text:p>11,189,000</text:p>
          </table:table-cell>
          <table:table-cell office:value-type="float" office:value="1648572">
            <text:p>1,648,57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75843" table:number-columns-spanned="1" table:number-rows-spanned="2">
            <text:p>-475,84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10713157">
            <text:p>10,713,15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1</text:p>
            <text:p>ˉˉˉ利息收入</text:p>
          </table:table-cell>
          <table:table-cell office:value-type="float" office:value="200000">
            <text:p>200,000</text:p>
          </table:table-cell>
          <table:table-cell office:value-type="float" office:value="200000" table:number-columns-spanned="1" table:number-rows-spanned="2">
            <text:p>200,000</text:p>
          </table:table-cell>
          <table:table-cell office:value-type="float" office:value="100000" table:number-columns-spanned="1" table:number-rows-spanned="2">
            <text:p>10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7598" table:number-columns-spanned="1" table:number-rows-spanned="2">
            <text:p>-47,59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2402">
            <text:p>52,40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2</text:p>
            <text:p>ˉˉˉ權利金</text:p>
          </table:table-cell>
          <table:table-cell office:value-type="float" office:value="12436000">
            <text:p>12,436,000</text:p>
          </table:table-cell>
          <table:table-cell office:value-type="float" office:value="12436000" table:number-columns-spanned="1" table:number-rows-spanned="2">
            <text:p>12,436,000</text:p>
          </table:table-cell>
          <table:table-cell office:value-type="float" office:value="6026000" table:number-columns-spanned="1" table:number-rows-spanned="2">
            <text:p>6,026,000</text:p>
          </table:table-cell>
          <table:table-cell office:value-type="float" office:value="1648572">
            <text:p>1,648,572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8887" table:number-columns-spanned="1" table:number-rows-spanned="2">
            <text:p>-8,887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017113">
            <text:p>6,017,113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103</text:p>
            <text:p>ˉˉˉ租金收入</text:p>
          </table:table-cell>
          <table:table-cell office:value-type="float" office:value="6283000">
            <text:p>6,283,000</text:p>
          </table:table-cell>
          <table:table-cell office:value-type="float" office:value="6283000" table:number-columns-spanned="1" table:number-rows-spanned="2">
            <text:p>6,283,000</text:p>
          </table:table-cell>
          <table:table-cell office:value-type="float" office:value="5063000" table:number-columns-spanned="1" table:number-rows-spanned="2">
            <text:p>5,063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19358" table:number-columns-spanned="1" table:number-rows-spanned="2">
            <text:p>-419,35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643642">
            <text:p>4,643,64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7020150500</text:p>
            <text:p>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0900" table:number-columns-spanned="1" table:number-rows-spanned="2">
            <text:p>20,9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0900">
            <text:p>20,9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07020150501</text:p>
            <text:p>ˉˉˉ廢舊物資售價</text:p>
          </table:table-cell>
          <table:table-cell office:value-type="float" office:value="30000">
            <text:p>30,000</text:p>
          </table:table-cell>
          <table:table-cell office:value-type="float" office:value="30000" table:number-columns-spanned="1" table:number-rows-spanned="2">
            <text:p>3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20900" table:number-columns-spanned="1" table:number-rows-spanned="2">
            <text:p>20,90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20900">
            <text:p>20,90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09020000000</text:p>
            <text:p>ˉ補助及協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336948" table:number-columns-spanned="1" table:number-rows-spanned="2">
            <text:p>-12,336,94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893052">
            <text:p>9,893,05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09020150100</text:p>
            <text:p>ˉˉ上級政府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336948" table:number-columns-spanned="1" table:number-rows-spanned="2">
            <text:p>-12,336,94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893052">
            <text:p>9,893,05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table:number-columns-spanned="1" table:number-rows-spanned="2">
            <text:p>ˉˉˉ09020150102</text:p>
            <text:p>ˉˉˉ計畫型補助收入</text:p>
          </table:table-cell>
          <table:table-cell office:value-type="float" office:value="22230000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float" office:value="22230000" table:number-columns-spanned="1" table:number-rows-spanned="2">
            <text:p>22,230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2336948" table:number-columns-spanned="1" table:number-rows-spanned="2">
            <text:p>-12,336,948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9893052">
            <text:p>9,893,052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0020000000</text:p>
            <text:p>ˉ捐獻及贈與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6287000" table:number-columns-spanned="1" table:number-rows-spanned="2">
            <text:p>6,2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13" table:number-columns-spanned="1" table:number-rows-spanned="2">
            <text:p>-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0020150100</text:p>
            <text:p>ˉˉ捐獻收入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6287000" table:number-columns-spanned="1" table:number-rows-spanned="2">
            <text:p>6,2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13" table:number-columns-spanned="1" table:number-rows-spanned="2">
            <text:p>-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0020150101</text:p>
            <text:p>ˉˉˉ一般捐獻</text:p>
          </table:table-cell>
          <table:table-cell office:value-type="float" office:value="8987000">
            <text:p>8,987,000</text:p>
          </table:table-cell>
          <table:table-cell office:value-type="float" office:value="8987000" table:number-columns-spanned="1" table:number-rows-spanned="2">
            <text:p>8,987,000</text:p>
          </table:table-cell>
          <table:table-cell office:value-type="float" office:value="6287000" table:number-columns-spanned="1" table:number-rows-spanned="2">
            <text:p>6,287,000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313" table:number-columns-spanned="1" table:number-rows-spanned="2">
            <text:p>-313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6286687">
            <text:p>6,286,687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office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12020000000</text:p>
            <text:p>ˉ其他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46843000" table:number-columns-spanned="1" table:number-rows-spanned="2">
            <text:p>46,843,000</text:p>
          </table:table-cell>
          <table:table-cell office:value-type="float" office:value="692609">
            <text:p>692,60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2531" table:number-columns-spanned="1" table:number-rows-spanned="2">
            <text:p>-42,53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6800469">
            <text:p>46,800,46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office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ˉˉ12020150200</text:p>
            <text:p>ˉˉ雜項收入</text:p>
          </table:table-cell>
          <table:table-cell office:value-type="float" office:value="53607000">
            <text:p>53,607,000</text:p>
          </table:table-cell>
          <table:table-cell office:value-type="float" office:value="53607000" table:number-columns-spanned="1" table:number-rows-spanned="2">
            <text:p>53,607,000</text:p>
          </table:table-cell>
          <table:table-cell office:value-type="float" office:value="46843000" table:number-columns-spanned="1" table:number-rows-spanned="2">
            <text:p>46,843,000</text:p>
          </table:table-cell>
          <table:table-cell office:value-type="float" office:value="692609">
            <text:p>692,60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42531" table:number-columns-spanned="1" table:number-rows-spanned="2">
            <text:p>-42,531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6800469">
            <text:p>46,800,46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01</text:p>
            <text:p>ˉˉˉ收回以前年度歲出</text:p>
          </table:table-cell>
          <table:table-cell office:value-type="float" office:value="560000">
            <text:p>560,000</text:p>
          </table:table-cell>
          <table:table-cell office:value-type="float" office:value="560000" table:number-columns-spanned="1" table:number-rows-spanned="2">
            <text:p>560,000</text:p>
          </table:table-cell>
          <table:table-cell office:value-type="string" table:number-columns-spanned="1" table:number-rows-spanned="2">
            <text:p>-</text:p>
          </table:table-cell>
          <table:table-cell office:value-type="string">
            <text:p>-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583129" table:number-columns-spanned="1" table:number-rows-spanned="2">
            <text:p>583,129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583129">
            <text:p>583,129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table:number-columns-spanned="1" table:number-rows-spanned="2">
            <text:p>ˉˉˉ12020150210</text:p>
            <text:p>ˉˉˉ其他雜項收入</text:p>
          </table:table-cell>
          <table:table-cell office:value-type="float" office:value="53047000">
            <text:p>53,047,000</text:p>
          </table:table-cell>
          <table:table-cell office:value-type="float" office:value="53047000" table:number-columns-spanned="1" table:number-rows-spanned="2">
            <text:p>53,047,000</text:p>
          </table:table-cell>
          <table:table-cell office:value-type="float" office:value="46843000" table:number-columns-spanned="1" table:number-rows-spanned="2">
            <text:p>46,843,000</text:p>
          </table:table-cell>
          <table:table-cell office:value-type="float" office:value="692609">
            <text:p>692,609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625660" table:number-columns-spanned="1" table:number-rows-spanned="2">
            <text:p>-625,66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46217340">
            <text:p>46,217,34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經常門合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00731000" table:number-columns-spanned="1" table:number-rows-spanned="2">
            <text:p>100,731,000</text:p>
          </table:table-cell>
          <table:table-cell office:value-type="float" office:value="2866691">
            <text:p>2,866,69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9860680" table:number-columns-spanned="1" table:number-rows-spanned="2">
            <text:p>-19,860,68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80870320">
            <text:p>80,870,320</text:p>
          </table:table-cell>
          <table:covered-table-cell table:number-columns-repeated="2"/>
          <table:table-cell table:number-columns-repeated="1013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table:number-columns-spanned="1" table:number-rows-spanned="2">
            <text:p>總計</text:p>
          </table:table-cell>
          <table:table-cell office:value-type="float" office:value="126449000">
            <text:p>126,449,000</text:p>
          </table:table-cell>
          <table:table-cell office:value-type="float" office:value="126449000" table:number-columns-spanned="1" table:number-rows-spanned="2">
            <text:p>126,449,000</text:p>
          </table:table-cell>
          <table:table-cell office:value-type="float" office:value="100731000" table:number-columns-spanned="1" table:number-rows-spanned="2">
            <text:p>100,731,000</text:p>
          </table:table-cell>
          <table:table-cell office:value-type="float" office:value="2866691">
            <text:p>2,866,691</text:p>
          </table:table-cell>
          <table:table-cell office:value-type="string" table:number-columns-spanned="1" table:number-rows-spanned="2">
            <text:p>-</text:p>
          </table:table-cell>
          <table:table-cell office:value-type="float" office:value="-19860680" table:number-columns-spanned="1" table:number-rows-spanned="2">
            <text:p>-19,860,680</text:p>
          </table:table-cell>
          <table:table-cell table:number-columns-repeated="1013"/>
        </table:table-row>
        <table:table-row table:style-name="ro4">
          <table:covered-table-cell table:number-columns-repeated="5"/>
          <table:table-cell office:value-type="string">
            <text:p>-</text:p>
          </table:table-cell>
          <table:covered-table-cell table:number-columns-repeated="2"/>
          <table:table-cell office:value-type="float" office:value="80870320">
            <text:p>80,870,320</text:p>
          </table:table-cell>
          <table:covered-table-cell table:number-columns-repeated="2"/>
          <table:table-cell table:number-columns-repeated="1013"/>
        </table:table-row>
        <table:table-row table:style-name="ro5" table:number-rows-repeated="1048508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Sheet1.$A$1" table:cell-range-address="$Sheet1.$A$1:.$AMJ$3" table:range-usable-as="repeat-column repeat-row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">
      <number:number number:decimal-places="0" number:min-integer-digits="1" number:grouping="true"/>
      <number:text> </number:text>
    </number:number-style>
    <number:number-style style:name="N138">
      <number:number number:decimal-places="0" number:min-integer-digits="2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39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標楷體" fo:font-size="8pt" style:font-name-asian="標楷體" style:font-size-asian="8pt" style:font-name-complex="Arial1" style:font-size-complex="8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1cm" fo:margin-left="0.9cm" fo:margin-right="0.9cm" fo:margin-bottom="0.519cm"/>
      </style:header-style>
      <style:footer-style>
        <style:header-footer-properties fo:min-height="0.751cm" fo:margin-left="0.9cm" fo:margin-right="0.9cm" fo:margin-top="0.519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style:text-outline="false" style:text-line-through-styl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style:text-outline="false" style:text-line-through-styl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style:text-outline="false" style:text-line-through-styl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10-17">2022/10/17</text:date>, <text:time>13:09:2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9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9</text:span><text:span text:style-name="MT3">月</text:span><text:span text:style-name="MT3">30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桃園市中壢區公所</text:span></text:p>
          <text:p><text:span text:style-name="MT2">歲入累計表</text:span></text:p>
          <text:p><text:span text:style-name="MT3">中華民國</text:span><text:span text:style-name="MT3">111</text:span><text:span text:style-name="MT3">年</text:span><text:span text:style-name="MT3">9</text:span><text:span text:style-name="MT3">月</text:span><text:span text:style-name="MT3">1</text:span><text:span text:style-name="MT3">日至</text:span><text:span text:style-name="MT3">111</text:span><text:span text:style-name="MT3">年</text:span><text:span text:style-name="MT3">9</text:span><text:span text:style-name="MT3">月</text:span><text:span text:style-name="MT3">30</text:span><text:span text:style-name="MT3">日 </text:span></text:p>
        </style:region-center>
        <style:region-right>
          <text:p><text:span text:style-name="MT3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footer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1/10/17</text:span></text:p>
        </style:region-right>
      </style:footer>
      <style:footer-left style:display="false">
        <style:region-left>
          <text:p><text:span text:style-name="MT5">製表　　　　　　　　　　　　核覆　　　　　　　　　　　　主辦主計人員　　　　　　　　　　　　機關長官</text:span></text:p>
        </style:region-left>
        <style:region-right>
          <text:p><text:span text:style-name="MT5">報表編號：</text:span><text:span text:style-name="MT5">arf50</text:span><text:span text:style-name="MT5">　列印日期：</text:span><text:span text:style-name="MT5">111/10/17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hunYi</meta:initial-creator>
    <meta:creation-date>2000-09-07T11:35:22</meta:creation-date>
    <dc:creator>CBA-AP09$</dc:creator>
    <dc:date>2022-10-17T13:14:39</dc:date>
    <meta:print-date>2019-12-17T15:28:40</meta:print-date>
    <meta:document-statistic meta:table-count="1" meta:cell-count="334" meta:object-count="0"/>
    <meta:generator>OpenOffice/4.1.11$Win32 OpenOffice.org_project/4111m1$Build-9808</meta:generator>
    <meta:user-defined meta:name="WorkbookGuid">1307fff3-22e3-489c-af85-cca55eef89f5</meta:user-defined>
  </office:meta>
</office:document-meta>
</file>