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879cm"/>
    </style:style>
    <style:style style:name="co3" style:family="table-column">
      <style:table-column-properties fo:break-before="auto" style:column-width="3.057cm"/>
    </style:style>
    <style:style style:name="co4" style:family="table-column">
      <style:table-column-properties fo:break-before="auto" style:column-width="3.198cm"/>
    </style:style>
    <style:style style:name="co5" style:family="table-column">
      <style:table-column-properties fo:break-before="auto" style:column-width="1.6cm"/>
    </style:style>
    <style:style style:name="co6" style:family="table-column">
      <style:table-column-properties fo:break-before="auto" style:column-width="1.247cm"/>
    </style:style>
    <style:style style:name="co7" style:family="table-column">
      <style:table-column-properties fo:break-before="auto" style:column-width="1.953cm"/>
    </style:style>
    <style:style style:name="co8" style:family="table-column">
      <style:table-column-properties fo:break-before="auto" style:column-width="1.318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393cm" fo:break-before="auto" style:use-optimal-row-height="true"/>
    </style:style>
    <style:style style:name="ro5" style:family="table-row">
      <style:table-row-properties style:row-height="0.36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</style:style>
    <style:style style:name="ce1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7"/>
        <table:table-column table:style-name="co3" table:number-columns-repeated="5" table:default-cell-style-name="ce11"/>
        <table:table-column table:style-name="co4" table:default-cell-style-name="ce11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242" table:default-cell-style-name="ce16"/>
        <table:table-column table:style-name="co9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8" office:value-type="string" table:number-columns-spanned="2" table:number-rows-spanned="1">
              <text:p>預算數</text:p>
            </table:table-cell>
            <table:covered-table-cell table:style-name="ce8"/>
            <table:table-cell table:style-name="ce13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4" office:value-type="string" table:number-columns-spanned="2" table:number-rows-spanned="1">
              <text:p>執　　 行　　 數</text:p>
            </table:table-cell>
            <table:covered-table-cell table:style-name="ce15"/>
            <table:table-cell table:style-name="ce14" office:value-type="string" table:number-columns-spanned="1" table:number-rows-spanned="3">
              <text:p>執行較</text:p>
              <text:p>分配增減數</text:p>
              <text:p>(4)=(2)+(3)-(1)</text:p>
              <text:p/>
            </table:table-cell>
            <table:table-cell table:number-columns-repeated="1013"/>
          </table:table-row>
          <table:table-row table:style-name="ro1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9" office:value-type="string">
              <text:p>原預算數</text:p>
            </table:table-cell>
            <table:table-cell table:style-name="ce12" office:value-type="string" table:number-columns-spanned="1" table:number-rows-spanned="2">
              <text:p>合 <text:s text:c="2"/>計</text:p>
            </table:table-cell>
            <table:covered-table-cell table:style-name="ce13"/>
            <table:table-cell table:style-name="ce9" office:value-type="string">
              <text:p>本月實現數</text:p>
            </table:table-cell>
            <table:table-cell table:style-name="ce12" office:value-type="string" table:number-columns-spanned="1" table:number-rows-spanned="2">
              <text:p>應 <text:s/>收 <text:s/>數</text:p>
              <text:p>(3)</text:p>
            </table:table-cell>
            <table:covered-table-cell table:style-name="ce14"/>
            <table:table-cell table:style-name="ce17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9" office:value-type="string">
              <text:p>追加(減)數</text:p>
            </table:table-cell>
            <table:covered-table-cell table:style-name="ce12"/>
            <table:covered-table-cell table:style-name="ce13"/>
            <table:table-cell table:style-name="ce9" office:value-type="string">
              <text:p>截至本月止</text:p>
              <text:p>累計實現數(2)</text:p>
            </table:table-cell>
            <table:covered-table-cell table:style-name="ce12"/>
            <table:covered-table-cell table:style-name="ce14"/>
            <table:table-cell table:style-name="ce17" table:number-columns-repeated="1013"/>
          </table:table-row>
        </table:table-header-rows>
        <table:table-row table:style-name="ro3">
          <table:table-cell table:style-name="ce3" office:value-type="string" table:number-columns-spanned="1" table:number-rows-spanned="2">
            <text:p>04</text:p>
          </table:table-cell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6" office:value-type="string" table:number-columns-spanned="1" table:number-rows-spanned="2">
            <text:p>ˉ04020000000</text:p>
            <text:p>ˉ罰款及賠償收入</text:p>
          </table:table-cell>
          <table:table-cell table:style-name="ce10" office:value-type="float" office:value="6334000">
            <text:p>6,334,000</text:p>
          </table:table-cell>
          <table:table-cell table:style-name="ce10" office:value-type="float" office:value="6334000" table:number-columns-spanned="1" table:number-rows-spanned="2">
            <text:p>6,334,000</text:p>
          </table:table-cell>
          <table:table-cell table:style-name="ce10" office:value-type="float" office:value="10000" table:number-columns-spanned="1" table:number-rows-spanned="2">
            <text:p>10,000</text:p>
          </table:table-cell>
          <table:table-cell table:style-name="ce10" office:value-type="float" office:value="37951">
            <text:p>37,951</text:p>
          </table:table-cell>
          <table:table-cell table:style-name="ce10" office:value-type="string" table:number-columns-spanned="1" table:number-rows-spanned="2">
            <text:p>-</text:p>
          </table:table-cell>
          <table:table-cell table:style-name="ce10" office:value-type="float" office:value="63594" table:number-columns-spanned="1" table:number-rows-spanned="2">
            <text:p>63,594</text:p>
          </table:table-cell>
          <table:table-cell table:style-name="ce18"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3594">
            <text:p>73,594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100</text:p>
            <text:p>ˉˉ罰金罰鍰及怠金</text:p>
          </table:table-cell>
          <table:table-cell office:value-type="float" office:value="5000">
            <text:p>5,000</text:p>
          </table:table-cell>
          <table:table-cell office:value-type="float" office:value="5000" table:number-columns-spanned="1" table:number-rows-spanned="2">
            <text:p>5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00">
            <text:p>3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00" table:number-columns-spanned="1" table:number-rows-spanned="2">
            <text:p>3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300">
            <text:p>3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1</text:p>
            <text:p>ˉˉˉ罰金罰鍰</text:p>
          </table:table-cell>
          <table:table-cell office:value-type="float" office:value="3000">
            <text:p>3,000</text:p>
          </table:table-cell>
          <table:table-cell office:value-type="float" office:value="3000" table:number-columns-spanned="1" table:number-rows-spanned="2">
            <text:p>3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00">
            <text:p>3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00" table:number-columns-spanned="1" table:number-rows-spanned="2">
            <text:p>3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300">
            <text:p>3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2</text:p>
            <text:p>ˉˉˉ怠金</text:p>
          </table:table-cell>
          <table:table-cell office:value-type="float" office:value="2000">
            <text:p>2,000</text:p>
          </table:table-cell>
          <table:table-cell office:value-type="float" office:value="2000" table:number-columns-spanned="1" table:number-rows-spanned="2">
            <text:p>2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300</text:p>
            <text:p>ˉˉ賠償收入</text:p>
          </table:table-cell>
          <table:table-cell office:value-type="float" office:value="6329000">
            <text:p>6,329,000</text:p>
          </table:table-cell>
          <table:table-cell office:value-type="float" office:value="6329000" table:number-columns-spanned="1" table:number-rows-spanned="2">
            <text:p>6,329,000</text:p>
          </table:table-cell>
          <table:table-cell office:value-type="float" office:value="10000" table:number-columns-spanned="1" table:number-rows-spanned="2">
            <text:p>10,000</text:p>
          </table:table-cell>
          <table:table-cell office:value-type="float" office:value="37651">
            <text:p>37,65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294" table:number-columns-spanned="1" table:number-rows-spanned="2">
            <text:p>63,294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3294">
            <text:p>73,294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301</text:p>
            <text:p>ˉˉˉ一般賠償收入</text:p>
          </table:table-cell>
          <table:table-cell office:value-type="float" office:value="6329000">
            <text:p>6,329,000</text:p>
          </table:table-cell>
          <table:table-cell office:value-type="float" office:value="6329000" table:number-columns-spanned="1" table:number-rows-spanned="2">
            <text:p>6,329,000</text:p>
          </table:table-cell>
          <table:table-cell office:value-type="float" office:value="10000" table:number-columns-spanned="1" table:number-rows-spanned="2">
            <text:p>10,000</text:p>
          </table:table-cell>
          <table:table-cell office:value-type="float" office:value="37651">
            <text:p>37,65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294" table:number-columns-spanned="1" table:number-rows-spanned="2">
            <text:p>63,294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3294">
            <text:p>73,294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5020000000</text:p>
            <text:p>ˉ規費收入</text:p>
          </table:table-cell>
          <table:table-cell office:value-type="float" office:value="10253000">
            <text:p>10,253,000</text:p>
          </table:table-cell>
          <table:table-cell office:value-type="float" office:value="10253000" table:number-columns-spanned="1" table:number-rows-spanned="2">
            <text:p>10,253,000</text:p>
          </table:table-cell>
          <table:table-cell office:value-type="float" office:value="1117000" table:number-columns-spanned="1" table:number-rows-spanned="2">
            <text:p>1,117,000</text:p>
          </table:table-cell>
          <table:table-cell office:value-type="float" office:value="478099">
            <text:p>478,09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62554" table:number-columns-spanned="1" table:number-rows-spanned="2">
            <text:p>-462,554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54446">
            <text:p>654,446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100</text:p>
            <text:p>ˉˉ行政規費收入</text:p>
          </table:table-cell>
          <table:table-cell office:value-type="float" office:value="816000">
            <text:p>816,000</text:p>
          </table:table-cell>
          <table:table-cell office:value-type="float" office:value="816000" table:number-columns-spanned="1" table:number-rows-spanned="2">
            <text:p>816,000</text:p>
          </table:table-cell>
          <table:table-cell office:value-type="float" office:value="134000" table:number-columns-spanned="1" table:number-rows-spanned="2">
            <text:p>134,000</text:p>
          </table:table-cell>
          <table:table-cell office:value-type="float" office:value="26930">
            <text:p>26,93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70938" table:number-columns-spanned="1" table:number-rows-spanned="2">
            <text:p>-70,93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3062">
            <text:p>63,06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1</text:p>
            <text:p>ˉˉˉ審查費</text:p>
          </table:table-cell>
          <table:table-cell office:value-type="float" office:value="730000">
            <text:p>730,000</text:p>
          </table:table-cell>
          <table:table-cell office:value-type="float" office:value="730000" table:number-columns-spanned="1" table:number-rows-spanned="2">
            <text:p>730,000</text:p>
          </table:table-cell>
          <table:table-cell office:value-type="float" office:value="121000" table:number-columns-spanned="1" table:number-rows-spanned="2">
            <text:p>121,000</text:p>
          </table:table-cell>
          <table:table-cell office:value-type="float" office:value="22400">
            <text:p>22,4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64300" table:number-columns-spanned="1" table:number-rows-spanned="2">
            <text:p>-64,3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6700">
            <text:p>56,7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2</text:p>
            <text:p>ˉˉˉ證照費</text:p>
          </table:table-cell>
          <table:table-cell office:value-type="float" office:value="86000">
            <text:p>86,000</text:p>
          </table:table-cell>
          <table:table-cell office:value-type="float" office:value="86000" table:number-columns-spanned="1" table:number-rows-spanned="2">
            <text:p>86,000</text:p>
          </table:table-cell>
          <table:table-cell office:value-type="float" office:value="13000" table:number-columns-spanned="1" table:number-rows-spanned="2">
            <text:p>13,000</text:p>
          </table:table-cell>
          <table:table-cell office:value-type="float" office:value="4530">
            <text:p>4,53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6638" table:number-columns-spanned="1" table:number-rows-spanned="2">
            <text:p>-6,63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362">
            <text:p>6,36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300</text:p>
            <text:p>ˉˉ使用規費收入</text:p>
          </table:table-cell>
          <table:table-cell office:value-type="float" office:value="9437000">
            <text:p>9,437,000</text:p>
          </table:table-cell>
          <table:table-cell office:value-type="float" office:value="9437000" table:number-columns-spanned="1" table:number-rows-spanned="2">
            <text:p>9,437,000</text:p>
          </table:table-cell>
          <table:table-cell office:value-type="float" office:value="983000" table:number-columns-spanned="1" table:number-rows-spanned="2">
            <text:p>983,000</text:p>
          </table:table-cell>
          <table:table-cell office:value-type="float" office:value="451169">
            <text:p>451,16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91616" table:number-columns-spanned="1" table:number-rows-spanned="2">
            <text:p>-391,616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91384">
            <text:p>591,384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3</text:p>
            <text:p>ˉˉˉ資料使用費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0">
            <text:p>2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0" table:number-columns-spanned="1" table:number-rows-spanned="2">
            <text:p>2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0">
            <text:p>2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6</text:p>
            <text:p>ˉˉˉ場地設施使用費</text:p>
          </table:table-cell>
          <table:table-cell office:value-type="float" office:value="9437000">
            <text:p>9,437,000</text:p>
          </table:table-cell>
          <table:table-cell office:value-type="float" office:value="9437000" table:number-columns-spanned="1" table:number-rows-spanned="2">
            <text:p>9,437,000</text:p>
          </table:table-cell>
          <table:table-cell office:value-type="float" office:value="983000" table:number-columns-spanned="1" table:number-rows-spanned="2">
            <text:p>983,000</text:p>
          </table:table-cell>
          <table:table-cell office:value-type="float" office:value="451149">
            <text:p>451,14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91636" table:number-columns-spanned="1" table:number-rows-spanned="2">
            <text:p>-391,636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91364">
            <text:p>591,364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7020000000</text:p>
            <text:p>ˉ財產收入</text:p>
          </table:table-cell>
          <table:table-cell office:value-type="float" office:value="13938000">
            <text:p>13,938,000</text:p>
          </table:table-cell>
          <table:table-cell office:value-type="float" office:value="13938000" table:number-columns-spanned="1" table:number-rows-spanned="2">
            <text:p>13,938,000</text:p>
          </table:table-cell>
          <table:table-cell office:value-type="float" office:value="8439000" table:number-columns-spanned="1" table:number-rows-spanned="2">
            <text:p>8,439,000</text:p>
          </table:table-cell>
          <table:table-cell office:value-type="float" office:value="2581950">
            <text:p>2,581,9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543050" table:number-columns-spanned="1" table:number-rows-spanned="2">
            <text:p>-1,543,05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895950">
            <text:p>6,895,95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100</text:p>
            <text:p>ˉˉ財產孳息</text:p>
          </table:table-cell>
          <table:table-cell office:value-type="float" office:value="13908000">
            <text:p>13,908,000</text:p>
          </table:table-cell>
          <table:table-cell office:value-type="float" office:value="13908000" table:number-columns-spanned="1" table:number-rows-spanned="2">
            <text:p>13,908,000</text:p>
          </table:table-cell>
          <table:table-cell office:value-type="float" office:value="8439000" table:number-columns-spanned="1" table:number-rows-spanned="2">
            <text:p>8,439,000</text:p>
          </table:table-cell>
          <table:table-cell office:value-type="float" office:value="2581950">
            <text:p>2,581,9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543050" table:number-columns-spanned="1" table:number-rows-spanned="2">
            <text:p>-1,543,05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895950">
            <text:p>6,895,95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1</text:p>
            <text:p>ˉˉˉ利息收入</text:p>
          </table:table-cell>
          <table:table-cell office:value-type="float" office:value="200000">
            <text:p>2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2</text:p>
            <text:p>ˉˉˉ權利金</text:p>
          </table:table-cell>
          <table:table-cell office:value-type="float" office:value="7436000">
            <text:p>7,436,000</text:p>
          </table:table-cell>
          <table:table-cell office:value-type="float" office:value="7436000" table:number-columns-spanned="1" table:number-rows-spanned="2">
            <text:p>7,436,000</text:p>
          </table:table-cell>
          <table:table-cell office:value-type="float" office:value="5843000" table:number-columns-spanned="1" table:number-rows-spanned="2">
            <text:p>5,843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613000" table:number-columns-spanned="1" table:number-rows-spanned="2">
            <text:p>-1,613,0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230000">
            <text:p>4,230,0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3</text:p>
            <text:p>ˉˉˉ租金收入</text:p>
          </table:table-cell>
          <table:table-cell office:value-type="float" office:value="6272000">
            <text:p>6,272,000</text:p>
          </table:table-cell>
          <table:table-cell office:value-type="float" office:value="6272000" table:number-columns-spanned="1" table:number-rows-spanned="2">
            <text:p>6,272,000</text:p>
          </table:table-cell>
          <table:table-cell office:value-type="float" office:value="2596000" table:number-columns-spanned="1" table:number-rows-spanned="2">
            <text:p>2,596,000</text:p>
          </table:table-cell>
          <table:table-cell office:value-type="float" office:value="2581950">
            <text:p>2,581,9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9950" table:number-columns-spanned="1" table:number-rows-spanned="2">
            <text:p>69,95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665950">
            <text:p>2,665,95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500</text:p>
            <text:p>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501</text:p>
            <text:p>ˉ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9020000000</text:p>
            <text:p>ˉ補助及協助收入</text:p>
          </table:table-cell>
          <table:table-cell office:value-type="float" office:value="15135000">
            <text:p>15,135,000</text:p>
          </table:table-cell>
          <table:table-cell office:value-type="float" office:value="15135000" table:number-columns-spanned="1" table:number-rows-spanned="2">
            <text:p>15,135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9020150100</text:p>
            <text:p>ˉˉ上級政府補助收入</text:p>
          </table:table-cell>
          <table:table-cell office:value-type="float" office:value="15135000">
            <text:p>15,135,000</text:p>
          </table:table-cell>
          <table:table-cell office:value-type="float" office:value="15135000" table:number-columns-spanned="1" table:number-rows-spanned="2">
            <text:p>15,135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9020150102</text:p>
            <text:p>ˉˉˉ計畫型補助收入</text:p>
          </table:table-cell>
          <table:table-cell office:value-type="float" office:value="15135000">
            <text:p>15,135,000</text:p>
          </table:table-cell>
          <table:table-cell office:value-type="float" office:value="15135000" table:number-columns-spanned="1" table:number-rows-spanned="2">
            <text:p>15,135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0020000000</text:p>
            <text:p>ˉ捐獻及贈與收入</text:p>
          </table:table-cell>
          <table:table-cell office:value-type="float" office:value="7951000">
            <text:p>7,951,000</text:p>
          </table:table-cell>
          <table:table-cell office:value-type="float" office:value="7951000" table:number-columns-spanned="1" table:number-rows-spanned="2">
            <text:p>7,951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0020150100</text:p>
            <text:p>ˉˉ捐獻收入</text:p>
          </table:table-cell>
          <table:table-cell office:value-type="float" office:value="7951000">
            <text:p>7,951,000</text:p>
          </table:table-cell>
          <table:table-cell office:value-type="float" office:value="7951000" table:number-columns-spanned="1" table:number-rows-spanned="2">
            <text:p>7,951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0020150101</text:p>
            <text:p>ˉˉˉ一般捐獻</text:p>
          </table:table-cell>
          <table:table-cell office:value-type="float" office:value="7951000">
            <text:p>7,951,000</text:p>
          </table:table-cell>
          <table:table-cell office:value-type="float" office:value="7951000" table:number-columns-spanned="1" table:number-rows-spanned="2">
            <text:p>7,951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2020000000</text:p>
            <text:p>ˉ其他收入</text:p>
          </table:table-cell>
          <table:table-cell office:value-type="float" office:value="38346000">
            <text:p>38,346,000</text:p>
          </table:table-cell>
          <table:table-cell office:value-type="float" office:value="38346000" table:number-columns-spanned="1" table:number-rows-spanned="2">
            <text:p>38,346,000</text:p>
          </table:table-cell>
          <table:table-cell office:value-type="float" office:value="1875000" table:number-columns-spanned="1" table:number-rows-spanned="2">
            <text:p>1,875,000</text:p>
          </table:table-cell>
          <table:table-cell office:value-type="float" office:value="1587133">
            <text:p>1,587,1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8789" table:number-columns-spanned="1" table:number-rows-spanned="2">
            <text:p>-38,78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836211">
            <text:p>1,836,21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2020150200</text:p>
            <text:p>ˉˉ雜項收入</text:p>
          </table:table-cell>
          <table:table-cell office:value-type="float" office:value="38346000">
            <text:p>38,346,000</text:p>
          </table:table-cell>
          <table:table-cell office:value-type="float" office:value="38346000" table:number-columns-spanned="1" table:number-rows-spanned="2">
            <text:p>38,346,000</text:p>
          </table:table-cell>
          <table:table-cell office:value-type="float" office:value="1875000" table:number-columns-spanned="1" table:number-rows-spanned="2">
            <text:p>1,875,000</text:p>
          </table:table-cell>
          <table:table-cell office:value-type="float" office:value="1587133">
            <text:p>1,587,1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8789" table:number-columns-spanned="1" table:number-rows-spanned="2">
            <text:p>-38,78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836211">
            <text:p>1,836,21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01</text:p>
            <text:p>ˉˉˉ收回以前年度歲出</text:p>
          </table:table-cell>
          <table:table-cell office:value-type="float" office:value="1200000">
            <text:p>1,200,000</text:p>
          </table:table-cell>
          <table:table-cell office:value-type="float" office:value="1200000" table:number-columns-spanned="1" table:number-rows-spanned="2">
            <text:p>1,20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10</text:p>
            <text:p>ˉˉˉ其他雜項收入</text:p>
          </table:table-cell>
          <table:table-cell office:value-type="float" office:value="37146000">
            <text:p>37,146,000</text:p>
          </table:table-cell>
          <table:table-cell office:value-type="float" office:value="37146000" table:number-columns-spanned="1" table:number-rows-spanned="2">
            <text:p>37,146,000</text:p>
          </table:table-cell>
          <table:table-cell office:value-type="float" office:value="1875000" table:number-columns-spanned="1" table:number-rows-spanned="2">
            <text:p>1,875,000</text:p>
          </table:table-cell>
          <table:table-cell office:value-type="float" office:value="1587133">
            <text:p>1,587,1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8789" table:number-columns-spanned="1" table:number-rows-spanned="2">
            <text:p>-38,78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836211">
            <text:p>1,836,21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91957000">
            <text:p>91,957,000</text:p>
          </table:table-cell>
          <table:table-cell office:value-type="float" office:value="91957000" table:number-columns-spanned="1" table:number-rows-spanned="2">
            <text:p>91,957,000</text:p>
          </table:table-cell>
          <table:table-cell office:value-type="float" office:value="11441000" table:number-columns-spanned="1" table:number-rows-spanned="2">
            <text:p>11,441,000</text:p>
          </table:table-cell>
          <table:table-cell office:value-type="float" office:value="4685133">
            <text:p>4,685,1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980799" table:number-columns-spanned="1" table:number-rows-spanned="2">
            <text:p>-1,980,79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460201">
            <text:p>9,460,20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91957000">
            <text:p>91,957,000</text:p>
          </table:table-cell>
          <table:table-cell office:value-type="float" office:value="91957000" table:number-columns-spanned="1" table:number-rows-spanned="2">
            <text:p>91,957,000</text:p>
          </table:table-cell>
          <table:table-cell office:value-type="float" office:value="11441000" table:number-columns-spanned="1" table:number-rows-spanned="2">
            <text:p>11,441,000</text:p>
          </table:table-cell>
          <table:table-cell office:value-type="float" office:value="4685133">
            <text:p>4,685,1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980799" table:number-columns-spanned="1" table:number-rows-spanned="2">
            <text:p>-1,980,79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460201">
            <text:p>9,460,201</text:p>
          </table:table-cell>
          <table:covered-table-cell table:number-columns-repeated="2"/>
          <table:table-cell table:number-columns-repeated="1013"/>
        </table:table-row>
        <table:table-row table:style-name="ro5" table:number-rows-repeated="104850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3" table:range-usable-as="repeat-column repeat-row"/>
        </table:named-expressions>
      </table:table>
      <table:named-expressions>
        <table:named-expression table:name="LOCAL_DATE_SEPARATOR" table:base-cell-address="$Sheet1.$A$1" table:expression="INDEX(#NAME!();17)"/>
        <table:named-expression table:name="LOCAL_DAY_FORMAT" table:base-cell-address="$Sheet1.$A$1" table:expression="INDEX(#NAME!();21)"/>
        <table:named-expression table:name="LOCAL_HOUR_FORMAT" table:base-cell-address="$Sheet1.$A$1" table:expression="INDEX(#NAME!();22)"/>
        <table:named-expression table:name="LOCAL_MINUTE_FORMAT" table:base-cell-address="$Sheet1.$A$1" table:expression="INDEX(#NAME!();23)"/>
        <table:named-expression table:name="LOCAL_MONTH_FORMAT" table:base-cell-address="$Sheet1.$A$1" table:expression="INDEX(#NAME!();20)"/>
        <table:named-expression table:name="LOCAL_MYSQL_DATE_FORMAT" table:base-cell-address="$Sheet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Sheet1.$A$1" table:expression="INDEX(#NAME!();24)"/>
        <table:named-expression table:name="LOCAL_TIME_SEPARATOR" table:base-cell-address="$Sheet1.$A$1" table:expression="INDEX(#NAME!();18)"/>
        <table:named-expression table:name="LOCAL_YEAR_FORMAT" table:base-cell-address="$Sheet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1cm" fo:margin-right="1cm" style:scale-to="100%" style:table-centering="horizontal" style:writing-mode="lr-tb"/>
      <style:header-style>
        <style:header-footer-properties fo:min-height="0.751cm" fo:margin-left="0.9cm" fo:margin-right="0.9cm" fo:margin-bottom="0.519cm"/>
      </style:header-style>
      <style:footer-style>
        <style:header-footer-properties fo:min-height="0.751cm" fo:margin-left="0.9cm" fo:margin-right="0.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4-24">2023/04/24</text:date>, <text:time>14:32:06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2/4/24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2/4/24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CBA-AP10$</dc:creator>
    <dc:date>2023-04-24T14:42:41</dc:date>
    <meta:print-date>2019-12-17T15:28:40</meta:print-date>
    <meta:document-statistic meta:table-count="1" meta:cell-count="334" meta:object-count="0"/>
    <meta:generator>OpenOffice/4.1.11$Win32 OpenOffice.org_project/4111m1$Build-9808</meta:generator>
    <meta:user-defined meta:name="WorkbookGuid">1307fff3-22e3-489c-af85-cca55eef89f5</meta:user-defined>
  </office:meta>
</office:document-meta>
</file>