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42cm"/>
    </style:style>
    <style:style style:name="co2" style:family="table-column">
      <style:table-column-properties fo:break-before="auto" style:column-width="5.879cm"/>
    </style:style>
    <style:style style:name="co3" style:family="table-column">
      <style:table-column-properties fo:break-before="auto" style:column-width="3.057cm"/>
    </style:style>
    <style:style style:name="co4" style:family="table-column">
      <style:table-column-properties fo:break-before="auto" style:column-width="3.198cm"/>
    </style:style>
    <style:style style:name="co5" style:family="table-column">
      <style:table-column-properties fo:break-before="auto" style:column-width="1.6cm"/>
    </style:style>
    <style:style style:name="co6" style:family="table-column">
      <style:table-column-properties fo:break-before="auto" style:column-width="1.247cm"/>
    </style:style>
    <style:style style:name="co7" style:family="table-column">
      <style:table-column-properties fo:break-before="auto" style:column-width="1.953cm"/>
    </style:style>
    <style:style style:name="co8" style:family="table-column">
      <style:table-column-properties fo:break-before="auto" style:column-width="1.318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37cm" fo:break-before="auto" style:use-optimal-row-height="false"/>
    </style:style>
    <style:style style:name="ro4" style:family="table-row">
      <style:table-row-properties style:row-height="0.393cm" fo:break-before="auto" style:use-optimal-row-height="true"/>
    </style:style>
    <style:style style:name="ro5" style:family="table-row">
      <style:table-row-properties style:row-height="0.369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38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353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</style:style>
    <style:style style:name="ce1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7"/>
        <table:table-column table:style-name="co3" table:number-columns-repeated="5" table:default-cell-style-name="ce11"/>
        <table:table-column table:style-name="co4" table:default-cell-style-name="ce11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number-columns-repeated="242" table:default-cell-style-name="ce16"/>
        <table:table-column table:style-name="co9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8" office:value-type="string" table:number-columns-spanned="2" table:number-rows-spanned="1">
              <text:p>預算數</text:p>
            </table:table-cell>
            <table:covered-table-cell table:style-name="ce8"/>
            <table:table-cell table:style-name="ce13" office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4" office:value-type="string" table:number-columns-spanned="2" table:number-rows-spanned="1">
              <text:p>執　　 行　　 數</text:p>
            </table:table-cell>
            <table:covered-table-cell table:style-name="ce15"/>
            <table:table-cell table:style-name="ce14" office:value-type="string" table:number-columns-spanned="1" table:number-rows-spanned="3">
              <text:p>執行較</text:p>
              <text:p>分配增減數</text:p>
              <text:p>(4)=(2)+(3)-(1)</text:p>
              <text:p/>
            </table:table-cell>
            <table:table-cell table:number-columns-repeated="1013"/>
          </table:table-row>
          <table:table-row table:style-name="ro1">
            <table:table-cell table:style-name="ce2" office:value-type="string" table:number-columns-spanned="1" table:number-rows-spanned="2">
              <text:p>款</text:p>
            </table:table-cell>
            <table:table-cell table:style-name="ce2" office:value-type="string" table:number-columns-spanned="1" table:number-rows-spanned="2">
              <text:p>項</text:p>
            </table:table-cell>
            <table:table-cell table:style-name="ce2" office:value-type="string" table:number-columns-spanned="1" table:number-rows-spanned="2">
              <text:p>目</text:p>
            </table:table-cell>
            <table:table-cell table:style-name="ce2" office:value-type="string" table:number-columns-spanned="1" table:number-rows-spanned="2">
              <text:p>節</text:p>
            </table:table-cell>
            <table:table-cell table:style-name="ce5" office:value-type="string" table:number-columns-spanned="1" table:number-rows-spanned="2">
              <text:p>代號及名稱</text:p>
            </table:table-cell>
            <table:table-cell table:style-name="ce9" office:value-type="string">
              <text:p>原預算數</text:p>
            </table:table-cell>
            <table:table-cell table:style-name="ce12" office:value-type="string" table:number-columns-spanned="1" table:number-rows-spanned="2">
              <text:p>合 <text:s text:c="2"/>計</text:p>
            </table:table-cell>
            <table:covered-table-cell table:style-name="ce13"/>
            <table:table-cell table:style-name="ce9" office:value-type="string">
              <text:p>本月實現數</text:p>
            </table:table-cell>
            <table:table-cell table:style-name="ce12" office:value-type="string" table:number-columns-spanned="1" table:number-rows-spanned="2">
              <text:p>應 <text:s/>收 <text:s/>數</text:p>
              <text:p>(3)</text:p>
            </table:table-cell>
            <table:covered-table-cell table:style-name="ce14"/>
            <table:table-cell table:style-name="ce17" table:number-columns-repeated="101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9" office:value-type="string">
              <text:p>追加(減)數</text:p>
            </table:table-cell>
            <table:covered-table-cell table:style-name="ce12"/>
            <table:covered-table-cell table:style-name="ce13"/>
            <table:table-cell table:style-name="ce9" office:value-type="string">
              <text:p>截至本月止</text:p>
              <text:p>累計實現數(2)</text:p>
            </table:table-cell>
            <table:covered-table-cell table:style-name="ce12"/>
            <table:covered-table-cell table:style-name="ce14"/>
            <table:table-cell table:style-name="ce17" table:number-columns-repeated="1013"/>
          </table:table-row>
        </table:table-header-rows>
        <table:table-row table:style-name="ro3">
          <table:table-cell table:style-name="ce3" office:value-type="string" table:number-columns-spanned="1" table:number-rows-spanned="2">
            <text:p>04</text:p>
          </table:table-cell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6" office:value-type="string" table:number-columns-spanned="1" table:number-rows-spanned="2">
            <text:p>ˉ04020000000</text:p>
            <text:p>ˉ罰款及賠償收入</text:p>
          </table:table-cell>
          <table:table-cell table:style-name="ce10" office:value-type="float" office:value="6344000">
            <text:p>6,344,000</text:p>
          </table:table-cell>
          <table:table-cell table:style-name="ce10" office:value-type="float" office:value="6344000" table:number-columns-spanned="1" table:number-rows-spanned="2">
            <text:p>6,344,000</text:p>
          </table:table-cell>
          <table:table-cell table:style-name="ce10" office:value-type="float" office:value="3332000" table:number-columns-spanned="1" table:number-rows-spanned="2">
            <text:p>3,332,000</text:p>
          </table:table-cell>
          <table:table-cell table:style-name="ce10" office:value-type="float" office:value="20250">
            <text:p>20,250</text:p>
          </table:table-cell>
          <table:table-cell table:style-name="ce10" office:value-type="string" table:number-columns-spanned="1" table:number-rows-spanned="2">
            <text:p>-</text:p>
          </table:table-cell>
          <table:table-cell table:style-name="ce10" office:value-type="float" office:value="-2654480" table:number-columns-spanned="1" table:number-rows-spanned="2">
            <text:p>-2,654,480</text:p>
          </table:table-cell>
          <table:table-cell table:style-name="ce18"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77520">
            <text:p>677,52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4020150100</text:p>
            <text:p>ˉˉ罰金罰鍰及怠金</text:p>
          </table:table-cell>
          <table:table-cell office:value-type="float" office:value="5000">
            <text:p>5,000</text:p>
          </table:table-cell>
          <table:table-cell office:value-type="float" office:value="5000" table:number-columns-spanned="1" table:number-rows-spanned="2">
            <text:p>5,000</text:p>
          </table:table-cell>
          <table:table-cell office:value-type="float" office:value="2000" table:number-columns-spanned="1" table:number-rows-spanned="2">
            <text:p>2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99" table:number-columns-spanned="1" table:number-rows-spanned="2">
            <text:p>-39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601">
            <text:p>1,601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101</text:p>
            <text:p>ˉˉˉ罰金罰鍰</text:p>
          </table:table-cell>
          <table:table-cell office:value-type="float" office:value="3000">
            <text:p>3,000</text:p>
          </table:table-cell>
          <table:table-cell office:value-type="float" office:value="3000" table:number-columns-spanned="1" table:number-rows-spanned="2">
            <text:p>3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200" table:number-columns-spanned="1" table:number-rows-spanned="2">
            <text:p>1,2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200">
            <text:p>1,2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102</text:p>
            <text:p>ˉˉˉ怠金</text:p>
          </table:table-cell>
          <table:table-cell office:value-type="float" office:value="2000">
            <text:p>2,000</text:p>
          </table:table-cell>
          <table:table-cell office:value-type="float" office:value="2000" table:number-columns-spanned="1" table:number-rows-spanned="2">
            <text:p>2,000</text:p>
          </table:table-cell>
          <table:table-cell office:value-type="float" office:value="2000" table:number-columns-spanned="1" table:number-rows-spanned="2">
            <text:p>2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599" table:number-columns-spanned="1" table:number-rows-spanned="2">
            <text:p>-1,59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01">
            <text:p>401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4020150300</text:p>
            <text:p>ˉˉ賠償收入</text:p>
          </table:table-cell>
          <table:table-cell office:value-type="float" office:value="6339000">
            <text:p>6,339,000</text:p>
          </table:table-cell>
          <table:table-cell office:value-type="float" office:value="6339000" table:number-columns-spanned="1" table:number-rows-spanned="2">
            <text:p>6,339,000</text:p>
          </table:table-cell>
          <table:table-cell office:value-type="float" office:value="3330000" table:number-columns-spanned="1" table:number-rows-spanned="2">
            <text:p>3,330,000</text:p>
          </table:table-cell>
          <table:table-cell office:value-type="float" office:value="20250">
            <text:p>20,25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2654081" table:number-columns-spanned="1" table:number-rows-spanned="2">
            <text:p>-2,654,081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75919">
            <text:p>675,919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301</text:p>
            <text:p>ˉˉˉ一般賠償收入</text:p>
          </table:table-cell>
          <table:table-cell office:value-type="float" office:value="6339000">
            <text:p>6,339,000</text:p>
          </table:table-cell>
          <table:table-cell office:value-type="float" office:value="6339000" table:number-columns-spanned="1" table:number-rows-spanned="2">
            <text:p>6,339,000</text:p>
          </table:table-cell>
          <table:table-cell office:value-type="float" office:value="3330000" table:number-columns-spanned="1" table:number-rows-spanned="2">
            <text:p>3,330,000</text:p>
          </table:table-cell>
          <table:table-cell office:value-type="float" office:value="20250">
            <text:p>20,25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2654081" table:number-columns-spanned="1" table:number-rows-spanned="2">
            <text:p>-2,654,081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75919">
            <text:p>675,919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5020000000</text:p>
            <text:p>ˉ規費收入</text:p>
          </table:table-cell>
          <table:table-cell office:value-type="float" office:value="16332000">
            <text:p>16,332,000</text:p>
          </table:table-cell>
          <table:table-cell office:value-type="float" office:value="16332000" table:number-columns-spanned="1" table:number-rows-spanned="2">
            <text:p>16,332,000</text:p>
          </table:table-cell>
          <table:table-cell office:value-type="float" office:value="13195000" table:number-columns-spanned="1" table:number-rows-spanned="2">
            <text:p>13,195,000</text:p>
          </table:table-cell>
          <table:table-cell office:value-type="float" office:value="630345">
            <text:p>630,345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5713955" table:number-columns-spanned="1" table:number-rows-spanned="2">
            <text:p>-5,713,955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7481045">
            <text:p>7,481,045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5020150100</text:p>
            <text:p>ˉˉ行政規費收入</text:p>
          </table:table-cell>
          <table:table-cell office:value-type="float" office:value="833000">
            <text:p>833,000</text:p>
          </table:table-cell>
          <table:table-cell office:value-type="float" office:value="833000" table:number-columns-spanned="1" table:number-rows-spanned="2">
            <text:p>833,000</text:p>
          </table:table-cell>
          <table:table-cell office:value-type="float" office:value="760000" table:number-columns-spanned="1" table:number-rows-spanned="2">
            <text:p>760,000</text:p>
          </table:table-cell>
          <table:table-cell office:value-type="float" office:value="75978">
            <text:p>75,97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86028" table:number-columns-spanned="1" table:number-rows-spanned="2">
            <text:p>-86,02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73972">
            <text:p>673,97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101</text:p>
            <text:p>ˉˉˉ審查費</text:p>
          </table:table-cell>
          <table:table-cell office:value-type="float" office:value="750000">
            <text:p>750,000</text:p>
          </table:table-cell>
          <table:table-cell office:value-type="float" office:value="750000" table:number-columns-spanned="1" table:number-rows-spanned="2">
            <text:p>750,000</text:p>
          </table:table-cell>
          <table:table-cell office:value-type="float" office:value="686000" table:number-columns-spanned="1" table:number-rows-spanned="2">
            <text:p>686,000</text:p>
          </table:table-cell>
          <table:table-cell office:value-type="float" office:value="62500">
            <text:p>62,5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91500" table:number-columns-spanned="1" table:number-rows-spanned="2">
            <text:p>-91,5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94500">
            <text:p>594,5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102</text:p>
            <text:p>ˉˉˉ證照費</text:p>
          </table:table-cell>
          <table:table-cell office:value-type="float" office:value="83000">
            <text:p>83,000</text:p>
          </table:table-cell>
          <table:table-cell office:value-type="float" office:value="83000" table:number-columns-spanned="1" table:number-rows-spanned="2">
            <text:p>83,000</text:p>
          </table:table-cell>
          <table:table-cell office:value-type="float" office:value="74000" table:number-columns-spanned="1" table:number-rows-spanned="2">
            <text:p>74,000</text:p>
          </table:table-cell>
          <table:table-cell office:value-type="float" office:value="13478">
            <text:p>13,47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472" table:number-columns-spanned="1" table:number-rows-spanned="2">
            <text:p>5,47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79472">
            <text:p>79,47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5020150300</text:p>
            <text:p>ˉˉ使用規費收入</text:p>
          </table:table-cell>
          <table:table-cell office:value-type="float" office:value="15499000">
            <text:p>15,499,000</text:p>
          </table:table-cell>
          <table:table-cell office:value-type="float" office:value="15499000" table:number-columns-spanned="1" table:number-rows-spanned="2">
            <text:p>15,499,000</text:p>
          </table:table-cell>
          <table:table-cell office:value-type="float" office:value="12435000" table:number-columns-spanned="1" table:number-rows-spanned="2">
            <text:p>12,435,000</text:p>
          </table:table-cell>
          <table:table-cell office:value-type="float" office:value="554367">
            <text:p>554,36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5627927" table:number-columns-spanned="1" table:number-rows-spanned="2">
            <text:p>-5,627,927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807073">
            <text:p>6,807,073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306</text:p>
            <text:p>ˉˉˉ場地設施使用費</text:p>
          </table:table-cell>
          <table:table-cell office:value-type="float" office:value="11699000">
            <text:p>11,699,000</text:p>
          </table:table-cell>
          <table:table-cell office:value-type="float" office:value="11699000" table:number-columns-spanned="1" table:number-rows-spanned="2">
            <text:p>11,699,000</text:p>
          </table:table-cell>
          <table:table-cell office:value-type="float" office:value="10135000" table:number-columns-spanned="1" table:number-rows-spanned="2">
            <text:p>10,135,000</text:p>
          </table:table-cell>
          <table:table-cell office:value-type="float" office:value="554488">
            <text:p>554,48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956083" table:number-columns-spanned="1" table:number-rows-spanned="2">
            <text:p>-4,956,08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178917">
            <text:p>5,178,91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307</text:p>
            <text:p>ˉˉˉ服務費</text:p>
          </table:table-cell>
          <table:table-cell office:value-type="float" office:value="3800000">
            <text:p>3,800,000</text:p>
          </table:table-cell>
          <table:table-cell office:value-type="float" office:value="3800000" table:number-columns-spanned="1" table:number-rows-spanned="2">
            <text:p>3,800,000</text:p>
          </table:table-cell>
          <table:table-cell office:value-type="float" office:value="2300000" table:number-columns-spanned="1" table:number-rows-spanned="2">
            <text:p>2,300,000</text:p>
          </table:table-cell>
          <table:table-cell office:value-type="float" office:value="-121">
            <text:p>-12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671844" table:number-columns-spanned="1" table:number-rows-spanned="2">
            <text:p>-671,844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628156">
            <text:p>1,628,156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7020000000</text:p>
            <text:p>ˉ財產收入</text:p>
          </table:table-cell>
          <table:table-cell office:value-type="float" office:value="18949000">
            <text:p>18,949,000</text:p>
          </table:table-cell>
          <table:table-cell office:value-type="float" office:value="18949000" table:number-columns-spanned="1" table:number-rows-spanned="2">
            <text:p>18,949,000</text:p>
          </table:table-cell>
          <table:table-cell office:value-type="float" office:value="18786000" table:number-columns-spanned="1" table:number-rows-spanned="2">
            <text:p>18,786,000</text:p>
          </table:table-cell>
          <table:table-cell office:value-type="float" office:value="3089804">
            <text:p>3,089,80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829932" table:number-columns-spanned="1" table:number-rows-spanned="2">
            <text:p>-4,829,93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3956068">
            <text:p>13,956,068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7020150100</text:p>
            <text:p>ˉˉ財產孳息</text:p>
          </table:table-cell>
          <table:table-cell office:value-type="float" office:value="18919000">
            <text:p>18,919,000</text:p>
          </table:table-cell>
          <table:table-cell office:value-type="float" office:value="18919000" table:number-columns-spanned="1" table:number-rows-spanned="2">
            <text:p>18,919,000</text:p>
          </table:table-cell>
          <table:table-cell office:value-type="float" office:value="18786000" table:number-columns-spanned="1" table:number-rows-spanned="2">
            <text:p>18,786,000</text:p>
          </table:table-cell>
          <table:table-cell office:value-type="float" office:value="2662955">
            <text:p>2,662,955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5277681" table:number-columns-spanned="1" table:number-rows-spanned="2">
            <text:p>-5,277,681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3508319">
            <text:p>13,508,319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1</text:p>
            <text:p>ˉˉˉ利息收入</text:p>
          </table:table-cell>
          <table:table-cell office:value-type="float" office:value="200000">
            <text:p>200,000</text:p>
          </table:table-cell>
          <table:table-cell office:value-type="float" office:value="200000" table:number-columns-spanned="1" table:number-rows-spanned="2">
            <text:p>200,000</text:p>
          </table:table-cell>
          <table:table-cell office:value-type="float" office:value="100000" table:number-columns-spanned="1" table:number-rows-spanned="2">
            <text:p>10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7598" table:number-columns-spanned="1" table:number-rows-spanned="2">
            <text:p>-47,59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2402">
            <text:p>52,40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2</text:p>
            <text:p>ˉˉˉ權利金</text:p>
          </table:table-cell>
          <table:table-cell office:value-type="float" office:value="12436000">
            <text:p>12,436,000</text:p>
          </table:table-cell>
          <table:table-cell office:value-type="float" office:value="12436000" table:number-columns-spanned="1" table:number-rows-spanned="2">
            <text:p>12,436,000</text:p>
          </table:table-cell>
          <table:table-cell office:value-type="float" office:value="12434000" table:number-columns-spanned="1" table:number-rows-spanned="2">
            <text:p>12,434,000</text:p>
          </table:table-cell>
          <table:table-cell office:value-type="float" office:value="1487147">
            <text:p>1,487,147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929740" table:number-columns-spanned="1" table:number-rows-spanned="2">
            <text:p>-4,929,74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7504260">
            <text:p>7,504,26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3</text:p>
            <text:p>ˉˉˉ租金收入</text:p>
          </table:table-cell>
          <table:table-cell office:value-type="float" office:value="6283000">
            <text:p>6,283,000</text:p>
          </table:table-cell>
          <table:table-cell office:value-type="float" office:value="6283000" table:number-columns-spanned="1" table:number-rows-spanned="2">
            <text:p>6,283,000</text:p>
          </table:table-cell>
          <table:table-cell office:value-type="float" office:value="6252000" table:number-columns-spanned="1" table:number-rows-spanned="2">
            <text:p>6,252,000</text:p>
          </table:table-cell>
          <table:table-cell office:value-type="float" office:value="1175808">
            <text:p>1,175,80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00343" table:number-columns-spanned="1" table:number-rows-spanned="2">
            <text:p>-300,34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951657">
            <text:p>5,951,65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7020150500</text:p>
            <text:p>ˉˉ廢舊物資售價</text:p>
          </table:table-cell>
          <table:table-cell office:value-type="float" office:value="30000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26849">
            <text:p>426,84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47749" table:number-columns-spanned="1" table:number-rows-spanned="2">
            <text:p>447,74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47749">
            <text:p>447,749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501</text:p>
            <text:p>ˉˉˉ廢舊物資售價</text:p>
          </table:table-cell>
          <table:table-cell office:value-type="float" office:value="30000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26849">
            <text:p>426,84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47749" table:number-columns-spanned="1" table:number-rows-spanned="2">
            <text:p>447,74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47749">
            <text:p>447,749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9020000000</text:p>
            <text:p>ˉ補助及協助收入</text:p>
          </table:table-cell>
          <table:table-cell office:value-type="float" office:value="22230000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624986">
            <text:p>2,624,98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9711962" table:number-columns-spanned="1" table:number-rows-spanned="2">
            <text:p>-9,711,96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2518038">
            <text:p>12,518,038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9020150100</text:p>
            <text:p>ˉˉ上級政府補助收入</text:p>
          </table:table-cell>
          <table:table-cell office:value-type="float" office:value="22230000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624986">
            <text:p>2,624,98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9711962" table:number-columns-spanned="1" table:number-rows-spanned="2">
            <text:p>-9,711,96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2518038">
            <text:p>12,518,038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9020150102</text:p>
            <text:p>ˉˉˉ計畫型補助收入</text:p>
          </table:table-cell>
          <table:table-cell office:value-type="float" office:value="22230000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624986">
            <text:p>2,624,986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9711962" table:number-columns-spanned="1" table:number-rows-spanned="2">
            <text:p>-9,711,96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2518038">
            <text:p>12,518,038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10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10020000000</text:p>
            <text:p>ˉ捐獻及贈與收入</text:p>
          </table:table-cell>
          <table:table-cell office:value-type="float" office:value="8987000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2700313" table:number-columns-spanned="1" table:number-rows-spanned="2">
            <text:p>-2,700,31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286687">
            <text:p>6,286,68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10020150100</text:p>
            <text:p>ˉˉ捐獻收入</text:p>
          </table:table-cell>
          <table:table-cell office:value-type="float" office:value="8987000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2700313" table:number-columns-spanned="1" table:number-rows-spanned="2">
            <text:p>-2,700,31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286687">
            <text:p>6,286,68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10020150101</text:p>
            <text:p>ˉˉˉ一般捐獻</text:p>
          </table:table-cell>
          <table:table-cell office:value-type="float" office:value="8987000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2700313" table:number-columns-spanned="1" table:number-rows-spanned="2">
            <text:p>-2,700,31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286687">
            <text:p>6,286,68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1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12020000000</text:p>
            <text:p>ˉ其他收入</text:p>
          </table:table-cell>
          <table:table-cell office:value-type="float" office:value="53607000">
            <text:p>53,607,000</text:p>
          </table:table-cell>
          <table:table-cell office:value-type="float" office:value="53607000" table:number-columns-spanned="1" table:number-rows-spanned="2">
            <text:p>53,607,000</text:p>
          </table:table-cell>
          <table:table-cell office:value-type="float" office:value="50141000" table:number-columns-spanned="1" table:number-rows-spanned="2">
            <text:p>50,141,000</text:p>
          </table:table-cell>
          <table:table-cell office:value-type="float" office:value="827954">
            <text:p>827,95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159796" table:number-columns-spanned="1" table:number-rows-spanned="2">
            <text:p>5,159,796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5300796">
            <text:p>55,300,796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12020150200</text:p>
            <text:p>ˉˉ雜項收入</text:p>
          </table:table-cell>
          <table:table-cell office:value-type="float" office:value="53607000">
            <text:p>53,607,000</text:p>
          </table:table-cell>
          <table:table-cell office:value-type="float" office:value="53607000" table:number-columns-spanned="1" table:number-rows-spanned="2">
            <text:p>53,607,000</text:p>
          </table:table-cell>
          <table:table-cell office:value-type="float" office:value="50141000" table:number-columns-spanned="1" table:number-rows-spanned="2">
            <text:p>50,141,000</text:p>
          </table:table-cell>
          <table:table-cell office:value-type="float" office:value="827954">
            <text:p>827,95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159796" table:number-columns-spanned="1" table:number-rows-spanned="2">
            <text:p>5,159,796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5300796">
            <text:p>55,300,796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12020150201</text:p>
            <text:p>ˉˉˉ收回以前年度歲出</text:p>
          </table:table-cell>
          <table:table-cell office:value-type="float" office:value="560000">
            <text:p>560,000</text:p>
          </table:table-cell>
          <table:table-cell office:value-type="float" office:value="560000" table:number-columns-spanned="1" table:number-rows-spanned="2">
            <text:p>56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83129" table:number-columns-spanned="1" table:number-rows-spanned="2">
            <text:p>583,12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83129">
            <text:p>583,129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table:number-columns-spanned="1" table:number-rows-spanned="2"/>
          <table:table-cell office:value-type="string" table:number-columns-spanned="1" table:number-rows-spanned="2">
            <text:p>ˉˉˉ12020150210</text:p>
            <text:p>ˉˉˉ其他雜項收入</text:p>
          </table:table-cell>
          <table:table-cell office:value-type="float" office:value="53047000">
            <text:p>53,047,000</text:p>
          </table:table-cell>
          <table:table-cell office:value-type="float" office:value="53047000" table:number-columns-spanned="1" table:number-rows-spanned="2">
            <text:p>53,047,000</text:p>
          </table:table-cell>
          <table:table-cell office:value-type="float" office:value="50141000" table:number-columns-spanned="1" table:number-rows-spanned="2">
            <text:p>50,141,000</text:p>
          </table:table-cell>
          <table:table-cell office:value-type="float" office:value="827954">
            <text:p>827,954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4576667" table:number-columns-spanned="1" table:number-rows-spanned="2">
            <text:p>4,576,667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4717667">
            <text:p>54,717,66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經常門合計</text:p>
          </table:table-cell>
          <table:table-cell office:value-type="float" office:value="126449000">
            <text:p>126,449,000</text:p>
          </table:table-cell>
          <table:table-cell office:value-type="float" office:value="126449000" table:number-columns-spanned="1" table:number-rows-spanned="2">
            <text:p>126,449,000</text:p>
          </table:table-cell>
          <table:table-cell office:value-type="float" office:value="116671000" table:number-columns-spanned="1" table:number-rows-spanned="2">
            <text:p>116,671,000</text:p>
          </table:table-cell>
          <table:table-cell office:value-type="float" office:value="7193339">
            <text:p>7,193,33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20450846" table:number-columns-spanned="1" table:number-rows-spanned="2">
            <text:p>-20,450,846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96220154">
            <text:p>96,220,154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總計</text:p>
          </table:table-cell>
          <table:table-cell office:value-type="float" office:value="126449000">
            <text:p>126,449,000</text:p>
          </table:table-cell>
          <table:table-cell office:value-type="float" office:value="126449000" table:number-columns-spanned="1" table:number-rows-spanned="2">
            <text:p>126,449,000</text:p>
          </table:table-cell>
          <table:table-cell office:value-type="float" office:value="116671000" table:number-columns-spanned="1" table:number-rows-spanned="2">
            <text:p>116,671,000</text:p>
          </table:table-cell>
          <table:table-cell office:value-type="float" office:value="7193339">
            <text:p>7,193,33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20450846" table:number-columns-spanned="1" table:number-rows-spanned="2">
            <text:p>-20,450,846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96220154">
            <text:p>96,220,154</text:p>
          </table:table-cell>
          <table:covered-table-cell table:number-columns-repeated="2"/>
          <table:table-cell table:number-columns-repeated="1013"/>
        </table:table-row>
        <table:table-row table:style-name="ro5" table:number-rows-repeated="1048508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Titles" table:base-cell-address="$Sheet1.$A$1" table:cell-range-address="$Sheet1.$A$1:.$AMJ$3" table:range-usable-as="repeat-column repeat-row"/>
        </table:named-expressions>
      </table:table>
      <table:named-expressions>
        <table:named-expression table:name="LOCAL_DATE_SEPARATOR" table:base-cell-address="$Sheet1.$A$1" table:expression="INDEX(#NAME!();17)"/>
        <table:named-expression table:name="LOCAL_DAY_FORMAT" table:base-cell-address="$Sheet1.$A$1" table:expression="INDEX(#NAME!();21)"/>
        <table:named-expression table:name="LOCAL_HOUR_FORMAT" table:base-cell-address="$Sheet1.$A$1" table:expression="INDEX(#NAME!();22)"/>
        <table:named-expression table:name="LOCAL_MINUTE_FORMAT" table:base-cell-address="$Sheet1.$A$1" table:expression="INDEX(#NAME!();23)"/>
        <table:named-expression table:name="LOCAL_MONTH_FORMAT" table:base-cell-address="$Sheet1.$A$1" table:expression="INDEX(#NAME!();20)"/>
        <table:named-expression table:name="LOCAL_MYSQL_DATE_FORMAT" table:base-cell-address="$Sheet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Sheet1.$A$1" table:expression="INDEX(#NAME!();24)"/>
        <table:named-expression table:name="LOCAL_TIME_SEPARATOR" table:base-cell-address="$Sheet1.$A$1" table:expression="INDEX(#NAME!();18)"/>
        <table:named-expression table:name="LOCAL_YEAR_FORMAT" table:base-cell-address="$Sheet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0" number:min-integer-digits="2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39P0"/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1cm" fo:margin-right="1cm" style:scale-to="100%" style:table-centering="horizontal" style:writing-mode="lr-tb"/>
      <style:header-style>
        <style:header-footer-properties fo:min-height="0.751cm" fo:margin-left="0.9cm" fo:margin-right="0.9cm" fo:margin-bottom="0.519cm"/>
      </style:header-style>
      <style:footer-style>
        <style:header-footer-properties fo:min-height="0.751cm" fo:margin-left="0.9cm" fo:margin-right="0.9cm" fo:margin-top="0.519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2-14">2023/02/14</text:date>, <text:time>15:15:31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style:region-center>
          <text:p><text:span text:style-name="MT1">桃園市中壢區公所</text:span></text:p>
          <text:p><text:span text:style-name="MT2">歲入累計表</text:span></text:p>
          <text:p><text:span text:style-name="MT3">中華民國</text:span><text:span text:style-name="MT3">111</text:span><text:span text:style-name="MT3">年</text:span><text:span text:style-name="MT3">11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11</text:span><text:span text:style-name="MT3">月</text:span><text:span text:style-name="MT3">30</text:span><text:span text:style-name="MT3">日 </text:span></text:p>
        </style:region-center>
        <style:region-right>
          <text:p><text:span text:style-name="MT3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歲入累計表</text:span></text:p>
          <text:p><text:span text:style-name="MT3">中華民國</text:span><text:span text:style-name="MT3">111</text:span><text:span text:style-name="MT3">年</text:span><text:span text:style-name="MT3">11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11</text:span><text:span text:style-name="MT3">月</text:span><text:span text:style-name="MT3">30</text:span><text:span text:style-name="MT3">日 </text:span></text:p>
        </style:region-center>
        <style:region-right>
          <text:p><text:span text:style-name="MT3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f50</text:span><text:span text:style-name="MT5">　列印日期：</text:span><text:span text:style-name="MT5">111/12/8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f50</text:span><text:span text:style-name="MT5">　列印日期：</text:span><text:span text:style-name="MT5">111/12/8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CBA-AP17$</dc:creator>
    <dc:date>2022-12-08T17:02:00</dc:date>
    <meta:print-date>2019-12-17T15:28:40</meta:print-date>
    <meta:document-statistic meta:table-count="1" meta:cell-count="334" meta:object-count="0"/>
    <meta:generator>OpenOffice/4.1.11$Win32 OpenOffice.org_project/4111m1$Build-9808</meta:generator>
    <meta:user-defined meta:name="WorkbookGuid">1307fff3-22e3-489c-af85-cca55eef89f5</meta:user-defined>
  </office:meta>
</office:document-meta>
</file>