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879cm"/>
    </style:style>
    <style:style style:name="co3" style:family="table-column">
      <style:table-column-properties fo:break-before="auto" style:column-width="3.057cm"/>
    </style:style>
    <style:style style:name="co4" style:family="table-column">
      <style:table-column-properties fo:break-before="auto" style:column-width="3.198cm"/>
    </style:style>
    <style:style style:name="co5" style:family="table-column">
      <style:table-column-properties fo:break-before="auto" style:column-width="1.6cm"/>
    </style:style>
    <style:style style:name="co6" style:family="table-column">
      <style:table-column-properties fo:break-before="auto" style:column-width="1.247cm"/>
    </style:style>
    <style:style style:name="co7" style:family="table-column">
      <style:table-column-properties fo:break-before="auto" style:column-width="1.953cm"/>
    </style:style>
    <style:style style:name="co8" style:family="table-column">
      <style:table-column-properties fo:break-before="auto" style:column-width="1.318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93cm" fo:break-before="auto" style:use-optimal-row-height="true"/>
    </style:style>
    <style:style style:name="ro5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</style:style>
    <style:style style:name="ce2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number-columns-repeated="242" table:default-cell-style-name="ce18"/>
        <table:table-column table:style-name="co9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7" office:value-type="string" table:number-columns-spanned="1" table:number-rows-spanned="3">
              <text:p>執行較</text:p>
              <text:p>分配增減數</text:p>
              <text:p>(5)=(2)+(3)+(4)-(1)</text:p>
              <text:p/>
            </table:table-cell>
            <table:table-cell table:number-columns-repeated="1013"/>
          </table:table-row>
          <table:table-row table:style-name="ro1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9" office:value-type="string">
              <text:p>原預算數</text:p>
            </table:table-cell>
            <table:table-cell table:style-name="ce12" office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>
              <text:p>本月實現數</text:p>
            </table:table-cell>
            <table:table-cell table:style-name="ce12" office:value-type="string">
              <text:p>應 <text:s/>收 <text:s/>數(3)</text:p>
            </table:table-cell>
            <table:covered-table-cell table:style-name="ce14"/>
            <table:table-cell table:style-name="ce19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>
              <text:p>追加(減)數</text:p>
            </table:table-cell>
            <table:covered-table-cell table:style-name="ce12"/>
            <table:covered-table-cell table:style-name="ce13"/>
            <table:table-cell table:style-name="ce9" office:value-type="string">
              <text:p>截至本月止</text:p>
              <text:p>累計實現數(2)</text:p>
            </table:table-cell>
            <table:table-cell table:style-name="ce16" office:value-type="string">
              <text:p>保 <text:s/>留 <text:s/>數(4)</text:p>
            </table:table-cell>
            <table:covered-table-cell table:style-name="ce14"/>
            <table:table-cell table:style-name="ce19" table:number-columns-repeated="1013"/>
          </table:table-row>
        </table:table-header-rows>
        <table:table-row table:style-name="ro3">
          <table:table-cell table:style-name="ce3" office:value-type="string" table:number-columns-spanned="1" table:number-rows-spanned="2">
            <text:p>04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table:number-columns-spanned="1" table:number-rows-spanned="2">
            <text:p>ˉ04020000000</text:p>
            <text:p>ˉ罰款及賠償收入</text:p>
          </table:table-cell>
          <table:table-cell table:style-name="ce10" office:value-type="float" office:value="6344000">
            <text:p>6,344,000</text:p>
          </table:table-cell>
          <table:table-cell table:style-name="ce10" office:value-type="float" office:value="6344000" table:number-columns-spanned="1" table:number-rows-spanned="2">
            <text:p>6,344,000</text:p>
          </table:table-cell>
          <table:table-cell table:style-name="ce10" office:value-type="float" office:value="6344000" table:number-columns-spanned="1" table:number-rows-spanned="2">
            <text:p>6,344,000</text:p>
          </table:table-cell>
          <table:table-cell table:style-name="ce10" office:value-type="float" office:value="30219">
            <text:p>30,219</text:p>
          </table:table-cell>
          <table:table-cell table:style-name="ce10" office:value-type="string">
            <text:p>-</text:p>
          </table:table-cell>
          <table:table-cell table:style-name="ce10" office:value-type="float" office:value="-5636261" table:number-columns-spanned="1" table:number-rows-spanned="2">
            <text:p>-5,636,261</text:p>
          </table:table-cell>
          <table:table-cell table:style-name="ce20"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07739">
            <text:p>707,739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100</text:p>
            <text:p>ˉˉ罰金罰鍰及怠金</text:p>
          </table:table-cell>
          <table:table-cell office:value-type="float" office:value="5000">
            <text:p>5,000</text:p>
          </table:table-cell>
          <table:table-cell office:value-type="float" office:value="5000" table:number-columns-spanned="1" table:number-rows-spanned="2">
            <text:p>5,000</text:p>
          </table:table-cell>
          <table:table-cell office:value-type="float" office:value="5000" table:number-columns-spanned="1" table:number-rows-spanned="2">
            <text:p>5,000</text:p>
          </table:table-cell>
          <table:table-cell office:value-type="float" office:value="1200">
            <text:p>1,200</text:p>
          </table:table-cell>
          <table:table-cell office:value-type="string">
            <text:p>-</text:p>
          </table:table-cell>
          <table:table-cell office:value-type="float" office:value="-2199" table:number-columns-spanned="1" table:number-rows-spanned="2">
            <text:p>-2,1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801">
            <text:p>2,801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1</text:p>
            <text:p>ˉˉˉ罰金罰鍰</text:p>
          </table:table-cell>
          <table:table-cell office:value-type="float" office:value="3000">
            <text:p>3,000</text:p>
          </table:table-cell>
          <table:table-cell office:value-type="float" office:value="3000" table:number-columns-spanned="1" table:number-rows-spanned="2">
            <text:p>3,000</text:p>
          </table:table-cell>
          <table:table-cell office:value-type="float" office:value="3000" table:number-columns-spanned="1" table:number-rows-spanned="2">
            <text:p>3,000</text:p>
          </table:table-cell>
          <table:table-cell office:value-type="float" office:value="1200">
            <text:p>1,200</text:p>
          </table:table-cell>
          <table:table-cell office:value-type="string">
            <text:p>-</text:p>
          </table:table-cell>
          <table:table-cell office:value-type="float" office:value="-600" table:number-columns-spanned="1" table:number-rows-spanned="2">
            <text:p>-6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400">
            <text:p>2,400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2</text:p>
            <text:p>ˉˉˉ怠金</text:p>
          </table:table-cell>
          <table:table-cell office:value-type="float" office:value="2000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table:number-columns-repeated="2" office:value-type="string">
            <text:p>-</text:p>
          </table:table-cell>
          <table:table-cell office:value-type="float" office:value="-1599" table:number-columns-spanned="1" table:number-rows-spanned="2">
            <text:p>-1,5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01">
            <text:p>401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300</text:p>
            <text:p>ˉˉ賠償收入</text:p>
          </table:table-cell>
          <table:table-cell office:value-type="float" office:value="6339000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29019">
            <text:p>29,019</text:p>
          </table:table-cell>
          <table:table-cell office:value-type="string">
            <text:p>-</text:p>
          </table:table-cell>
          <table:table-cell office:value-type="float" office:value="-5634062" table:number-columns-spanned="1" table:number-rows-spanned="2">
            <text:p>-5,634,06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04938">
            <text:p>704,938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301</text:p>
            <text:p>ˉˉˉ一般賠償收入</text:p>
          </table:table-cell>
          <table:table-cell office:value-type="float" office:value="6339000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29019">
            <text:p>29,019</text:p>
          </table:table-cell>
          <table:table-cell office:value-type="string">
            <text:p>-</text:p>
          </table:table-cell>
          <table:table-cell office:value-type="float" office:value="-5634062" table:number-columns-spanned="1" table:number-rows-spanned="2">
            <text:p>-5,634,06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04938">
            <text:p>704,938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5020000000</text:p>
            <text:p>ˉ規費收入</text:p>
          </table:table-cell>
          <table:table-cell office:value-type="float" office:value="16332000">
            <text:p>16,332,000</text:p>
          </table:table-cell>
          <table:table-cell office:value-type="float" office:value="16332000" table:number-columns-spanned="1" table:number-rows-spanned="2">
            <text:p>16,332,000</text:p>
          </table:table-cell>
          <table:table-cell office:value-type="float" office:value="16332000" table:number-columns-spanned="1" table:number-rows-spanned="2">
            <text:p>16,332,000</text:p>
          </table:table-cell>
          <table:table-cell office:value-type="float" office:value="1553024">
            <text:p>1,553,024</text:p>
          </table:table-cell>
          <table:table-cell office:value-type="string">
            <text:p>-</text:p>
          </table:table-cell>
          <table:table-cell office:value-type="float" office:value="-7297931" table:number-columns-spanned="1" table:number-rows-spanned="2">
            <text:p>-7,297,93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034069">
            <text:p>9,034,069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100</text:p>
            <text:p>ˉˉ行政規費收入</text:p>
          </table:table-cell>
          <table:table-cell office:value-type="float" office:value="833000">
            <text:p>833,000</text:p>
          </table:table-cell>
          <table:table-cell office:value-type="float" office:value="833000" table:number-columns-spanned="1" table:number-rows-spanned="2">
            <text:p>833,000</text:p>
          </table:table-cell>
          <table:table-cell office:value-type="float" office:value="833000" table:number-columns-spanned="1" table:number-rows-spanned="2">
            <text:p>833,000</text:p>
          </table:table-cell>
          <table:table-cell office:value-type="float" office:value="71120">
            <text:p>71,120</text:p>
          </table:table-cell>
          <table:table-cell office:value-type="string">
            <text:p>-</text:p>
          </table:table-cell>
          <table:table-cell office:value-type="float" office:value="-87908" table:number-columns-spanned="1" table:number-rows-spanned="2">
            <text:p>-87,90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45092">
            <text:p>745,092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1</text:p>
            <text:p>ˉˉˉ審查費</text:p>
          </table:table-cell>
          <table:table-cell office:value-type="float" office:value="750000">
            <text:p>750,000</text:p>
          </table:table-cell>
          <table:table-cell office:value-type="float" office:value="750000" table:number-columns-spanned="1" table:number-rows-spanned="2">
            <text:p>750,000</text:p>
          </table:table-cell>
          <table:table-cell office:value-type="float" office:value="750000" table:number-columns-spanned="1" table:number-rows-spanned="2">
            <text:p>750,000</text:p>
          </table:table-cell>
          <table:table-cell office:value-type="float" office:value="60100">
            <text:p>60,100</text:p>
          </table:table-cell>
          <table:table-cell office:value-type="string">
            <text:p>-</text:p>
          </table:table-cell>
          <table:table-cell office:value-type="float" office:value="-95400" table:number-columns-spanned="1" table:number-rows-spanned="2">
            <text:p>-95,4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54600">
            <text:p>654,600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2</text:p>
            <text:p>ˉˉˉ證照費</text:p>
          </table:table-cell>
          <table:table-cell office:value-type="float" office:value="83000">
            <text:p>83,000</text:p>
          </table:table-cell>
          <table:table-cell office:value-type="float" office:value="83000" table:number-columns-spanned="1" table:number-rows-spanned="2">
            <text:p>83,000</text:p>
          </table:table-cell>
          <table:table-cell office:value-type="float" office:value="83000" table:number-columns-spanned="1" table:number-rows-spanned="2">
            <text:p>83,000</text:p>
          </table:table-cell>
          <table:table-cell office:value-type="float" office:value="11020">
            <text:p>11,020</text:p>
          </table:table-cell>
          <table:table-cell office:value-type="string">
            <text:p>-</text:p>
          </table:table-cell>
          <table:table-cell office:value-type="float" office:value="7492" table:number-columns-spanned="1" table:number-rows-spanned="2">
            <text:p>7,49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0492">
            <text:p>90,492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300</text:p>
            <text:p>ˉˉ使用規費收入</text:p>
          </table:table-cell>
          <table:table-cell office:value-type="float" office:value="15499000">
            <text:p>15,499,000</text:p>
          </table:table-cell>
          <table:table-cell office:value-type="float" office:value="15499000" table:number-columns-spanned="1" table:number-rows-spanned="2">
            <text:p>15,499,000</text:p>
          </table:table-cell>
          <table:table-cell office:value-type="float" office:value="15499000" table:number-columns-spanned="1" table:number-rows-spanned="2">
            <text:p>15,499,000</text:p>
          </table:table-cell>
          <table:table-cell office:value-type="float" office:value="1481904">
            <text:p>1,481,904</text:p>
          </table:table-cell>
          <table:table-cell office:value-type="string">
            <text:p>-</text:p>
          </table:table-cell>
          <table:table-cell office:value-type="float" office:value="-7210023" table:number-columns-spanned="1" table:number-rows-spanned="2">
            <text:p>-7,210,02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8288977">
            <text:p>8,288,977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6</text:p>
            <text:p>ˉˉˉ場地設施使用費</text:p>
          </table:table-cell>
          <table:table-cell office:value-type="float" office:value="11699000">
            <text:p>11,699,000</text:p>
          </table:table-cell>
          <table:table-cell office:value-type="float" office:value="11699000" table:number-columns-spanned="1" table:number-rows-spanned="2">
            <text:p>11,699,000</text:p>
          </table:table-cell>
          <table:table-cell office:value-type="float" office:value="11699000" table:number-columns-spanned="1" table:number-rows-spanned="2">
            <text:p>11,699,000</text:p>
          </table:table-cell>
          <table:table-cell office:value-type="float" office:value="972499">
            <text:p>972,499</text:p>
          </table:table-cell>
          <table:table-cell office:value-type="string">
            <text:p>-</text:p>
          </table:table-cell>
          <table:table-cell office:value-type="float" office:value="-5547584" table:number-columns-spanned="1" table:number-rows-spanned="2">
            <text:p>-5,547,584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151416">
            <text:p>6,151,416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7</text:p>
            <text:p>ˉˉˉ服務費</text:p>
          </table:table-cell>
          <table:table-cell office:value-type="float" office:value="3800000">
            <text:p>3,800,000</text:p>
          </table:table-cell>
          <table:table-cell office:value-type="float" office:value="3800000" table:number-columns-spanned="1" table:number-rows-spanned="2">
            <text:p>3,800,000</text:p>
          </table:table-cell>
          <table:table-cell office:value-type="float" office:value="3800000" table:number-columns-spanned="1" table:number-rows-spanned="2">
            <text:p>3,800,000</text:p>
          </table:table-cell>
          <table:table-cell office:value-type="float" office:value="509405">
            <text:p>509,405</text:p>
          </table:table-cell>
          <table:table-cell office:value-type="string">
            <text:p>-</text:p>
          </table:table-cell>
          <table:table-cell office:value-type="float" office:value="-1662439" table:number-columns-spanned="1" table:number-rows-spanned="2">
            <text:p>-1,662,43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137561">
            <text:p>2,137,561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7020000000</text:p>
            <text:p>ˉ財產收入</text:p>
          </table:table-cell>
          <table:table-cell office:value-type="float" office:value="18949000">
            <text:p>18,949,000</text:p>
          </table:table-cell>
          <table:table-cell office:value-type="float" office:value="18949000" table:number-columns-spanned="1" table:number-rows-spanned="2">
            <text:p>18,949,000</text:p>
          </table:table-cell>
          <table:table-cell office:value-type="float" office:value="18949000" table:number-columns-spanned="1" table:number-rows-spanned="2">
            <text:p>18,949,000</text:p>
          </table:table-cell>
          <table:table-cell office:value-type="float" office:value="250150">
            <text:p>250,150</text:p>
          </table:table-cell>
          <table:table-cell office:value-type="string">
            <text:p>-</text:p>
          </table:table-cell>
          <table:table-cell office:value-type="float" office:value="-4742782" table:number-columns-spanned="1" table:number-rows-spanned="2">
            <text:p>-4,742,78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4206218">
            <text:p>14,206,218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100</text:p>
            <text:p>ˉˉ財產孳息</text:p>
          </table:table-cell>
          <table:table-cell office:value-type="float" office:value="18919000">
            <text:p>18,919,000</text:p>
          </table:table-cell>
          <table:table-cell office:value-type="float" office:value="18919000" table:number-columns-spanned="1" table:number-rows-spanned="2">
            <text:p>18,919,000</text:p>
          </table:table-cell>
          <table:table-cell office:value-type="float" office:value="18919000" table:number-columns-spanned="1" table:number-rows-spanned="2">
            <text:p>18,919,000</text:p>
          </table:table-cell>
          <table:table-cell office:value-type="float" office:value="224550">
            <text:p>224,550</text:p>
          </table:table-cell>
          <table:table-cell office:value-type="string">
            <text:p>-</text:p>
          </table:table-cell>
          <table:table-cell office:value-type="float" office:value="-5186131" table:number-columns-spanned="1" table:number-rows-spanned="2">
            <text:p>-5,186,13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3732869">
            <text:p>13,732,869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1</text:p>
            <text:p>ˉˉˉ利息收入</text:p>
          </table:table-cell>
          <table:table-cell office:value-type="float" office:value="200000">
            <text:p>2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float" office:value="224320">
            <text:p>224,320</text:p>
          </table:table-cell>
          <table:table-cell office:value-type="string">
            <text:p>-</text:p>
          </table:table-cell>
          <table:table-cell office:value-type="float" office:value="76722" table:number-columns-spanned="1" table:number-rows-spanned="2">
            <text:p>76,72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76722">
            <text:p>276,722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2</text:p>
            <text:p>ˉˉˉ權利金</text:p>
          </table:table-cell>
          <table:table-cell office:value-type="float" office:value="12436000">
            <text:p>12,436,000</text:p>
          </table:table-cell>
          <table:table-cell office:value-type="float" office:value="12436000" table:number-columns-spanned="1" table:number-rows-spanned="2">
            <text:p>12,436,000</text:p>
          </table:table-cell>
          <table:table-cell office:value-type="float" office:value="12436000" table:number-columns-spanned="1" table:number-rows-spanned="2">
            <text:p>12,436,000</text:p>
          </table:table-cell>
          <table:table-cell table:number-columns-repeated="2" office:value-type="string">
            <text:p>-</text:p>
          </table:table-cell>
          <table:table-cell office:value-type="float" office:value="-4931740" table:number-columns-spanned="1" table:number-rows-spanned="2">
            <text:p>-4,931,74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7504260">
            <text:p>7,504,260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3</text:p>
            <text:p>ˉˉˉ租金收入</text:p>
          </table:table-cell>
          <table:table-cell office:value-type="float" office:value="6283000">
            <text:p>6,283,000</text:p>
          </table:table-cell>
          <table:table-cell office:value-type="float" office:value="6283000" table:number-columns-spanned="1" table:number-rows-spanned="2">
            <text:p>6,283,000</text:p>
          </table:table-cell>
          <table:table-cell office:value-type="float" office:value="6283000" table:number-columns-spanned="1" table:number-rows-spanned="2">
            <text:p>6,283,000</text:p>
          </table:table-cell>
          <table:table-cell office:value-type="float" office:value="230">
            <text:p>230</text:p>
          </table:table-cell>
          <table:table-cell office:value-type="string">
            <text:p>-</text:p>
          </table:table-cell>
          <table:table-cell office:value-type="float" office:value="-331113" table:number-columns-spanned="1" table:number-rows-spanned="2">
            <text:p>-331,1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951887">
            <text:p>5,951,887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500</text:p>
            <text:p>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float" office:value="25600">
            <text:p>25,600</text:p>
          </table:table-cell>
          <table:table-cell office:value-type="string">
            <text:p>-</text:p>
          </table:table-cell>
          <table:table-cell office:value-type="float" office:value="443349" table:number-columns-spanned="1" table:number-rows-spanned="2">
            <text:p>443,34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73349">
            <text:p>473,349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501</text:p>
            <text:p>ˉ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float" office:value="25600">
            <text:p>25,600</text:p>
          </table:table-cell>
          <table:table-cell office:value-type="string">
            <text:p>-</text:p>
          </table:table-cell>
          <table:table-cell office:value-type="float" office:value="443349" table:number-columns-spanned="1" table:number-rows-spanned="2">
            <text:p>443,34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73349">
            <text:p>473,349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9020000000</text:p>
            <text:p>ˉ補助及協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string">
            <text:p>-</text:p>
          </table:table-cell>
          <table:table-cell office:value-type="float" office:value="3263743">
            <text:p>3,263,743</text:p>
          </table:table-cell>
          <table:table-cell office:value-type="float" office:value="-6448219" table:number-columns-spanned="1" table:number-rows-spanned="2">
            <text:p>-6,448,21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518038">
            <text:p>12,518,038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9020150100</text:p>
            <text:p>ˉˉ上級政府補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string">
            <text:p>-</text:p>
          </table:table-cell>
          <table:table-cell office:value-type="float" office:value="3263743">
            <text:p>3,263,743</text:p>
          </table:table-cell>
          <table:table-cell office:value-type="float" office:value="-6448219" table:number-columns-spanned="1" table:number-rows-spanned="2">
            <text:p>-6,448,21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518038">
            <text:p>12,518,038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9020150102</text:p>
            <text:p>ˉˉˉ計畫型補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string">
            <text:p>-</text:p>
          </table:table-cell>
          <table:table-cell office:value-type="float" office:value="3263743">
            <text:p>3,263,743</text:p>
          </table:table-cell>
          <table:table-cell office:value-type="float" office:value="-6448219" table:number-columns-spanned="1" table:number-rows-spanned="2">
            <text:p>-6,448,21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2518038">
            <text:p>12,518,038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0020000000</text:p>
            <text:p>ˉ捐獻及贈與收入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string">
            <text:p>-</text:p>
          </table:table-cell>
          <table:table-cell office:value-type="float" office:value="2699876">
            <text:p>2,699,876</text:p>
          </table:table-cell>
          <table:table-cell office:value-type="float" office:value="-437" table:number-columns-spanned="1" table:number-rows-spanned="2">
            <text:p>-43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0020150100</text:p>
            <text:p>ˉˉ捐獻收入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string">
            <text:p>-</text:p>
          </table:table-cell>
          <table:table-cell office:value-type="float" office:value="2699876">
            <text:p>2,699,876</text:p>
          </table:table-cell>
          <table:table-cell office:value-type="float" office:value="-437" table:number-columns-spanned="1" table:number-rows-spanned="2">
            <text:p>-43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0020150101</text:p>
            <text:p>ˉˉˉ一般捐獻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string">
            <text:p>-</text:p>
          </table:table-cell>
          <table:table-cell office:value-type="float" office:value="2699876">
            <text:p>2,699,876</text:p>
          </table:table-cell>
          <table:table-cell office:value-type="float" office:value="-437" table:number-columns-spanned="1" table:number-rows-spanned="2">
            <text:p>-43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2020000000</text:p>
            <text:p>ˉ其他收入</text:p>
          </table:table-cell>
          <table:table-cell office:value-type="float" office:value="53607000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-883096">
            <text:p>-883,096</text:p>
          </table:table-cell>
          <table:table-cell office:value-type="string">
            <text:p>-</text:p>
          </table:table-cell>
          <table:table-cell office:value-type="float" office:value="810700" table:number-columns-spanned="1" table:number-rows-spanned="2">
            <text:p>810,7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4417700">
            <text:p>54,417,700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2020150200</text:p>
            <text:p>ˉˉ雜項收入</text:p>
          </table:table-cell>
          <table:table-cell office:value-type="float" office:value="53607000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-883096">
            <text:p>-883,096</text:p>
          </table:table-cell>
          <table:table-cell office:value-type="string">
            <text:p>-</text:p>
          </table:table-cell>
          <table:table-cell office:value-type="float" office:value="810700" table:number-columns-spanned="1" table:number-rows-spanned="2">
            <text:p>810,7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4417700">
            <text:p>54,417,700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01</text:p>
            <text:p>ˉˉˉ收回以前年度歲出</text:p>
          </table:table-cell>
          <table:table-cell office:value-type="float" office:value="560000">
            <text:p>560,000</text:p>
          </table:table-cell>
          <table:table-cell office:value-type="float" office:value="560000" table:number-columns-spanned="1" table:number-rows-spanned="2">
            <text:p>560,000</text:p>
          </table:table-cell>
          <table:table-cell office:value-type="float" office:value="560000" table:number-columns-spanned="1" table:number-rows-spanned="2">
            <text:p>560,000</text:p>
          </table:table-cell>
          <table:table-cell office:value-type="float" office:value="104640">
            <text:p>104,640</text:p>
          </table:table-cell>
          <table:table-cell office:value-type="string">
            <text:p>-</text:p>
          </table:table-cell>
          <table:table-cell office:value-type="float" office:value="127769" table:number-columns-spanned="1" table:number-rows-spanned="2">
            <text:p>127,76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87769">
            <text:p>687,769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10</text:p>
            <text:p>ˉˉˉ其他雜項收入</text:p>
          </table:table-cell>
          <table:table-cell office:value-type="float" office:value="53047000">
            <text:p>53,047,000</text:p>
          </table:table-cell>
          <table:table-cell office:value-type="float" office:value="53047000" table:number-columns-spanned="1" table:number-rows-spanned="2">
            <text:p>53,047,000</text:p>
          </table:table-cell>
          <table:table-cell office:value-type="float" office:value="53047000" table:number-columns-spanned="1" table:number-rows-spanned="2">
            <text:p>53,047,000</text:p>
          </table:table-cell>
          <table:table-cell office:value-type="float" office:value="-987736">
            <text:p>-987,736</text:p>
          </table:table-cell>
          <table:table-cell office:value-type="string">
            <text:p>-</text:p>
          </table:table-cell>
          <table:table-cell office:value-type="float" office:value="682931" table:number-columns-spanned="1" table:number-rows-spanned="2">
            <text:p>682,93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3729931">
            <text:p>53,729,931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126449000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950297">
            <text:p>950,297</text:p>
          </table:table-cell>
          <table:table-cell office:value-type="float" office:value="5963619">
            <text:p>5,963,619</text:p>
          </table:table-cell>
          <table:table-cell office:value-type="float" office:value="-23314930" table:number-columns-spanned="1" table:number-rows-spanned="2">
            <text:p>-23,314,93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7170451">
            <text:p>97,170,451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126449000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950297">
            <text:p>950,297</text:p>
          </table:table-cell>
          <table:table-cell office:value-type="float" office:value="5963619">
            <text:p>5,963,619</text:p>
          </table:table-cell>
          <table:table-cell office:value-type="float" office:value="-23314930" table:number-columns-spanned="1" table:number-rows-spanned="2">
            <text:p>-23,314,93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7170451">
            <text:p>97,170,451</text:p>
          </table:table-cell>
          <table:table-cell office:value-type="string">
            <text:p>-</text:p>
          </table:table-cell>
          <table:covered-table-cell/>
          <table:table-cell table:number-columns-repeated="1013"/>
        </table:table-row>
        <table:table-row table:style-name="ro5" table:number-rows-repeated="104850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6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4">2023/02/14</text:date>, <text:time>15:18:02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5">頁數：第</text:span><text:span text:style-name="MT5"><text:page-number>1</text:page-number></text:span><text:span text:style-name="MT5">頁</text:span></text:p>
          <text:p><text:span text:style-name="MT5">單位：新臺幣元</text:span></text:p>
        </style:region-right>
      </style:header-left>
      <style:footer>
        <style:region-left>
          <text:p><text:span text:style-name="MT6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6">報表編號：</text:span><text:span text:style-name="MT6">arf50</text:span><text:span text:style-name="MT6">　列印日期：</text:span><text:span text:style-name="MT6">112/2/1</text:span></text:p>
        </style:region-right>
      </style:footer>
      <style:footer-left style:display="false">
        <style:region-left>
          <text:p><text:span text:style-name="MT6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6">報表編號：</text:span><text:span text:style-name="MT6">arf50</text:span><text:span text:style-name="MT6">　列印日期：</text:span><text:span text:style-name="MT6">112/2/1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CBA-AP16$</dc:creator>
    <dc:date>2023-02-01T13:37:23</dc:date>
    <meta:print-date>2020-04-08T18:11:28</meta:print-date>
    <meta:document-statistic meta:table-count="1" meta:cell-count="367" meta:object-count="0"/>
    <meta:generator>OpenOffice/4.1.11$Win32 OpenOffice.org_project/4111m1$Build-9808</meta:generator>
    <meta:user-defined meta:name="WorkbookGuid">1307fff3-22e3-489c-af85-cca55eef89f5</meta:user-defined>
  </office:meta>
</office:document-meta>
</file>